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svg:font-family="Arial" style:font-family-generic="swis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stroke-dash="Dash_20_Dot_20_1" svg:stroke-width="0cm" draw:stroke-linejoin="none" svg:stroke-linecap="butt" draw:fill="solid" draw:fill-color="#ffffff" draw:textarea-horizontal-align="center" draw:textarea-vertical-align="middle" loext:decorative="false"/>
    </style:style>
    <style:style style:name="gr2" style:family="graphic" style:parent-style-name="standard">
      <style:graphic-properties draw:stroke="solid" draw:stroke-dash="Dash_20_Dot_20_1" svg:stroke-width="0.006cm" svg:stroke-color="#828282" draw:stroke-linejoin="round" svg:stroke-linecap="round" draw:fill="none" draw:fill-color="#ffffff" draw:textarea-horizontal-align="center" draw:textarea-vertical-align="middle" fo:padding-top="0.128cm" fo:padding-bottom="0.128cm" fo:padding-left="0.253cm" fo:padding-right="0.253cm" loext:decorative="false"/>
    </style:style>
    <style:style style:name="gr3" style:family="graphic" style:parent-style-name="standard">
      <style:graphic-properties draw:stroke="dash" draw:stroke-dash="Dash_20_Dot_20_1" svg:stroke-width="0cm" svg:stroke-color="#828282" draw:stroke-linejoin="none" svg:stroke-linecap="round" draw:fill="solid" draw:fill-color="#ffffff" draw:textarea-horizontal-align="center" draw:textarea-vertical-align="middle" loext:decorative="false"/>
    </style:style>
    <style:style style:name="gr4" style:family="graphic" style:parent-style-name="standard">
      <style:graphic-properties draw:stroke="solid" draw:stroke-dash="Dash_20_Dot_20_1" svg:stroke-width="0.011cm" svg:stroke-color="#666666" draw:stroke-linejoin="round" svg:stroke-linecap="round" draw:fill="none" draw:fill-color="#ffffff" draw:textarea-horizontal-align="center" draw:textarea-vertical-align="middle" fo:padding-top="0.13cm" fo:padding-bottom="0.13cm" fo:padding-left="0.255cm" fo:padding-right="0.255cm" loext:decorative="false"/>
    </style:style>
    <style:style style:name="gr5" style:family="graphic" style:parent-style-name="standard">
      <style:graphic-properties draw:stroke="dash" draw:stroke-dash="Dash_20_Dot_20_1" svg:stroke-width="0cm" svg:stroke-color="#666666" draw:stroke-linejoin="none" svg:stroke-linecap="round" draw:fill="solid" draw:fill-color="#ffffff" draw:textarea-horizontal-align="center" draw:textarea-vertical-align="middle" loext:decorative="false"/>
    </style:style>
    <style:style style:name="gr6" style:family="graphic" style:parent-style-name="standard">
      <style:graphic-properties draw:stroke="solid" draw:stroke-dash="Dash_20_Dot_20_1" svg:stroke-width="0.006cm" svg:stroke-color="#828282" draw:stroke-linejoin="round" svg:stroke-linecap="round" draw:textarea-horizontal-align="center" draw:textarea-vertical-align="middle" fo:padding-top="0.128cm" fo:padding-bottom="0.128cm" fo:padding-left="0.253cm" fo:padding-right="0.253cm" loext:decorative="false"/>
    </style:style>
    <style:style style:name="gr7" style:family="graphic" style:parent-style-name="standard">
      <style:graphic-properties draw:stroke="none" draw:fill="none" draw:fill-color="#ffffff" draw:textarea-horizontal-align="left" draw:auto-grow-height="false" draw:fit-to-size="true" style:shrink-to-fit="false" fo:padding-top="0cm" fo:padding-bottom="0cm" fo:padding-left="0cm" fo:padding-right="0cm" loext:decorative="false"/>
      <style:paragraph-properties style:writing-mode="lr-tb"/>
    </style:style>
    <style:style style:name="gr8" style:family="graphic" style:parent-style-name="standard">
      <style:graphic-properties draw:stroke="dash" draw:stroke-dash="Dash_20_Dot_20_1" svg:stroke-width="0cm" svg:stroke-color="#828282" draw:stroke-linejoin="none" svg:stroke-linecap="round" draw:fill="solid" draw:fill-color="#000000" draw:textarea-horizontal-align="center" draw:textarea-vertical-align="middle" loext:decorative="false"/>
    </style:style>
    <style:style style:name="gr9" style:family="graphic" style:parent-style-name="standard">
      <style:graphic-properties draw:stroke="solid" draw:stroke-dash="Dash_20_Dot_20_1" svg:stroke-width="0.021cm" svg:stroke-color="#333333" draw:stroke-linejoin="round" svg:stroke-linecap="round" draw:fill="none" draw:fill-color="#ffffff" draw:textarea-horizontal-align="center" draw:textarea-vertical-align="middle" fo:padding-top="0.135cm" fo:padding-bottom="0.135cm" fo:padding-left="0.26cm" fo:padding-right="0.26cm" loext:decorative="false"/>
    </style:style>
    <style:style style:name="gr10" style:family="graphic" style:parent-style-name="standard">
      <style:graphic-properties draw:stroke="dash" draw:stroke-dash="Dash_20_Dot_20_1" svg:stroke-width="0cm" svg:stroke-color="#333333" draw:stroke-linejoin="none" svg:stroke-linecap="round" draw:fill="solid" draw:fill-color="#898989" draw:textarea-horizontal-align="center" draw:textarea-vertical-align="middle" loext:decorative="false"/>
    </style:style>
    <style:style style:name="gr11" style:family="graphic" style:parent-style-name="standard">
      <style:graphic-properties draw:stroke="solid" draw:stroke-dash="Dash_20_Dot_20_1" svg:stroke-width="0.021cm" svg:stroke-color="#1b1b1b" draw:stroke-linejoin="round" svg:stroke-linecap="round" draw:fill="none" draw:fill-color="#898989" draw:textarea-horizontal-align="center" draw:textarea-vertical-align="middle" fo:padding-top="0.135cm" fo:padding-bottom="0.135cm" fo:padding-left="0.26cm" fo:padding-right="0.26cm" loext:decorative="false"/>
    </style:style>
    <style:style style:name="gr12" style:family="graphic" style:parent-style-name="standard">
      <style:graphic-properties draw:stroke="solid" draw:stroke-dash="Dash_20_Dot_20_1" svg:stroke-width="0.008cm" svg:stroke-color="#333333" draw:stroke-linejoin="round" svg:stroke-linecap="round" draw:textarea-horizontal-align="center" draw:textarea-vertical-align="middle" fo:padding-top="0.129cm" fo:padding-bottom="0.129cm" fo:padding-left="0.254cm" fo:padding-right="0.254cm" loext:decorative="false"/>
    </style:style>
    <style:style style:name="gr13" style:family="graphic" style:parent-style-name="standard">
      <style:graphic-properties draw:stroke="none" draw:fill="none" draw:fill-color="#ffffff" draw:textarea-horizontal-align="left" draw:auto-grow-width="true" fo:min-height="0.236cm" fo:min-width="0.116cm" fo:padding-top="0cm" fo:padding-bottom="0cm" fo:padding-left="0cm" fo:padding-right="0cm" loext:decorative="false"/>
      <style:paragraph-properties style:writing-mode="lr-tb"/>
    </style:style>
    <style:style style:name="gr14" style:family="graphic" style:parent-style-name="standard">
      <style:graphic-properties draw:stroke="none" draw:fill="none" draw:fill-color="#ffffff" draw:textarea-horizontal-align="left" draw:auto-grow-width="true" fo:min-height="0.236cm" fo:min-width="0.351cm" fo:padding-top="0cm" fo:padding-bottom="0cm" fo:padding-left="0cm" fo:padding-right="0cm" loext:decorative="false"/>
      <style:paragraph-properties style:writing-mode="lr-tb"/>
    </style:style>
    <style:style style:name="gr15" style:family="graphic" style:parent-style-name="standard">
      <style:graphic-properties draw:stroke="none" draw:fill="none" draw:fill-color="#ffffff" draw:textarea-horizontal-align="left" draw:auto-grow-width="true" fo:min-height="0.183cm" fo:min-width="0.245cm" fo:padding-top="0cm" fo:padding-bottom="0cm" fo:padding-left="0cm" fo:padding-right="0cm" loext:decorative="false"/>
      <style:paragraph-properties style:writing-mode="lr-tb"/>
    </style:style>
    <style:style style:name="gr16" style:family="graphic" style:parent-style-name="standard">
      <style:graphic-properties draw:stroke="dash" draw:stroke-dash="Dash_20_Dot_20_1" svg:stroke-width="0cm" svg:stroke-color="#333333" draw:stroke-linejoin="none" svg:stroke-linecap="round" draw:fill="solid" draw:fill-color="#000000" draw:textarea-horizontal-align="center" draw:textarea-vertical-align="middle" loext:decorative="false"/>
    </style:style>
    <style:style style:name="gr17" style:family="graphic" style:parent-style-name="standard">
      <style:graphic-properties draw:stroke="solid" draw:stroke-dash="Dash_20_Dot_20_1" svg:stroke-width="0.024cm" svg:stroke-color="#ffffff" draw:stroke-linejoin="round" svg:stroke-linecap="round" draw:fill="none" draw:fill-color="#000000" draw:textarea-horizontal-align="center" draw:textarea-vertical-align="middle" fo:padding-top="0.137cm" fo:padding-bottom="0.137cm" fo:padding-left="0.262cm" fo:padding-right="0.262cm" loext:decorative="false"/>
    </style:style>
    <style:style style:name="gr18" style:family="graphic">
      <style:graphic-properties style:protect="size" loext:decorative="false"/>
    </style:style>
    <style:style style:name="pr1" style:family="presentation" style:parent-style-name="Standard-notes">
      <style:graphic-properties draw:fill-color="#ffffff" draw:auto-grow-height="false" fo:min-height="13.364cm" loext:decorative="false"/>
      <style:paragraph-properties style:writing-mode="lr-tb"/>
    </style:style>
    <style:style style:name="P1" style:family="paragraph">
      <loext:graphic-properties draw:fill="solid" draw:fill-color="#ffffff"/>
      <style:paragraph-properties fo:text-align="center"/>
    </style:style>
    <style:style style:name="P2" style:family="paragraph">
      <loext:graphic-properties draw:fill="none" draw:fill-color="#ffffff"/>
      <style:paragraph-properties fo:text-align="center"/>
    </style:style>
    <style:style style:name="P3" style:family="paragraph">
      <style:paragraph-properties fo:text-align="center"/>
    </style:style>
    <style:style style:name="P4" style:family="paragraph">
      <style:text-properties fo:color="#000000" loext:opacity="100%" style:text-outline="false" style:text-line-through-style="none" style:text-line-through-type="none" style:font-name="Arial" fo:font-size="19.3999996185303pt" fo:font-style="normal" fo:text-shadow="none" style:text-underline-style="none" fo:font-weight="normal" style:text-underline-mode="continuous" style:text-overline-mode="continuous" style:text-line-through-mode="continuous" style:font-name-asian="Arial" style:font-size-asian="19.3999996185303pt" style:font-name-complex="Arial" style:font-size-complex="19.3999996185303pt" style:text-scale="100%" style:text-overline-style="none" style:text-overline-color="font-color"/>
    </style:style>
    <style:style style:name="P5" style:family="paragraph">
      <loext:graphic-properties draw:fill="none" draw:fill-color="#ffffff"/>
      <style:text-properties fo:color="#000000" loext:opacity="100%" style:text-outline="false" style:text-line-through-style="none" style:text-line-through-type="none" style:font-name="Arial" fo:font-size="19.3999996185303pt" fo:font-style="normal" fo:text-shadow="none" style:text-underline-style="none" fo:font-weight="normal" style:text-underline-mode="continuous" style:text-overline-mode="continuous" style:text-line-through-mode="continuous" style:font-name-asian="Arial" style:font-size-asian="19.3999996185303pt" style:font-name-complex="Arial" style:font-size-complex="19.3999996185303pt" style:text-scale="100%" style:text-overline-style="none" style:text-overline-color="font-color"/>
    </style:style>
    <style:style style:name="P6" style:family="paragraph">
      <style:text-properties fo:color="#000000" loext:opacity="100%" style:text-outline="false" style:text-line-through-style="none" style:text-line-through-type="none" style:font-name="Arial" fo:font-size="29.1000003814697pt" fo:font-style="normal" fo:text-shadow="none" style:text-underline-style="none" fo:font-weight="normal" style:text-underline-mode="continuous" style:text-overline-mode="continuous" style:text-line-through-mode="continuous" style:font-name-asian="Arial" style:font-size-asian="29.1000003814697pt" style:font-name-complex="Arial" style:font-size-complex="29.1000003814697pt" style:text-scale="100%" style:text-overline-style="none" style:text-overline-color="font-color"/>
    </style:style>
    <style:style style:name="P7" style:family="paragraph">
      <loext:graphic-properties draw:fill="none" draw:fill-color="#ffffff"/>
      <style:text-properties fo:color="#000000" loext:opacity="100%" style:text-outline="false" style:text-line-through-style="none" style:text-line-through-type="none" style:font-name="Arial" fo:font-size="29.1000003814697pt" fo:font-style="normal" fo:text-shadow="none" style:text-underline-style="none" fo:font-weight="normal" style:text-underline-mode="continuous" style:text-overline-mode="continuous" style:text-line-through-mode="continuous" style:font-name-asian="Arial" style:font-size-asian="29.1000003814697pt" style:font-name-complex="Arial" style:font-size-complex="29.1000003814697pt" style:text-scale="100%" style:text-overline-style="none" style:text-overline-color="font-color"/>
    </style:style>
    <style:style style:name="P8" style:family="paragraph">
      <loext:graphic-properties draw:fill="solid" draw:fill-color="#000000"/>
      <style:paragraph-properties fo:text-align="center"/>
    </style:style>
    <style:style style:name="P9" style:family="paragraph">
      <loext:graphic-properties draw:fill="solid" draw:fill-color="#898989"/>
      <style:paragraph-properties fo:text-align="center"/>
    </style:style>
    <style:style style:name="P10" style:family="paragraph">
      <loext:graphic-properties draw:fill="none" draw:fill-color="#898989"/>
      <style:paragraph-properties fo:text-align="center"/>
    </style:style>
    <style:style style:name="P11" style:family="paragraph">
      <style:text-properties fo:color="#000000" loext:opacity="100%" style:text-outline="false" style:text-line-through-style="none" style:text-line-through-type="none" style:font-name="Arial" fo:font-size="6.09999990463257pt" fo:font-style="normal" fo:text-shadow="none" style:text-underline-style="none" fo:font-weight="normal" style:text-underline-mode="continuous" style:text-overline-mode="continuous" style:text-line-through-mode="continuous" style:font-name-asian="Arial" style:font-size-asian="6.09999990463257pt" style:font-name-complex="Arial" style:font-size-complex="6.09999990463257pt" style:text-scale="100%" style:text-overline-style="none" style:text-overline-color="font-color"/>
    </style:style>
    <style:style style:name="P12" style:family="paragraph">
      <loext:graphic-properties draw:fill="none" draw:fill-color="#ffffff"/>
      <style:text-properties fo:color="#000000" loext:opacity="100%" style:text-outline="false" style:text-line-through-style="none" style:text-line-through-type="none" style:font-name="Arial" fo:font-size="6.09999990463257pt" fo:font-style="normal" fo:text-shadow="none" style:text-underline-style="none" fo:font-weight="normal" style:text-underline-mode="continuous" style:text-overline-mode="continuous" style:text-line-through-mode="continuous" style:font-name-asian="Arial" style:font-size-asian="6.09999990463257pt" style:font-name-complex="Arial" style:font-size-complex="6.09999990463257pt" style:text-scale="100%" style:text-overline-style="none" style:text-overline-color="font-color"/>
    </style:style>
    <style:style style:name="P13" style:family="paragraph">
      <style:text-properties fo:color="#000000" loext:opacity="100%" style:text-outline="false" style:text-line-through-style="none" style:text-line-through-type="none" style:font-name="Arial" fo:font-size="5.19999980926514pt" fo:font-style="normal" fo:text-shadow="none" style:text-underline-style="none" fo:font-weight="normal" style:text-underline-mode="continuous" style:text-overline-mode="continuous" style:text-line-through-mode="continuous" style:font-name-asian="Arial" style:font-size-asian="5.19999980926514pt" style:font-name-complex="Arial" style:font-size-complex="5.19999980926514pt" style:text-scale="100%" style:text-overline-style="none" style:text-overline-color="font-color"/>
    </style:style>
    <style:style style:name="P14" style:family="paragraph">
      <loext:graphic-properties draw:fill="none" draw:fill-color="#ffffff"/>
      <style:text-properties fo:color="#000000" loext:opacity="100%" style:text-outline="false" style:text-line-through-style="none" style:text-line-through-type="none" style:font-name="Arial" fo:font-size="5.19999980926514pt" fo:font-style="normal" fo:text-shadow="none" style:text-underline-style="none" fo:font-weight="normal" style:text-underline-mode="continuous" style:text-overline-mode="continuous" style:text-line-through-mode="continuous" style:font-name-asian="Arial" style:font-size-asian="5.19999980926514pt" style:font-name-complex="Arial" style:font-size-complex="5.19999980926514pt" style:text-scale="100%" style:text-overline-style="none" style:text-overline-color="font-color"/>
    </style:style>
    <style:style style:name="P15" style:family="paragraph">
      <loext:graphic-properties draw:fill="none" draw:fill-color="#000000"/>
      <style:paragraph-properties fo:text-align="center"/>
    </style:style>
    <style:style style:name="P16" style:family="paragraph">
      <loext:graphic-properties draw:fill-color="#ffffff"/>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presentation>
      <draw:page draw:name="page1" draw:style-name="dp1" draw:master-page-name="Standard" presentation:presentation-page-layout-name="AL1T0">
        <draw:polygon draw:style-name="gr1" draw:text-style-name="P1" draw:layer="layout" svg:width="7.33cm" svg:height="1.813cm" svg:x="7.922cm" svg:y="12.535cm" svg:viewBox="0 0 7331 1814" draw:points="146,0 111,0 95,3 82,8 56,19 45,26 37,35 27,44 20,55 9,81 4,94 2,109 0,144 0,1669 2,1703 4,1717 9,1731 20,1756 27,1767 37,1777 45,1785 56,1792 82,1804 95,1808 111,1812 146,1814 7185,1814 7203,1813 7219,1812 7233,1808 7249,1804 7260,1798 7273,1792 7284,1785 7295,1777 7301,1767 7309,1756 7315,1744 7321,1731 7325,1717 7328,1703 7329,1685 7331,1669 7331,144 7328,109 7325,94 7321,81 7309,55 7301,44 7295,35 7284,26 7273,19 7249,8 7233,3 7219,0 7185,0">
          <text:p/>
        </draw:polygon>
        <draw:polygon draw:style-name="gr2" draw:text-style-name="P2" draw:layer="layout" svg:width="7.33cm" svg:height="1.813cm" svg:x="7.922cm" svg:y="12.535cm" svg:viewBox="0 0 7331 1814" draw:points="146,0 7185,0 7219,0 7233,3 7249,8 7273,19 7284,26 7295,35 7301,44 7309,55 7321,81 7325,94 7328,109 7331,144 7331,1669 7329,1685 7328,1703 7325,1717 7321,1731 7315,1744 7309,1756 7301,1767 7295,1777 7284,1785 7273,1792 7260,1798 7249,1804 7233,1808 7219,1812 7203,1813 7185,1814 146,1814 111,1812 95,1808 82,1804 56,1792 45,1785 37,1777 27,1767 20,1756 9,1731 4,1717 2,1703 0,1669 0,144 2,109 4,94 9,81 20,55 27,44 37,35 45,26 56,19 82,8 95,3 111,0">
          <text:p/>
        </draw:polygon>
        <draw:polygon draw:style-name="gr3" draw:text-style-name="P1" draw:layer="layout" svg:width="0.761cm" svg:height="1.267cm" svg:x="14.351cm" svg:y="12.844cm" svg:viewBox="0 0 762 1268" draw:points="762,427 762,331 581,224 499,212 452,260 333,212 309,117 227,11 177,0 108,117 48,167 24,201 11,309 0,331 72,355 142,391 227,391 250,521 250,687 309,792 382,877 406,1007 333,1042 227,959 227,888 60,864 108,911 153,1007 227,1007 214,1064 142,1125 250,1125 250,1207 309,1207 333,1257 429,1268 439,1195 524,1195 581,1257 581,1207 547,1148 499,1089 535,1018 594,959 594,888 655,864 689,804 594,687 570,614 642,532">
          <text:p/>
        </draw:polygon>
        <draw:polygon draw:style-name="gr3" draw:text-style-name="P1" draw:layer="layout" svg:width="1.113cm" svg:height="0.968cm" svg:x="12.889cm" svg:y="12.844cm" svg:viewBox="0 0 1114 969" draw:points="1056,691 1114,553 1096,490 981,411 852,234 852,162 763,70 396,0 296,14 166,120 106,114 94,250 23,293 0,399 117,548 139,690 203,730 217,773 301,795 368,857 710,969 1014,920 1072,858">
          <text:p/>
        </draw:polygon>
        <draw:polygon draw:style-name="gr3" draw:text-style-name="P1" draw:layer="layout" svg:width="1.103cm" svg:height="1.406cm" svg:x="11.421cm" svg:y="12.769cm" svg:viewBox="0 0 1104 1407" draw:points="868,310 814,303 651,151 221,0 262,35 187,28 170,98 67,191 0,323 12,521 59,663 203,830 129,1019 124,1123 8,1331 168,1407 241,1335 315,1321 501,1326 488,1359 566,1344 605,1375 650,1351 727,1282 855,1022 850,980 1055,693 1104,587 1061,465 991,403 991,500 946,528 987,473 963,401 856,332">
          <text:p/>
        </draw:polygon>
        <draw:polygon draw:style-name="gr3" draw:text-style-name="P1" draw:layer="layout" svg:width="0.16cm" svg:height="0.135cm" svg:x="8.175cm" svg:y="12.844cm" svg:viewBox="0 0 161 136" draw:points="59,36 3,112 0,132 48,136 83,106 161,126 149,0">
          <text:p/>
        </draw:polygon>
        <draw:polygon draw:style-name="gr3" draw:text-style-name="P1" draw:layer="layout" svg:width="1.117cm" svg:height="1.042cm" svg:x="8.371cm" svg:y="12.844cm" svg:viewBox="0 0 1118 1043" draw:points="9,397 0,457 55,628 67,837 175,996 186,1043 345,977 448,857 441,704 393,613 395,516 458,519 474,491 498,543 617,578 860,492 1118,472 1000,434 960,359 765,315 718,218 705,84 596,0 493,95 480,147 500,226 555,247 536,306 493,328 448,415 414,411 397,446 323,433 354,421 293,357 110,285 51,313">
          <text:p/>
        </draw:polygon>
        <draw:polygon draw:style-name="gr3" draw:text-style-name="P1" draw:layer="layout" svg:width="0.927cm" svg:height="1.129cm" svg:x="9.928cm" svg:y="12.844cm" svg:viewBox="0 0 928 1130" draw:points="662,310 703,351 754,334 741,289 790,276 758,236 594,329 472,174 174,0 89,16 6,86 0,188 108,320 84,391 160,532 295,654 418,674 450,654 448,695 524,777 468,811 382,751 323,796 278,879 314,915 312,963 353,999 448,937 543,936 648,985 689,964 734,1009 809,979 745,1079 780,1130 825,1130 898,1040 928,945 795,613 730,610 745,512 667,537 637,497 730,411 641,385 630,340">
          <text:p/>
        </draw:polygon>
        <draw:polygon draw:style-name="gr3" draw:text-style-name="P1" draw:layer="layout" svg:width="0.253cm" svg:height="0.254cm" svg:x="9.217cm" svg:y="12.844cm" svg:viewBox="0 0 254 255" draw:points="100,255 160,247 254,160 247,115 178,30 100,0 68,14 73,51 37,54 0,141 12,184 42,234">
          <text:p/>
        </draw:polygon>
        <draw:polygon draw:style-name="gr4" draw:text-style-name="P2" draw:layer="layout" svg:width="1.113cm" svg:height="0.968cm" svg:x="12.889cm" svg:y="12.844cm" svg:viewBox="0 0 1114 969" draw:points="1056,691 1072,858 1014,920 710,969 368,857 301,795 217,773 203,730 139,690 117,548 0,399 23,293 94,250 106,114 166,120 296,14 396,0 763,70 852,162 852,234 981,411 1096,490 1114,553">
          <text:p/>
        </draw:polygon>
        <draw:polygon draw:style-name="gr4" draw:text-style-name="P2" draw:layer="layout" svg:width="1.103cm" svg:height="1.406cm" svg:x="11.421cm" svg:y="12.769cm" svg:viewBox="0 0 1104 1407" draw:points="868,310 856,332 963,401 987,473 946,528 991,500 991,403 1061,465 1104,587 1055,693 850,980 855,1022 727,1282 650,1351 605,1375 566,1344 488,1359 501,1326 315,1321 241,1335 168,1407 8,1331 124,1123 129,1019 203,830 59,663 12,521 0,323 67,191 170,98 187,28 262,35 221,0 651,151 814,303">
          <text:p/>
        </draw:polygon>
        <draw:polygon draw:style-name="gr4" draw:text-style-name="P2" draw:layer="layout" svg:width="0.243cm" svg:height="0.135cm" svg:x="8.092cm" svg:y="12.844cm" svg:viewBox="0 0 244 136" draw:points="142,36 232,0 244,126 166,106 131,136 83,132 30,127 0,104 86,112">
          <text:p/>
        </draw:polygon>
        <draw:polygon draw:style-name="gr4" draw:text-style-name="P2" draw:layer="layout" svg:width="1.117cm" svg:height="1.042cm" svg:x="8.371cm" svg:y="12.844cm" svg:viewBox="0 0 1118 1043" draw:points="9,397 51,313 110,285 293,357 354,421 323,433 397,446 414,411 448,415 493,328 536,306 555,247 500,226 480,147 493,95 596,0 705,84 718,218 765,315 960,359 1000,434 1118,472 860,492 617,578 498,543 474,491 458,519 395,516 393,613 441,704 448,857 345,977 186,1043 175,996 67,837 55,628 0,457">
          <text:p/>
        </draw:polygon>
        <draw:polygon draw:style-name="gr4" draw:text-style-name="P2" draw:layer="layout" svg:width="0.927cm" svg:height="1.129cm" svg:x="9.928cm" svg:y="12.844cm" svg:viewBox="0 0 928 1130" draw:points="662,310 630,340 641,385 730,411 637,497 667,537 745,512 730,610 795,613 928,945 898,1040 825,1130 780,1130 745,1079 809,979 734,1009 689,964 648,985 543,936 448,937 353,999 312,963 314,915 278,879 323,796 382,751 468,811 524,777 448,695 450,654 418,674 295,654 160,532 84,391 108,320 0,188 6,86 89,16 174,0 472,174 594,329 758,236 790,276 741,289 754,334 703,351">
          <text:p/>
        </draw:polygon>
        <draw:polygon draw:style-name="gr4" draw:text-style-name="P2" draw:layer="layout" svg:width="0.253cm" svg:height="0.254cm" svg:x="9.217cm" svg:y="12.844cm" svg:viewBox="0 0 254 255" draw:points="100,255 42,234 12,184 0,141 37,54 73,51 68,14 100,0 178,30 247,115 254,160 160,247">
          <text:p/>
        </draw:polygon>
        <draw:polygon draw:style-name="gr4" draw:text-style-name="P2" draw:layer="layout" svg:width="0.761cm" svg:height="1.267cm" svg:x="14.351cm" svg:y="12.844cm" svg:viewBox="0 0 762 1268" draw:points="762,331 581,224 499,212 452,260 333,212 309,117 227,11 177,0 108,117 48,167 24,201 11,309 0,331 72,355 142,391 227,391 250,521 250,687 309,792 382,877 406,1007 333,1042 227,959 227,888 60,864 108,911 153,1007 227,1007 214,1064 142,1125 250,1125 250,1207 309,1207 333,1257 429,1268 439,1195 524,1195 581,1257 581,1207 547,1148 499,1089 535,1018 594,959 594,888 655,864 689,804 594,687 570,614 642,532 762,427">
          <text:p/>
        </draw:polygon>
        <draw:polygon draw:style-name="gr5" draw:text-style-name="P1" draw:layer="layout" svg:width="1.54cm" svg:height="1.266cm" svg:x="17.043cm" svg:y="2.672cm" svg:viewBox="0 0 1541 1267" draw:points="463,46 433,57 410,51 411,67 379,54 346,34 329,12 298,0 244,13 224,37 200,32 174,81 150,67 128,93 81,82 73,67 70,45 46,32 0,35 34,63 38,108 27,149 38,194 56,222 59,252 100,288 123,363 124,386 98,427 124,463 105,503 108,534 56,554 78,621 134,647 151,667 163,713 219,730 246,767 306,762 394,792 403,807 386,877 404,898 405,914 429,927 448,964 509,958 543,986 621,995 680,1050 711,1055 729,1092 792,1101 825,1128 863,1133 889,1154 928,1150 949,1141 975,1161 1021,1165 1023,1188 1049,1208 1091,1258 1170,1267 1189,1234 1210,1224 1246,1174 1256,1120 1267,1087 1245,1082 1225,1045 1240,1036 1238,1021 1270,949 1251,905 1153,844 1131,854 1112,903 1068,922 1073,898 1049,885 1046,854 1067,830 963,785 952,748 966,739 985,706 1016,696 1049,554 1063,544 1080,551 1081,575 1103,634 1142,637 1175,658 1229,667 1271,703 1384,677 1463,708 1490,667 1541,547 1523,518 1468,515 1444,495 1408,444 1414,420 1397,406 1374,409 1341,388 1297,401 1297,415 1284,439 1262,450 1235,482 1186,464 1150,482 1134,469 1112,479 1086,458 1072,460 1069,436 1046,447 1050,477 1028,495 999,428 1004,397 981,399 955,377 933,380 909,359 887,376 847,365 839,374 852,418 839,450 785,440 754,442 728,415 741,390 732,375 717,377 708,370 698,333 681,318 678,296 629,262 593,203 593,196 607,195 614,186 596,157 564,137 562,122 577,113">
          <text:p/>
        </draw:polygon>
        <draw:polygon draw:style-name="gr5" draw:text-style-name="P1" draw:layer="layout" svg:width="1.823cm" svg:height="1.478cm" svg:x="13.774cm" svg:y="0.634cm" svg:viewBox="0 0 1824 1479" draw:points="1539,1009 1491,984 1413,983 1400,1000 1395,1031 1381,1040 1344,982 1333,952 1345,905 1331,837 1296,794 1257,782 1204,794 1196,789 1216,756 1199,750 1176,743 1156,776 1096,797 1023,750 1014,735 1014,659 984,577 997,553 993,523 984,499 954,503 925,444 898,407 875,403 860,418 792,425 733,453 715,509 702,526 661,507 653,492 622,494 605,481 594,451 552,409 541,371 526,365 471,363 444,319 452,233 436,227 469,186 449,134 425,113 398,0 326,37 251,60 227,47 167,75 113,72 91,91 92,105 68,84 32,111 0,106 24,119 43,148 125,371 182,405 269,420 262,436 227,470 254,514 257,544 281,550 347,604 432,604 472,624 517,604 540,610 558,640 593,606 583,583 583,575 621,564 664,607 607,658 618,704 605,728 613,743 638,747 675,743 678,767 686,781 748,776 789,803 794,856 833,852 834,876 770,927 789,965 823,1000 841,1036 822,1069 790,1071 792,1087 893,1101 928,1144 899,1162 895,1185 904,1208 875,1234 886,1264 864,1280 868,1319 854,1343 849,1374 876,1410 925,1437 976,1409 1007,1407 1017,1428 1063,1424 1090,1398 1193,1420 1243,1376 1283,1388 1299,1410 1321,1400 1337,1407 1342,1375 1379,1364 1468,1394 1489,1385 1522,1397 1532,1427 1613,1388 1622,1410 1619,1449 1652,1470 1689,1465 1706,1479 1752,1468 1765,1451 1747,1422 1759,1389 1824,1346 1807,1308 1794,1264 1740,1261 1760,1229 1753,1160 1810,1101 1800,1079 1768,1066 1753,1075 1763,1097 1748,1098 1730,1077 1728,1046 1695,1034 1643,970">
          <text:p/>
        </draw:polygon>
        <draw:polygon draw:style-name="gr5" draw:text-style-name="P1" draw:layer="layout" svg:width="1.174cm" svg:height="1.235cm" svg:x="15.431cm" svg:y="1.848cm" svg:viewBox="0 0 1175 1236" draw:points="689,121 686,91 710,97 706,58 727,41 711,20 679,15 670,0 649,26 620,35 608,75 572,93 558,118 553,134 562,156 553,226 470,249 412,293 344,300 274,291 241,271 174,284 163,340 188,361 192,398 166,455 162,487 163,501 157,525 181,538 182,553 163,585 141,604 136,627 86,663 75,717 29,714 7,731 0,739 44,797 24,830 41,852 42,866 13,884 18,930 35,959 14,978 18,1015 142,1027 159,1040 198,1052 250,1117 282,1129 306,1127 324,1164 372,1182 485,1157 502,1163 496,1187 531,1236 561,1227 583,1209 630,1221 683,1214 723,1234 751,1201 781,1190 808,1227 857,1183 887,1173 892,1149 876,1127 871,1097 898,1049 921,1046 936,1030 917,1000 938,984 928,953 935,938 917,916 897,872 917,840 922,808 936,791 933,761 963,758 982,788 1035,782 1069,810 1076,810 1105,791 1133,750 1163,748 1175,715 1135,703 1107,714 1105,707 1117,666 1082,625 989,617 963,588 948,590 912,524 849,507 822,478 808,481 763,500 708,489 721,457 707,404 732,333 697,291 651,280 648,264 668,231 672,184 686,169 676,138">
          <text:p/>
        </draw:polygon>
        <draw:polygon draw:style-name="gr5" draw:text-style-name="P1" draw:layer="layout" svg:width="1.093cm" svg:height="1.62cm" svg:x="14.529cm" svg:y="1.998cm" svg:viewBox="0 0 1094 1621" draw:points="1043,122 1027,117 1026,109 1003,110 996,104 950,115 933,101 896,106 863,85 866,46 857,24 776,63 766,33 733,21 712,30 623,0 586,11 581,43 565,36 543,46 527,24 487,12 437,56 334,34 307,60 261,64 251,43 220,45 169,73 163,88 188,109 125,184 115,239 93,256 85,250 89,288 68,313 93,326 95,348 74,381 106,394 102,426 121,478 126,523 112,540 109,587 126,616 130,654 128,708 107,733 125,762 119,785 145,822 109,841 100,902 73,951 52,969 21,964 0,990 10,1018 43,1039 52,1131 108,1156 134,1200 78,1251 158,1275 152,1298 180,1350 160,1390 191,1395 235,1444 254,1490 283,1479 304,1531 340,1512 354,1572 410,1598 413,1621 442,1603 441,1587 455,1577 473,1531 511,1520 523,1487 538,1479 536,1455 559,1453 570,1406 606,1387 588,1357 549,1361 527,1356 533,1332 568,1305 540,1247 559,1215 612,1201 636,1215 665,1189 663,1173 632,1169 622,1140 614,1140 589,1126 603,1095 580,1013 577,990 689,940 717,931 758,942 761,902 745,889 752,874 774,871 799,885 820,866 846,902 877,907 903,928 910,928 920,865 916,828 937,809 920,780 915,734 944,716 943,702 926,680 946,647 902,589 909,581 931,564 977,567 988,513 1038,477 1043,454 1065,435 1084,403 1083,388 1059,375 1065,351 1064,337 1068,305 1094,248 1090,211 1065,190 1076,134 1044,138">
          <text:p/>
        </draw:polygon>
        <draw:polygon draw:style-name="gr5" draw:text-style-name="P1" draw:layer="layout" svg:width="1.419cm" svg:height="1.178cm" svg:x="14.897cm" svg:y="2.863cm" svg:viewBox="0 0 1420 1179" draw:points="406,6 384,9 377,24 393,37 390,77 349,66 321,75 209,125 212,148 235,230 221,261 246,275 254,275 264,304 295,308 297,324 268,350 244,336 191,350 172,382 200,440 165,467 159,491 181,496 220,492 238,522 202,541 191,588 168,590 170,614 155,622 143,655 105,666 87,712 73,722 74,738 70,784 26,796 35,818 13,836 0,860 57,893 63,954 35,987 52,1002 46,1024 92,1013 140,1046 161,1091 201,1111 213,1155 298,1155 376,1179 406,1161 408,1100 438,1096 450,1065 482,1061 521,996 574,983 593,935 640,954 676,928 723,932 738,921 737,915 753,921 791,917 808,932 819,969 805,1000 816,1022 810,1046 878,1109 958,1141 981,1138 998,1160 1034,1133 1071,1122 1120,1148 1165,1136 1228,1146 1218,1124 1223,1101 1207,1094 1205,1070 1272,1035 1277,1019 1259,989 1205,986 1211,970 1241,952 1280,964 1324,945 1348,950 1370,940 1394,946 1413,906 1402,869 1302,785 1307,761 1335,736 1324,698 1328,652 1348,620 1401,606 1420,566 1403,544 1416,527 1413,490 1381,478 1394,446 1389,392 1340,289 1374,240 1357,218 1342,212 1315,175 1285,186 1257,219 1217,199 1164,206 1117,194 1095,212 1065,221 1030,172 1036,148 1019,142 906,167 858,149 840,112 816,114 784,102 732,37 693,25 676,12 552,0 542,63 535,63 509,42 478,37 452,1 431,20">
          <text:p/>
        </draw:polygon>
        <draw:path draw:style-name="gr5" draw:text-style-name="P1" draw:layer="layout" svg:width="0.825cm" svg:height="1.595cm" svg:x="16.199cm" svg:y="2.563cm" svg:viewBox="0 0 826 1596" svg:d="M365 35l-28 41-29 19h-7l-34-28-53 6-19-30-30 3 3 30-14 17-5 32-20 32 20 44 18 22-7 15 10 31-21 16 19 30-15 16-23 3-27 48 5 30 16 22-5 24-30 10-49 44 15 6 17 22-34 49 49 103 5 54-13 32 32 12 3 37-13 17 17 22-19 40-53 14-20 32-4 46 11 38-28 25-5 24 100 84 11 37-19 40 16 13-13 24 13 54 15-2 29-25 19 44 32 5 18 28 31 14 43 41 55 18 32 5 41 35 40 12 11 38 49 34 33 12 12-33 83-14 30-19-3-23 70 9 36-41-4-39 4-23-46-19-4-38 35-27 30-10 6-16-37 4-12-45 9-63-8-8-28-43 41-65-2-16 12-39-12-45 13-32-27-37 35-33 37-18-1-16-33-28 18-48 13-25-9-21-17-14 5-24-10-22-39-5-8-6-5-61 3-46-24-7-8-6 5-31-4-45 28-27 5-30-33-21-4-39-47-87-40-19-29 18-74 15-26-21-11-38 2-47-7-6-18-30 14-16-17-21 4-25-52-64-12 33zM453 166l-1-16 17 13 1 16zM486 270l1 7 16-1 1 16-6 15-9-7-1-15h-8l-8-6z">
          <text:p/>
        </draw:path>
        <draw:polygon draw:style-name="gr5" draw:text-style-name="P1" draw:layer="layout" svg:width="0.017cm" svg:height="0.028cm" svg:x="16.651cm" svg:y="2.713cm" svg:viewBox="0 0 18 29" draw:points="0,0 1,16 18,29 17,13">
          <text:p/>
        </draw:polygon>
        <draw:polygon draw:style-name="gr5" draw:text-style-name="P1" draw:layer="layout" svg:width="0.031cm" svg:height="0.036cm" svg:x="16.671cm" svg:y="2.833cm" svg:viewBox="0 0 32 37" draw:points="15,7 14,0 0,9 8,15 16,15 17,30 26,37 32,22 31,6">
          <text:p/>
        </draw:polygon>
        <draw:polygon draw:style-name="gr5" draw:text-style-name="P1" draw:layer="layout" svg:width="1.492cm" svg:height="1.593cm" svg:x="16.675cm" svg:y="2.625cm" svg:viewBox="0 0 1493 1594" draw:points="0,94 7,100 5,147 16,185 42,206 116,191 145,173 185,192 232,279 236,318 269,339 264,369 236,396 240,441 235,472 243,478 267,485 264,531 269,592 277,598 316,603 326,625 321,649 338,663 347,684 334,709 316,757 349,785 350,801 313,819 278,852 305,889 292,921 304,966 292,1005 294,1021 253,1086 281,1129 289,1137 280,1200 292,1245 329,1241 323,1257 293,1267 258,1294 262,1332 308,1351 304,1374 308,1413 330,1417 382,1397 414,1410 420,1471 402,1519 416,1518 438,1500 441,1523 465,1536 476,1574 501,1594 576,1580 590,1563 622,1576 644,1558 656,1518 718,1520 768,1485 801,1504 846,1501 871,1514 975,1473 1014,1478 1025,1438 1061,1411 1097,1469 1230,1496 1266,1462 1304,1458 1374,1390 1493,1333 1454,1329 1453,1321 1459,1305 1417,1255 1391,1235 1389,1212 1343,1208 1317,1188 1296,1197 1257,1201 1231,1180 1193,1175 1160,1148 1097,1139 1079,1102 1048,1097 989,1042 911,1033 877,1005 816,1011 797,974 773,961 772,945 754,924 771,854 762,839 674,809 614,814 587,777 531,760 519,714 502,694 446,668 424,601 476,581 473,550 492,510 466,474 492,433 491,410 468,335 427,299 424,269 406,241 395,196 406,155 402,110 368,82 328,63 319,48 317,33 302,27 300,19 293,13 277,14 260,0 246,1 247,24 232,33 232,18 201,29 162,17 133,42 129,74 80,48">
          <text:p/>
        </draw:polygon>
        <draw:polygon draw:style-name="gr5" draw:text-style-name="P1" draw:layer="layout" svg:width="1.127cm" svg:height="1.456cm" svg:x="15.988cm" svg:y="3.803cm" svg:viewBox="0 0 1128 1457" draw:points="334,95 319,97 306,43 319,19 303,6 279,0 257,10 233,5 189,24 150,12 120,30 114,46 168,49 186,79 181,95 114,130 116,154 132,161 127,184 137,206 74,196 29,208 32,231 0,311 33,331 62,391 100,394 119,431 175,456 164,489 200,554 190,617 208,646 195,663 190,694 192,725 181,765 159,774 104,763 46,806 81,850 78,889 102,902 148,906 165,926 151,944 153,959 200,963 216,983 190,1025 190,1033 214,1045 227,1021 251,1020 279,1078 303,1091 306,1121 330,1134 333,1158 276,1210 310,1237 319,1267 308,1299 317,1321 369,1300 393,1314 397,1344 452,1370 503,1335 514,1365 571,1406 566,1436 585,1457 635,1422 667,1435 688,1425 687,1402 718,1329 756,1326 779,1316 818,1328 853,1287 868,1293 887,1322 963,1308 959,1269 978,1213 975,1199 951,1186 954,1138 969,1129 999,1126 1019,1079 1073,1081 1090,1026 1128,1007 1125,985 1089,925 1052,952 1044,946 1034,923 1039,884 1020,848 980,828 946,793 899,781 903,758 919,741 916,727 936,694 940,654 947,647 969,629 941,586 903,573 899,536 881,514 865,508 843,525 773,432 750,426 714,453 698,446 696,423 702,400 683,379 734,344 685,310 674,272 634,260 593,225 561,220 506,202 463,161 432,147 414,119 382,114 363,70">
          <text:p/>
        </draw:polygon>
        <draw:polygon draw:style-name="gr5" draw:text-style-name="P1" draw:layer="layout" svg:width="1.581cm" svg:height="0.943cm" svg:x="16.671cm" svg:y="3.958cm" svg:viewBox="0 0 1582 944" draw:points="0,224 19,245 13,268 15,291 31,298 67,271 90,277 160,370 182,353 198,359 216,381 220,418 258,431 286,474 264,492 257,499 253,539 233,572 236,586 220,603 216,626 263,638 297,673 337,693 356,729 351,768 361,791 369,797 406,770 442,830 470,795 475,765 482,756 496,754 506,769 487,809 502,808 522,784 545,781 586,716 661,693 678,715 689,745 683,768 722,787 732,802 755,800 799,773 830,778 891,765 931,784 958,820 958,836 975,857 1028,828 1054,787 1085,778 1109,798 1126,827 1249,892 1259,923 1284,944 1306,926 1342,907 1371,882 1352,837 1364,813 1368,758 1384,695 1434,651 1445,597 1493,539 1490,516 1474,494 1490,439 1498,431 1519,398 1530,350 1582,261 1565,232 1519,237 1485,209 1490,178 1479,140 1495,54 1484,24 1497,0 1378,57 1308,125 1270,129 1234,163 1101,136 1065,78 1029,105 1018,145 979,140 875,181 850,168 805,171 772,152 722,187 660,185 648,225 626,243 594,230 580,247 505,261 480,241 469,203 445,190 442,167 420,185 406,186 424,138 418,77 386,64 334,84 312,80 276,121 206,112 209,135 179,154 96,168 84,201 51,189">
          <text:p/>
        </draw:polygon>
        <draw:polygon draw:style-name="gr5" draw:text-style-name="P1" draw:layer="layout" svg:width="1.309cm" svg:height="1.045cm" svg:x="14.886cm" svg:y="3.778cm" svg:viewBox="0 0 1310 1046" draw:points="687,13 651,39 604,20 585,68 532,81 493,146 461,150 449,181 419,185 417,246 387,264 309,240 224,240 212,196 172,176 151,131 108,150 109,166 73,193 85,238 63,248 24,251 44,296 0,323 20,360 15,391 31,405 26,436 37,473 75,463 107,475 203,604 199,636 201,659 175,707 183,714 197,705 220,703 257,762 294,750 299,727 323,731 319,779 360,798 399,893 433,930 427,945 412,947 414,970 438,975 452,959 468,965 469,988 467,1042 559,1034 591,1046 611,1021 652,1040 694,1005 727,1026 724,995 740,985 767,1037 813,1040 818,1010 832,1000 864,1005 916,984 956,996 1039,980 1045,965 1027,936 1063,902 1093,899 1148,916 1180,914 1183,875 1148,831 1206,788 1261,799 1283,790 1294,750 1292,719 1297,688 1310,671 1292,642 1302,579 1266,514 1277,481 1221,456 1202,419 1164,416 1135,356 1102,336 1134,256 1131,233 1082,207 1045,218 1009,245 992,223 969,226 889,194 821,131 827,107 816,85 830,54 819,17 802,2 764,6 748,0 749,6 734,17">
          <text:p/>
        </draw:polygon>
        <draw:polygon draw:style-name="gr5" draw:text-style-name="P1" draw:layer="layout" svg:width="1.302cm" svg:height="1.491cm" svg:x="15.51cm" svg:y="4.677cm" svg:viewBox="0 0 1303 1492" draw:points="469,0 439,3 403,37 421,66 415,81 332,97 292,85 240,106 208,101 194,111 189,141 192,172 171,189 159,220 168,251 216,255 229,315 225,361 197,395 166,390 153,414 173,466 136,477 146,500 126,540 121,572 107,580 96,627 40,694 48,763 27,795 11,797 0,836 10,858 11,874 35,880 32,926 54,917 50,963 45,987 59,1047 105,1042 140,1093 141,1109 131,1163 155,1183 182,1220 253,1237 257,1275 264,1281 286,1265 309,1262 317,1268 312,1292 330,1314 384,1324 410,1353 447,1342 442,1373 458,1378 485,1423 558,1454 552,1478 569,1492 592,1490 605,1465 651,1469 666,1452 746,1422 761,1405 838,1413 890,1386 939,1411 1000,1398 1050,1370 1082,1375 1131,1332 1099,1312 1112,1288 1147,1245 1192,1234 1217,1178 1237,1152 1257,1105 1248,1082 1275,1056 1283,972 1297,963 1303,939 1294,932 1262,920 1283,895 1285,833 1246,828 1232,830 1220,784 1224,753 1200,741 1185,742 1169,736 1189,718 1182,712 1194,686 1226,691 1253,651 1268,642 1273,619 1259,550 1217,507 1182,557 1166,551 1145,561 1113,548 1063,583 1044,562 1049,532 992,491 981,461 930,496 875,470 871,440 847,426 795,447 786,425 797,393 788,363 754,336 811,284 808,260 784,247 781,217 757,204 729,146 705,147 692,171 668,159 668,151 694,109 678,89 631,85 629,70 643,52 626,32 580,28 556,15 524,17">
          <text:p/>
        </draw:polygon>
        <draw:polygon draw:style-name="gr5" draw:text-style-name="P1" draw:layer="layout" svg:width="1.32cm" svg:height="1.432cm" svg:x="14.418cm" svg:y="4.202cm" svg:viewBox="0 0 1321 1433" draw:points="867,469 828,374 787,355 791,307 767,303 762,326 725,338 688,279 665,281 651,290 643,283 669,235 667,212 671,180 575,51 543,39 505,49 494,12 462,0 450,32 427,34 372,32 351,41 312,45 280,32 243,43 221,60 176,57 150,121 154,159 171,173 173,196 150,206 132,253 109,255 80,282 74,290 75,312 149,352 143,375 158,382 179,434 239,490 224,507 234,521 244,559 225,599 139,669 136,708 152,728 139,754 149,776 152,806 122,817 79,843 17,842 3,850 0,905 23,903 33,925 57,946 60,976 85,997 73,1021 75,1060 110,1102 150,1115 224,1084 241,1099 244,1136 278,1164 317,1167 344,1204 388,1191 438,1226 488,1183 565,1191 582,1120 592,1158 643,1191 654,1237 685,1241 733,1261 785,1317 823,1314 855,1333 864,1340 905,1283 922,1304 910,1335 920,1359 994,1335 1003,1350 1008,1403 1026,1433 1048,1431 1077,1397 1124,1401 1127,1355 1103,1349 1102,1333 1092,1311 1103,1272 1119,1270 1140,1238 1132,1169 1188,1102 1199,1055 1213,1047 1218,1015 1238,975 1228,952 1265,941 1245,889 1258,865 1289,870 1317,836 1321,790 1308,730 1260,726 1251,695 1263,664 1284,647 1281,616 1235,613 1208,561 1192,571 1195,602 1162,581 1120,616 1079,597 1059,622 1027,610 935,618 937,564 936,541 920,535 906,551 882,546 880,523 895,521 901,506">
          <text:p/>
        </draw:polygon>
        <draw:polygon draw:style-name="gr5" draw:text-style-name="P1" draw:layer="layout" svg:width="1.286cm" svg:height="1.029cm" svg:x="16.675cm" svg:y="4.651cm" svg:viewBox="0 0 1287 1030" draw:points="478,63 471,72 466,102 438,137 441,159 403,178 386,233 332,231 312,278 282,281 267,290 264,338 288,351 291,365 272,421 276,460 200,474 181,445 166,439 131,480 92,468 69,478 31,481 0,554 1,577 17,583 52,533 94,576 108,645 103,668 88,677 61,717 29,712 17,738 24,744 4,762 20,768 35,767 59,779 55,810 67,856 81,854 120,859 118,921 97,946 129,958 138,965 197,1028 251,1030 288,1005 304,1011 343,1008 444,952 474,941 487,924 509,907 557,918 631,888 652,864 668,870 680,829 718,834 731,802 753,785 775,790 826,746 837,699 872,674 933,652 971,657 989,686 1011,668 1073,677 1079,661 1076,624 1138,625 1150,601 1157,578 1252,607 1287,580 1286,558 1258,514 1270,474 1252,445 1250,415 1228,347 1246,300 1280,251 1255,230 1245,199 1122,134 1105,105 1081,85 1050,94 1024,135 971,164 954,143 954,127 927,91 887,72 826,85 795,80 751,107 728,109 718,94 679,75 685,52 674,22 657,0 582,23 541,88 518,91 498,115 483,116 502,76 492,61">
          <text:p/>
        </draw:polygon>
        <draw:polygon draw:style-name="gr5" draw:text-style-name="P1" draw:layer="layout" svg:width="1.112cm" svg:height="1.257cm" svg:x="17.995cm" svg:y="3.198cm" svg:viewBox="0 0 1113 1258" draw:points="1075,122 1113,103 996,84 963,70 945,49 883,32 849,4 828,13 804,16 782,34 725,0 689,27 642,16 620,25 589,21 538,141 511,182 432,151 319,177 277,141 223,132 190,111 151,108 129,49 128,25 111,18 97,28 64,170 33,180 14,213 0,222 11,259 115,304 94,328 97,359 121,372 116,396 160,377 179,328 201,318 299,379 318,423 286,495 288,510 273,519 293,556 315,561 304,594 294,648 258,698 237,708 218,741 139,732 133,748 134,756 173,760 160,784 171,814 155,900 166,938 161,969 195,997 241,992 258,1021 321,1031 348,1074 364,1073 374,1104 405,1108 502,1153 511,1175 514,1205 546,1226 565,1248 612,1258 657,1169 687,1074 690,1027 704,1003 739,969 723,885 746,807 750,760 777,727 768,628 801,556 836,521 897,447 901,392 939,388 950,348 988,338 1007,305">
          <text:p/>
        </draw:polygon>
        <draw:polygon draw:style-name="gr5" draw:text-style-name="P1" draw:layer="layout" svg:width="0.677cm" svg:height="1.175cm" svg:x="17.977cm" svg:y="4.219cm" svg:viewBox="0 0 678 1176" draw:points="192,170 184,178 168,233 184,255 187,278 139,336 128,390 78,434 62,497 58,552 46,576 65,621 36,646 0,665 2,688 21,718 83,734 156,766 173,788 168,819 184,841 181,879 167,888 154,921 156,944 173,957 203,946 227,959 255,1011 280,1039 276,1071 324,1089 322,1143 322,1150 369,1154 385,1176 459,1146 468,1146 477,1152 507,1156 543,1130 571,1098 547,1084 545,1068 585,1087 613,1055 625,1022 610,1009 651,974 651,959 673,957 678,933 677,919 659,881 608,840 604,794 624,761 630,738 610,686 634,606 629,560 649,528 645,482 678,425 667,396 624,345 630,244 630,237 583,227 564,205 532,184 529,154 520,132 423,87 392,83 382,52 366,53 339,10 276,0 224,89 213,137">
          <text:p/>
        </draw:polygon>
        <draw:polygon draw:style-name="gr5" draw:text-style-name="P1" draw:layer="layout" svg:width="1.217cm" svg:height="1.355cm" svg:x="16.979cm" svg:y="5.229cm" svg:viewBox="0 0 1218 1356" draw:points="707,90 685,108 667,79 629,74 568,96 533,121 522,168 471,212 449,207 427,224 414,256 376,251 364,292 348,286 327,310 253,340 205,329 183,346 170,363 140,374 39,430 0,433 29,500 104,561 115,592 96,647 75,664 87,709 72,718 50,721 61,759 69,764 91,755 111,723 122,760 209,783 219,805 257,810 267,824 261,847 286,869 275,900 299,921 301,943 316,950 319,973 342,970 357,962 430,1009 482,1066 484,1081 463,1113 370,1183 398,1236 363,1269 357,1293 424,1356 439,1353 414,1333 421,1317 561,1174 619,1137 705,1060 710,1037 691,1008 710,952 713,905 685,854 734,796 750,795 861,753 880,713 931,685 914,663 927,639 949,622 954,598 1005,570 1054,519 1046,513 1131,420 1125,359 1169,340 1182,308 1203,298 1218,281 1208,259 1182,246 1063,272 1068,241 1081,225 1087,208 1110,199 1106,168 1095,131 1079,118 1076,86 1091,77 1108,91 1104,61 1080,47 1062,11 993,17 983,2 948,29 853,0 846,23 834,47 772,46 775,83 769,99">
          <text:p/>
        </draw:polygon>
        <draw:polygon draw:style-name="gr5" draw:text-style-name="P1" draw:layer="layout" svg:width="0.353cm" svg:height="0.512cm" svg:x="17.903cm" svg:y="4.884cm" svg:viewBox="0 0 354 513" draw:points="76,23 74,0 52,18 18,67 0,114 22,182 24,212 42,241 30,281 58,325 59,347 69,362 138,356 156,392 180,406 184,436 167,422 152,431 155,463 171,476 182,513 233,478 221,425 250,415 306,433 350,406 354,374 329,346 301,294 277,281 247,292 230,279 228,256 241,223 255,214 258,176 242,154 247,123 230,101 157,69 95,53">
          <text:p/>
        </draw:polygon>
        <draw:polygon draw:style-name="gr5" draw:text-style-name="P1" draw:layer="layout" svg:width="0.87cm" svg:height="1.375cm" svg:x="16.592cm" svg:y="5.616cm" svg:viewBox="0 0 871 1376" draw:points="871,694 869,679 817,622 744,575 729,583 706,586 703,563 688,556 686,534 662,513 673,482 648,460 654,437 644,423 606,418 596,396 509,373 498,336 478,368 456,377 448,372 437,334 459,331 474,322 462,277 483,260 502,205 491,174 416,113 387,46 371,40 334,65 280,63 221,0 215,24 201,33 193,117 166,143 175,166 155,213 135,239 110,295 65,306 30,349 17,373 49,393 0,436 13,496 43,494 72,552 125,556 144,584 184,595 193,610 179,627 133,632 82,659 84,683 125,709 114,756 139,776 144,822 160,844 180,889 152,922 147,953 118,971 114,995 117,1041 166,1067 169,1097 125,1117 87,1120 73,1145 82,1159 77,1191 127,1224 138,1262 166,1305 179,1281 196,1303 219,1309 216,1355 240,1376 286,1364 336,1329 356,1296 378,1278 395,1292 443,1319 463,1371 594,1359 630,1332 760,1158 780,1125 776,1088 837,997 826,966 811,969 744,906 750,882 785,849 757,796 850,726">
          <text:p/>
        </draw:polygon>
        <draw:polygon draw:style-name="gr5" draw:text-style-name="P1" draw:layer="layout" svg:width="1.145cm" svg:height="1.033cm" svg:x="17.14cm" svg:y="6.699cm" svg:viewBox="0 0 1146 1034" draw:points="891,97 907,27 774,0 629,6 549,59 467,82 395,143 382,167 382,175 376,184 362,208 386,222 382,252 407,281 446,284 441,315 376,353 347,379 335,410 299,436 228,428 207,445 169,442 131,452 100,455 79,473 68,520 44,514 19,493 13,502 1,542 0,610 3,649 27,670 25,716 57,728 76,850 100,863 109,885 155,882 157,896 173,903 168,933 193,954 233,966 248,957 286,969 291,938 308,952 338,941 372,976 376,1022 397,1005 416,1034 499,1018 517,963 538,939 535,916 578,873 622,768 657,734 698,746 714,768 709,784 687,793 706,838 740,873 801,867 827,903 840,957 856,963 888,906 934,885 938,855 936,832 950,815 972,805 989,819 1002,795 1032,800 1056,790 1107,754 1124,706 1146,689 1134,643 1117,630 1124,606 1089,580 1037,507 1001,534 984,527 983,512 996,488 986,466 999,426 921,426 904,404 902,381 915,357 912,318 952,252 958,230 955,214 880,152 871,129">
          <text:p/>
        </draw:polygon>
        <draw:path draw:style-name="gr5" draw:text-style-name="P1" draw:layer="layout" svg:width="1.3cm" svg:height="1.172cm" svg:x="16.149cm" svg:y="6.674cm" svg:viewBox="0 0 1301 1173" svg:d="M1235 113l-32-13-130 174-36 27-131 12-20-52-48-27-17-14-22 18-20 33-50 35-46 12-24-21 3-46-23-6-17-22-13 24-28-43-11-38-50-33 5-32-9-14-38-4-33-12-17-22-19-36-24-13-7 8-24 1-20 18-16-6-30 18-32-13-25-20-23-6-22 17-17-13-37 96-3 54-25 56-3 46-59 198 19 29-47 81 10 31-19 32 15 91-20 33 3 15 38 4 33 20 2 31 29-18 24 13 19 29 15 6 3 23 17 22 5 46 159-16 10 15 7-9 30 5 44 42 30-2 37-27 38-81 27-40 15-2 67 64-5 23 2 16 93 106 25 14 5 46 31 11 38 66 28-25 30-11-4-30 22-26-4-30 39-4 20-24 13-125 28-110 3-47 2-46-24-21-3-39 1-68 12-40 6-9 25 21 24 6 11-47 21-18 31-3 24-64-16-22 5-22 52-29 52-13 16 7 14-16-20-45 19-47 33-50-1-16zM777 1064l14-1 2 14-7 9z">
          <text:p/>
        </draw:path>
        <draw:polygon draw:style-name="gr5" draw:text-style-name="P1" draw:layer="layout" svg:width="0.015cm" svg:height="0.022cm" svg:x="16.926cm" svg:y="7.737cm" svg:viewBox="0 0 16 23" draw:points="14,0 0,1 9,23 16,14">
          <text:p/>
        </draw:polygon>
        <draw:polygon draw:style-name="gr5" draw:text-style-name="P1" draw:layer="layout" svg:width="1.465cm" svg:height="1.142cm" svg:x="16.99cm" svg:y="7.415cm" svg:viewBox="0 0 1466 1143" draw:points="458,236 441,222 436,253 398,241 383,250 343,238 318,217 323,187 307,180 305,166 259,169 250,147 226,134 207,12 175,0 172,47 144,157 131,282 111,306 72,310 76,340 54,366 58,396 28,407 0,432 1,455 44,505 55,535 72,556 109,614 111,645 121,659 167,656 279,714 285,698 270,684 288,636 285,606 329,586 362,606 372,636 397,649 482,657 526,715 536,737 530,752 546,767 534,806 520,815 492,848 495,887 491,918 526,969 516,1023 523,1022 545,1012 587,1032 617,1029 625,1037 619,1053 652,1072 696,1061 722,1088 726,1127 804,1143 834,1132 831,1094 851,1069 891,1080 919,1047 949,1053 966,1058 1002,1039 1016,1023 1078,1017 1098,992 1178,1023 1208,1012 1212,974 1257,961 1283,913 1350,892 1375,905 1425,854 1428,815 1407,756 1449,705 1466,643 1402,610 1383,581 1390,565 1344,561 1341,538 1293,520 1282,483 1277,429 1259,407 1277,345 1244,331 1207,335 1180,300 1133,288 1097,238 1084,169 1038,190 1006,247 990,241 977,187 951,151 890,157 856,122 837,77 859,68 864,52 848,30 807,18 772,52 728,157 685,200 688,223 667,247 649,302 566,318 547,289 526,306 522,260 488,225">
          <text:p/>
        </draw:polygon>
        <draw:polygon draw:style-name="gr5" draw:text-style-name="P1" draw:layer="layout" svg:width="1.669cm" svg:height="1.324cm" svg:x="15.115cm" svg:y="5.84cm" svg:viewBox="0 0 1670 1325" draw:points="1490,272 1477,212 1445,207 1395,235 1334,248 1285,223 1233,250 1156,242 1141,259 1061,289 1046,306 1000,302 987,327 964,329 947,315 953,291 880,260 853,215 837,210 842,179 805,190 779,161 725,151 707,129 712,105 704,99 681,102 659,118 652,112 648,74 577,57 550,20 526,0 519,9 503,9 504,25 492,50 469,52 452,37 445,46 399,51 384,59 373,99 399,136 388,183 340,232 348,248 370,237 388,267 378,306 380,336 404,350 430,386 388,428 399,459 394,497 371,491 319,511 277,554 209,576 188,601 158,604 146,559 106,539 39,561 7,548 0,557 19,594 90,710 85,726 101,740 112,778 107,801 116,815 157,843 196,840 238,889 300,883 349,924 351,947 335,1011 343,1102 313,1113 293,1138 262,1148 264,1171 267,1203 256,1249 280,1262 327,1265 347,1310 384,1306 451,1269 485,1297 515,1301 528,1277 544,1276 561,1290 592,1287 592,1295 587,1319 609,1325 660,1288 690,1286 690,1263 710,1238 714,1199 731,1136 777,1140 818,1173 849,1164 869,1138 888,1168 919,1172 937,1124 983,1120 1002,1157 980,1166 982,1182 1030,1216 1016,1224 1026,1239 1019,1263 1022,1279 1046,1290 1076,1288 1135,1090 1138,1044 1163,988 1166,934 1203,838 1220,851 1242,834 1265,840 1290,860 1322,873 1352,855 1368,861 1388,843 1412,842 1419,834 1443,847 1462,883 1479,905 1512,917 1550,921 1564,896 1602,893 1646,873 1643,843 1594,817 1591,771 1595,747 1624,729 1629,698 1657,665 1637,620 1621,598 1616,552 1591,532 1602,485 1561,459 1559,435 1610,408 1656,403 1670,386 1661,371 1621,360 1602,332 1549,328 1520,270">
          <text:p/>
        </draw:polygon>
        <draw:polygon draw:style-name="gr5" draw:text-style-name="P1" draw:layer="layout" svg:width="1.234cm" svg:height="1.223cm" svg:x="14.416cm" svg:y="5.286cm" svg:viewBox="0 0 1235 1224" draw:points="1148,308 1126,317 1079,313 1050,347 1028,349 1010,319 1005,266 996,251 922,275 912,251 924,220 907,199 866,256 857,249 825,230 787,233 735,177 687,157 656,153 645,107 594,74 584,36 567,107 490,99 440,142 390,107 346,120 319,83 280,80 246,52 243,15 226,0 152,31 112,18 90,28 59,23 0,45 1,59 18,81 67,192 16,312 19,335 111,419 116,471 159,607 151,677 192,711 202,734 192,796 204,834 178,890 190,928 193,965 160,1038 173,1076 190,1097 246,1130 282,1173 306,1185 328,1184 387,1148 402,1147 420,1176 444,1181 467,1179 487,1146 526,1150 527,1173 544,1179 539,1211 555,1224 570,1223 605,1181 637,1185 632,1141 656,1146 677,1128 659,1100 666,1091 706,1102 738,1115 805,1093 845,1113 857,1158 887,1155 908,1130 976,1108 1018,1065 1070,1045 1093,1051 1098,1013 1087,982 1129,940 1103,904 1079,890 1077,860 1087,821 1069,791 1047,802 1039,786 1087,737 1098,690 1072,653 1083,613 1098,605 1144,600 1136,593 1142,570 1186,565 1218,563 1225,554 1235,500 1234,484 1199,433 1153,438 1139,378 1144,354">
          <text:p/>
        </draw:polygon>
        <draw:polygon draw:style-name="gr5" draw:text-style-name="P1" draw:layer="layout" svg:width="0.066cm" svg:height="0.042cm" svg:x="15.552cm" svg:y="5.849cm" svg:viewBox="0 0 67 43" draw:points="67,16 66,0 50,2 6,7 0,30 8,37 15,28 32,43 55,41">
          <text:p/>
        </draw:polygon>
        <draw:polygon draw:style-name="gr5" draw:text-style-name="P1" draw:layer="layout" svg:width="0.833cm" svg:height="1.123cm" svg:x="15.707cm" svg:y="6.96cm" svg:viewBox="0 0 834 1124" draw:points="257,44 226,53 185,20 139,16 122,79 118,118 142,131 150,138 128,155 163,183 163,190 144,223 111,211 67,238 48,271 49,293 44,317 0,344 27,380 50,386 52,409 45,417 6,412 0,421 33,449 52,478 84,498 72,537 91,575 131,594 130,663 118,696 96,713 113,734 136,732 146,746 112,803 115,834 159,892 183,905 211,956 258,967 296,956 327,968 350,965 378,1010 385,1009 383,979 405,976 414,991 379,1033 391,1078 424,1090 453,1072 481,1124 510,1106 571,1030 534,957 565,954 615,919 728,900 769,827 834,783 831,759 790,733 764,688 789,640 630,656 625,610 608,588 605,565 590,559 571,530 547,517 518,535 516,504 483,484 445,480 442,465 462,432 447,341 466,309 456,278 503,197 484,168 454,170 430,159 427,143 434,119 424,104 438,96 390,62 388,46 410,37 391,0 345,4 327,52 296,48 277,18">
          <text:p/>
        </draw:polygon>
        <draw:polygon draw:style-name="gr5" draw:text-style-name="P1" draw:layer="layout" svg:width="1.003cm" svg:height="1.369cm" svg:x="15.191cm" svg:y="7.011cm" svg:viewBox="0 0 1004 1370" draw:points="658,80 634,67 614,92 614,115 584,117 533,154 511,148 516,124 516,116 485,119 468,105 452,106 439,130 409,126 375,98 308,135 271,139 251,94 204,91 180,78 191,32 188,0 166,2 153,19 98,24 93,47 70,49 90,87 85,117 103,146 88,163 93,209 112,246 101,294 123,368 87,394 63,390 50,406 11,401 0,456 33,477 59,513 23,540 33,554 28,593 23,616 3,648 35,662 38,692 62,705 79,727 83,772 129,852 153,857 227,920 245,949 248,965 259,1010 277,1039 253,1110 217,1130 196,1154 202,1216 212,1237 238,1196 275,1193 312,1243 318,1228 332,1218 358,1240 378,1207 438,1194 435,1171 459,1169 520,1171 546,1191 555,1206 600,1194 634,1229 614,1262 639,1282 627,1315 635,1321 660,1334 704,1315 753,1364 771,1370 777,1354 799,1359 853,1348 866,1330 856,1300 877,1283 876,1267 896,1235 999,1188 1004,1156 986,1127 999,1103 997,1073 969,1021 940,1039 907,1027 895,982 930,940 921,925 899,928 901,958 894,959 866,914 843,917 812,905 774,916 727,905 699,854 675,841 631,783 628,752 662,695 652,681 629,683 612,662 634,645 646,612 647,543 607,524 588,486 600,447 568,427 549,398 516,370 522,361 561,366 568,358 566,335 543,329 516,293 560,266 565,242 564,220 583,187 627,160 660,172 679,139 679,132 644,104 666,87">
          <text:p/>
        </draw:polygon>
        <draw:polygon draw:style-name="gr5" draw:text-style-name="P1" draw:layer="layout" svg:width="1.573cm" svg:height="1.153cm" svg:x="13.893cm" svg:y="6.313cm" svg:viewBox="0 0 1574 1154" draw:points="1419,367 1380,370 1339,342 1330,328 1335,305 1324,267 1308,253 1313,237 1242,121 1223,84 1230,75 1190,64 1183,73 1201,101 1180,119 1156,114 1161,158 1129,154 1094,196 1079,197 1063,184 1068,152 1051,146 1050,123 1011,119 991,152 968,154 944,149 926,120 911,121 852,157 830,158 806,146 770,103 714,70 697,49 684,11 630,0 616,17 586,19 523,79 516,103 477,92 440,110 415,82 392,85 386,108 379,116 358,133 313,152 323,176 317,191 293,178 263,196 288,217 270,265 295,285 299,331 241,368 225,361 203,372 193,357 156,368 65,383 45,409 38,433 24,434 11,459 0,505 3,551 43,571 23,595 34,625 73,645 95,628 121,656 123,679 154,676 178,689 190,727 207,747 222,817 254,836 258,874 282,895 329,906 350,874 361,833 376,832 398,822 410,776 481,807 488,791 491,745 505,735 529,726 590,735 600,750 594,774 581,790 576,828 616,841 636,900 653,907 678,928 716,931 739,922 757,958 806,977 850,966 953,987 969,1001 1044,970 1085,998 1090,1051 1150,1038 1204,1040 1241,1114 1281,1118 1299,1154 1310,1099 1349,1104 1362,1088 1386,1092 1422,1066 1400,992 1411,944 1392,907 1387,861 1402,844 1384,815 1389,785 1369,747 1392,745 1397,722 1452,717 1465,700 1487,698 1485,675 1516,665 1536,640 1566,629 1558,538 1574,474 1572,451 1523,410 1461,416">
          <text:p/>
        </draw:polygon>
        <draw:polygon draw:style-name="gr5" draw:text-style-name="P1" draw:layer="layout" svg:width="1.48cm" svg:height="1.279cm" svg:x="13.988cm" svg:y="7.039cm" svg:viewBox="0 0 1481 1280" draw:points="1283,699 1266,677 1242,664 1239,634 1207,620 1227,588 1232,565 1237,526 1227,512 1263,485 1237,449 1204,428 1186,392 1146,388 1109,314 1055,312 995,325 990,272 949,244 874,275 858,261 755,240 711,251 662,232 644,196 621,205 583,202 558,181 541,174 521,115 481,102 486,64 499,48 505,24 495,9 434,0 410,9 396,19 393,65 386,81 315,50 303,96 281,106 266,107 255,148 234,180 187,169 163,148 151,187 154,226 166,270 199,299 188,346 199,376 170,394 149,427 144,458 109,492 96,517 57,512 50,512 51,536 38,552 8,555 0,563 35,614 48,652 55,650 87,671 122,722 127,752 113,776 122,791 117,814 85,818 68,873 95,916 112,938 105,1023 136,1028 137,1044 161,1049 185,1062 214,1044 217,1067 273,1085 268,1124 284,1130 301,1152 323,1142 363,1154 393,1136 441,1161 464,1160 489,1180 501,1225 518,1247 575,1280 620,1260 631,1220 660,1195 722,1198 765,1169 786,1145 830,1133 844,1109 869,1130 897,1104 923,1132 955,1137 993,1126 1028,1099 1054,1127 1100,1131 1121,1182 1146,1212 1181,1178 1194,1152 1229,1180 1291,1198 1298,1190 1302,1152 1316,1142 1341,1155 1351,1169 1366,1182 1406,1188 1400,1126 1421,1102 1457,1082 1481,1011 1463,982 1452,937 1449,921 1431,892 1357,829 1333,824 1287,744">
          <text:p/>
        </draw:polygon>
        <draw:path draw:style-name="gr5" draw:text-style-name="P1" draw:layer="layout" svg:width="1.534cm" svg:height="1.553cm" svg:x="16.177cm" svg:y="7.501cm" svg:viewBox="0 0 1535 1554" svg:d="M515 42l-38 81-37 27-30 2-44-42-30-5-7 9-10-15-25 48 26 45 41 26 3 24-65 44-41 73-113 19-50 35-31 3 37 73-61 76-29 18 2 30-13 24 18 29-5 32 18 20-4 32 33 36 45-12 33 12 101-63 16 6 10 22 31 5 19 45 60-22-9 70 22-10 24 6 19 37-21 18 19 52 5 45-33 65 1 16 9 6 13-25 24-2 40 35 47-5 16 15 22-10 50 27 35-27 35-42 16 6-20 41 30 74-11 40 6 60-13 117 18 14-14 31 80 32-3-31 8-1 35 44 31 12 27 36 53-5 49 34 38-11 24-72 56 11 59-21 28-27-25-27 43-28 15-16 39 19 65-60 108 6 43-28 34 28 23-3-4-114-24-14-14-60-15-6-45 12-41-27 10-62 14-9-5-46 21-32 6-16-8-8-30 3-42-20-22 10-7 1 10-54-35-51 4-31-3-39 28-33 14-9 12-39-16-15 6-15-10-22-44-58-85-8-25-13-10-30-33-20-44 20 3 30-18 48 15 14-6 16-112-58-46 3-10-14-2-31-37-58-17-21-11-30-43-50-1-23-38-66-31-11-5-46-25-14-93-106-2-16 5-23-67-64-15 2zM612 1089l7-2 3 23-10-14z">
          <text:p/>
        </draw:path>
        <draw:polygon draw:style-name="gr5" draw:text-style-name="P1" draw:layer="layout" svg:width="0.009cm" svg:height="0.022cm" svg:x="16.789cm" svg:y="8.587cm" svg:viewBox="0 0 10 23" draw:points="7,0 0,2 0,9 10,23">
          <text:p/>
        </draw:polygon>
        <draw:polygon draw:style-name="gr5" draw:text-style-name="P1" draw:layer="layout" svg:width="0.958cm" svg:height="1.462cm" svg:x="15.369cm" svg:y="8.198cm" svg:viewBox="0 0 959 1463" draw:points="878,110 868,88 835,52 839,20 821,0 718,47 698,79 699,95 678,112 688,142 675,160 621,171 599,166 593,182 575,176 578,199 540,288 544,334 530,342 512,313 482,308 474,324 492,345 462,356 450,396 477,432 456,450 410,461 405,492 417,530 341,544 296,641 274,658 168,668 149,716 119,727 113,735 88,730 57,802 0,837 15,844 2,876 19,898 15,922 34,965 37,1004 58,1056 91,1077 119,1143 124,1188 133,1211 174,1230 176,1260 202,1281 180,1299 191,1336 186,1367 180,1384 189,1390 263,1376 282,1397 313,1402 322,1416 388,1463 409,1439 420,1400 442,1390 456,1365 516,1360 518,1376 515,1421 554,1433 569,1424 571,1362 617,1358 658,1385 675,1406 732,1439 746,1431 756,1452 756,1368 761,1370 768,1243 796,1218 802,1195 789,1149 800,1102 789,1073 810,1040 832,1022 871,942 848,782 876,757 881,733 905,723 909,699 924,684 936,651 933,613 959,565 912,476 916,437 929,405 903,385 901,354 874,318 894,278 884,255 868,173">
          <text:p/>
        </draw:polygon>
        <draw:path draw:style-name="gr5" draw:text-style-name="P1" draw:layer="layout" svg:width="1.094cm" svg:height="1.605cm" svg:x="16.13cm" svg:y="8.223cm" svg:viewBox="0 0 1095 1606" svg:d="M107 63l10 22-10 63 16 82 10 23-20 40 27 36 2 31 26 20-13 32-4 39 47 89-26 48 3 38-12 33-15 15-4 24-24 10-5 24-28 25 23 160-39 80-22 18-21 33 11 29-11 47 13 46-6 23-28 25-7 127 28 10 67-6 25 13 25 21 3 39 13 44 8 7 49-43 46-3 118-59 26 29 24-2 57-36 3 22-22 26 19 22-5 30v9l48 18 23-2 13-25 56 25 54 4 24 12 5 55 48 10 19 37 38 4 72-52-10-24 22-24 14-1 33 20 4 30 39 5-3-24-32-11 7-17 22-10 6-9-8-83-40-20-2-22-17-22 5-23-69-1-32-14-31 4-50-43 6-22-19-36 15-10 31 5 15-9-27-37 3-54 126 35 15-9 13-24 20-17-50-50 39-88-5-46 77 1 29-18 30-4 35-41-9-14-16-7-38 11-49-34-53 5-27-36-31-12-35-44-8 1 3 31-80-32 14-31-18-14 13-117-6-60 11-40-30-74 20-41-16-6-35 42-35 27-50-27-22 10-16-15-47 5-40-35-24 2-13 25-9-6-1-16 33-65-5-45-19-52 21-18-19-37-24-6-22 10 9-70-60 22-19-45-31-5-10-22-16-6-101 63-33-12zM424 333l17 6-6 24-16-6zM314 1213l26 21 1 23 15-1 17 13 24-1v7l-14 17-30 2-6 25-6 16 1 7-16 9-5 8 2 31-9-7-23-6-32-12-30 11-2-16-9-15 14-16-25-14 21-24 16-10-4-30 6-16 38-19v8l15-17 8 8z">
          <text:p/>
        </draw:path>
        <draw:polygon draw:style-name="gr5" draw:text-style-name="P1" draw:layer="layout" svg:width="0.021cm" svg:height="0.029cm" svg:x="16.549cm" svg:y="8.556cm" svg:viewBox="0 0 22 30" draw:points="22,6 5,0 0,24 16,30">
          <text:p/>
        </draw:polygon>
        <draw:polygon draw:style-name="gr5" draw:text-style-name="P1" draw:layer="layout" svg:width="0.189cm" svg:height="0.182cm" svg:x="16.337cm" svg:y="9.43cm" svg:viewBox="0 0 190 183" draw:points="133,27 107,6 100,8 92,0 77,17 77,9 39,28 33,44 37,74 21,84 0,108 25,122 11,138 20,153 22,169 52,158 84,170 107,176 116,183 114,152 119,144 135,135 134,128 140,112 146,87 176,85 190,68 190,61 166,62 149,49 134,50">
          <text:p/>
        </draw:polygon>
        <draw:polygon draw:style-name="gr5" draw:text-style-name="P1" draw:layer="layout" svg:width="1.3cm" svg:height="0.897cm" svg:x="14.646cm" svg:y="8.137cm" svg:viewBox="0 0 1301 898" draw:points="1179,102 1145,67 1100,79 1091,64 1065,44 1004,42 980,44 983,67 923,80 903,113 877,91 863,101 857,116 820,66 783,69 757,110 747,89 707,83 692,70 682,56 657,43 643,53 639,91 632,99 570,81 535,53 522,79 487,113 462,83 441,32 395,28 369,0 334,27 296,38 264,33 238,5 210,31 185,10 171,34 127,46 106,70 63,99 1,96 11,119 0,173 54,176 72,197 111,201 131,260 157,289 153,335 174,387 231,414 216,430 187,441 196,463 193,517 244,558 238,582 247,596 255,596 264,618 297,631 302,692 342,788 359,810 396,791 448,778 465,784 475,721 505,719 521,725 539,754 534,786 611,778 630,816 662,843 672,865 703,854 698,886 723,898 780,863 811,791 836,796 842,788 872,777 891,729 997,719 1019,702 1064,605 1140,591 1128,553 1133,522 1179,511 1200,493 1173,457 1185,417 1215,406 1197,385 1205,369 1235,374 1253,403 1267,395 1263,349 1301,260 1298,237 1249,188 1205,207 1180,194 1172,188 1184,155 1159,135">
          <text:p/>
        </draw:polygon>
        <draw:polygon draw:style-name="gr5" draw:text-style-name="P1" draw:layer="layout" svg:width="0.961cm" svg:height="1.13cm" svg:x="14.54cm" svg:y="8.733cm" svg:viewBox="0 0 962 1131" draw:points="736,220 717,182 640,190 645,158 627,129 611,123 581,125 571,188 554,182 502,195 465,214 448,192 408,96 403,35 370,22 361,0 353,0 348,25 282,61 250,49 245,72 230,89 234,119 198,146 174,133 147,96 117,114 109,184 86,187 67,227 56,282 44,314 54,337 32,347 0,434 87,533 97,556 87,626 148,689 150,721 137,736 147,766 132,776 134,799 147,844 163,857 158,881 138,914 139,937 163,928 174,965 236,982 226,1036 302,1015 348,1017 374,1061 449,1116 542,1131 619,1123 630,1068 651,1050 674,1057 787,1107 857,1109 905,1050 928,1048 916,1004 921,972 934,948 916,919 906,896 916,841 871,769 922,741 962,676 953,653 948,608 920,542 887,521 866,469 863,430 844,387 848,363 831,341 844,309 829,302 804,290 809,258 778,269 768,247">
          <text:p/>
        </draw:polygon>
        <draw:polygon draw:style-name="gr5" draw:text-style-name="P1" draw:layer="layout" svg:width="1.51cm" svg:height="1.315cm" svg:x="14.816cm" svg:y="9.409cm" svg:viewBox="0 0 1511 1316" draw:points="995,179 973,189 962,228 941,252 875,205 866,191 835,186 816,165 742,179 733,173 739,156 744,125 733,88 755,70 729,49 727,19 686,0 646,65 595,93 640,165 630,220 640,243 658,272 645,296 640,328 652,372 629,374 581,433 511,431 398,381 375,374 354,392 343,447 266,455 173,440 98,385 61,404 50,436 45,466 0,486 26,515 57,513 75,542 113,538 170,579 166,610 87,678 83,725 154,734 162,741 159,787 210,752 232,749 253,802 300,813 314,804 297,789 304,774 338,724 354,723 354,739 369,722 384,721 403,680 439,654 493,656 503,678 536,699 530,722 511,754 519,769 543,782 618,760 629,789 677,816 666,856 674,863 720,859 813,950 845,955 894,1074 854,1147 808,1150 810,1173 804,1190 837,1202 847,1224 840,1232 832,1234 825,1249 818,1249 836,1278 853,1293 869,1299 932,1316 949,1260 1016,1224 1014,1201 1038,1214 1103,1177 1117,1153 1154,1142 1159,1110 1136,1112 1119,1098 1138,1051 1168,1033 1172,1001 1224,989 1280,1006 1312,1004 1299,959 1329,879 1334,848 1325,817 1338,793 1320,771 1372,743 1413,694 1477,642 1482,610 1505,608 1511,585 1442,507 1424,477 1385,481 1375,451 1381,350 1369,313 1339,308 1337,285 1309,241 1299,220 1285,228 1228,195 1211,174 1170,147 1124,151 1122,213 1107,222 1068,210 1071,165 1069,149 1009,154">
          <text:p/>
        </draw:polygon>
        <draw:polygon draw:style-name="gr5" draw:text-style-name="P1" draw:layer="layout" svg:width="1.086cm" svg:height="0.866cm" svg:x="16.125cm" svg:y="9.566cm" svg:viewBox="0 0 1087 867" draw:points="33,12 5,2 0,0 0,84 28,128 30,151 60,156 72,193 66,294 76,324 115,320 133,350 202,428 196,451 173,453 168,485 104,537 212,551 318,602 385,657 405,709 526,767 587,762 657,771 779,836 866,867 942,860 1007,815 1045,812 1080,769 1087,762 976,641 884,649 882,619 909,586 926,530 885,496 837,477 848,429 867,381 862,328 823,324 817,263 779,259 760,222 712,212 707,157 683,145 629,141 573,116 560,141 537,143 489,125 489,116 494,86 475,64 497,38 494,16 437,52 413,54 387,25 269,84 223,87 174,130 166,123 153,79 150,40 125,19 100,6">
          <text:p/>
        </draw:polygon>
        <draw:polygon draw:style-name="gr5" draw:text-style-name="P1" draw:layer="layout" svg:width="1.586cm" svg:height="0.996cm" svg:x="14.123cm" svg:y="10.063cm" svg:viewBox="0 0 1587 997" draw:points="1236,128 1212,115 1204,100 1223,68 1229,45 1196,24 1186,2 1132,0 1096,26 1077,67 1062,68 1047,85 1047,69 1031,70 997,120 990,135 1007,150 993,159 946,148 925,95 903,98 852,133 855,87 847,80 776,71 756,95 694,94 667,135 680,181 642,198 573,197 525,179 502,173 483,222 510,265 490,290 493,328 502,342 496,360 466,362 425,342 372,363 366,371 355,410 263,434 213,462 163,428 100,412 69,483 78,506 73,529 116,587 113,626 116,664 93,658 73,691 22,719 46,739 10,766 0,820 40,840 68,892 114,879 143,862 155,914 203,940 219,939 259,873 257,851 317,838 314,814 305,785 311,776 329,798 341,843 388,862 442,857 455,910 492,906 542,940 572,936 591,958 628,947 678,997 750,936 831,898 940,911 1066,776 1132,746 1145,722 1205,694 1267,626 1318,591 1414,543 1497,536 1503,519 1501,496 1547,493 1587,420 1538,301 1506,296 1413,205 1367,209 1359,202 1370,162 1322,135 1311,106">
          <text:p/>
        </draw:polygon>
        <draw:polygon draw:style-name="gr5" draw:text-style-name="P1" draw:layer="layout" svg:width="1.514cm" svg:height="0.981cm" svg:x="15.748cm" svg:y="10.103cm" svg:viewBox="0 0 1515 982" draw:points="388,77 406,99 393,123 402,154 397,185 367,265 380,310 348,312 292,295 240,307 236,339 206,357 187,404 204,418 227,416 222,448 185,459 171,483 106,520 82,507 84,530 17,566 0,622 170,638 223,624 309,632 342,652 351,674 353,690 325,723 359,750 421,760 528,757 592,782 635,747 609,720 600,705 605,674 620,664 618,649 650,662 679,644 711,656 719,663 729,678 744,684 738,700 792,779 969,771 1050,733 1082,760 1100,790 1097,828 1116,872 1097,905 1098,920 1205,925 1246,937 1274,920 1309,963 1342,982 1370,950 1409,953 1417,883 1488,823 1453,780 1422,767 1425,721 1412,668 1435,658 1481,654 1501,636 1477,616 1425,559 1440,466 1383,432 1397,415 1401,385 1421,344 1510,305 1515,280 1481,239 1457,232 1422,275 1384,278 1319,323 1243,330 1156,299 1034,234 964,225 903,230 782,172 762,120 695,65 589,14 481,0 440,49">
          <text:p/>
        </draw:polygon>
        <draw:polygon draw:style-name="gr5" draw:text-style-name="P1" draw:layer="layout" svg:width="1.546cm" svg:height="1.265cm" svg:x="16.859cm" svg:y="8.461cm" svg:viewBox="0 0 1547 1266" draw:points="301,648 272,666 195,665 200,711 161,799 211,849 191,866 178,890 163,899 37,864 34,918 61,955 46,964 15,959 0,969 19,1005 13,1027 63,1070 94,1066 126,1080 195,1081 190,1104 207,1126 209,1148 249,1168 257,1251 251,1260 266,1266 325,1238 363,1235 434,1251 473,1255 472,1239 440,1227 420,1182 396,1162 393,1139 399,1116 414,1115 431,1128 449,1157 482,1178 471,1140 482,1100 457,1086 463,1064 477,1047 509,982 561,953 595,912 611,912 622,872 686,888 696,918 713,925 764,989 786,979 798,948 770,888 821,861 854,881 873,833 864,818 877,801 938,866 960,863 993,891 1139,885 1150,838 1178,812 1190,765 1242,744 1276,695 1334,659 1397,600 1429,597 1442,573 1462,554 1547,554 1536,517 1513,512 1502,489 1492,445 1473,423 1484,375 1467,354 1403,329 1381,347 1335,343 1229,277 1237,199 1212,170 1217,139 1191,125 1145,123 1133,69 1097,11 1080,6 1050,0 1022,33 982,22 962,47 965,85 935,96 857,80 853,41 827,14 783,25 750,6 729,38 734,84 720,93 710,155 751,182 796,170 811,176 825,236 849,250 853,364 830,367 796,339 753,367 645,361 580,421 541,402 526,418 483,446 508,473 480,500 421,521 365,510 341,582 357,589 366,603 331,644">
          <text:p/>
        </draw:polygon>
        <draw:polygon draw:style-name="gr5" draw:text-style-name="P1" draw:layer="layout" svg:width="1.391cm" svg:height="1.337cm" svg:x="16.942cm" svg:y="9.058cm" svg:viewBox="0 0 1392 1338" draw:points="183,669 168,663 146,673 139,690 171,701 174,725 135,720 131,690 98,670 84,671 62,695 72,719 0,771 6,832 45,836 50,889 31,937 20,985 68,1004 109,1038 92,1094 65,1127 67,1157 159,1149 270,1270 298,1236 337,1248 356,1284 408,1264 413,1233 427,1231 437,1246 454,1268 487,1288 497,1310 530,1338 538,1330 543,1305 580,1287 606,1246 638,1251 660,1234 707,1167 737,1165 755,1186 820,1227 868,1238 896,1211 901,1172 921,1155 968,1159 997,1140 1031,1176 1066,1142 1089,1140 1106,1161 1173,1124 1171,1109 1139,1096 1167,1063 1157,1033 1219,1043 1240,1026 1261,993 1283,983 1338,1009 1392,996 1366,967 1308,926 1281,883 1206,821 1200,767 1157,710 1136,658 1165,548 1200,513 1224,511 1227,464 1240,440 1313,396 1318,372 1313,318 1357,291 1297,234 1270,175 1289,142 1311,133 1332,109 1344,76 1365,44 1346,0 1314,3 1251,62 1193,98 1159,147 1107,168 1095,215 1067,241 1056,288 910,294 877,266 855,269 794,204 781,221 790,236 771,284 738,264 687,291 715,351 703,382 681,392 630,328 613,321 603,291 539,275 528,315 512,315 478,356 426,385 394,450 380,467 374,489 399,503 388,543 399,581 366,560 348,531 331,518 316,519 310,542 313,565 337,585 357,630 389,642 390,658 351,654 280,638 242,641">
          <text:p/>
        </draw:polygon>
        <draw:polygon draw:style-name="gr5" draw:text-style-name="P1" draw:layer="layout" svg:width="1.015cm" svg:height="1.158cm" svg:x="18.048cm" svg:y="9.454cm" svg:viewBox="0 0 1016 1159" draw:points="94,117 59,152 30,262 51,314 94,371 100,425 175,487 202,530 260,571 286,600 232,613 177,587 155,597 134,630 113,647 51,637 61,667 33,700 65,713 67,728 0,765 28,809 58,806 91,826 122,831 142,875 129,915 173,964 230,990 260,988 277,1001 272,1040 253,1080 271,1102 265,1126 308,1159 328,1135 317,1105 345,1071 382,1060 406,1073 456,1030 497,1058 490,973 495,942 515,918 561,913 602,863 648,858 663,850 672,864 691,825 759,810 751,803 772,779 779,777 801,760 816,766 830,742 859,724 827,635 825,611 883,568 892,512 965,460 979,435 968,399 1003,372 1016,348 1006,318 970,259 964,198 941,200 913,234 807,251 734,288 681,294 655,266 585,264 559,228 528,223 478,189 455,192 398,158 360,170 336,157 308,98 283,77 231,13 207,0 134,44 121,68 118,115">
          <text:p/>
        </draw:polygon>
        <draw:polygon draw:style-name="gr5" draw:text-style-name="P1" draw:layer="layout" svg:width="1.224cm" svg:height="1.036cm" svg:x="17.131cm" svg:y="10.198cm" svg:viewBox="0 0 1225 1037" draw:points="900,0 877,2 842,36 808,0 779,19 732,15 712,32 707,71 679,98 631,87 566,46 548,25 518,27 471,94 449,111 417,106 391,147 354,165 349,190 341,198 308,170 298,148 265,128 248,106 238,91 224,93 219,124 167,144 148,108 109,96 81,130 74,137 98,144 132,185 127,210 38,249 18,290 14,320 0,337 57,371 42,464 94,521 118,541 98,559 52,563 29,573 42,626 39,672 70,685 105,728 34,788 26,858 52,902 116,919 156,947 162,999 195,1019 224,1010 251,975 249,945 264,936 350,951 384,979 460,979 471,1010 465,1032 496,1037 505,967 541,933 609,920 688,950 707,903 728,885 834,861 892,816 954,834 989,792 985,746 1004,706 989,700 921,713 911,698 1025,596 1055,502 1147,500 1212,456 1225,415 1182,382 1188,358 1170,336 1189,296 1194,257 1177,244 1147,246 1090,220 1046,171 1059,131 1039,87 1008,82 975,62 945,65 917,21">
          <text:p/>
        </draw:polygon>
        <draw:path draw:style-name="gr5" draw:text-style-name="P1" draw:layer="layout" svg:width="1.37cm" svg:height="1.308cm" svg:x="13.331cm" svg:y="0.74cm" svg:viewBox="0 0 1371 1309" svg:d="M1026 469v8l10 23-35 34-18-30-23-6-45 20-40-20h-85l-66-54-24-6-3-30-27-44 35-34 7-16-87-15-57-34-82-223-19-29-24-13-248 69-64 45-42 42-52 28 12 122-11 47-22 26-5 31 16 160 19 52-21 10-25 156 19 28 41 20 10 30 25 21 74-38 30 5 91 60 44-19 2 16-21 25 8 15 49 18 57 33 8 7-6 16 11 37 39-4 17 22 22-17 37-11 16 6 29-17 24 13 23-2 5-25 19 38 44-35 38 3 10 23 25 21-36 26-23 1-28 27-11 62 35 28 26-49 52-20 18 29 21-24 16 6-7 15 9 7 96 38 8 6 14-8-16-15 12-32h8l48 26-6 24-25 48 1 15 23-1 73-46 12 46-14 16 8 7 74-37 22 5 38-11 47 11 7-9 5-31 14-24-4-39 22-16-11-30 29-26-9-23 4-23 29-18-35-43-101-14-2-16 32-2 19-33-18-36-34-35-19-38 64-51-1-24-39 4-5-53-41-27-62 5-8-14-3-24-37 4-25-4-8-15 13-24-11-46 57-51-43-43zM1288 1139l-7 8 2 22-30 3-13 17h-8l-17-6 6-16-7-7 6-16 15-9 16 7 20-25v-8l23 5 8 14z">
          <text:p/>
        </draw:path>
        <draw:polygon draw:style-name="gr5" draw:text-style-name="P1" draw:layer="layout" svg:width="0.087cm" svg:height="0.079cm" svg:x="14.544cm" svg:y="1.849cm" svg:viewBox="0 0 88 80" draw:points="67,38 74,30 88,19 80,5 57,0 57,8 37,33 21,26 6,35 0,51 7,58 1,74 18,80 26,80 39,63 69,60">
          <text:p/>
        </draw:polygon>
        <draw:polygon draw:style-name="gr5" draw:text-style-name="P1" draw:layer="layout" svg:width="1.544cm" svg:height="1.059cm" svg:x="13.173cm" svg:y="1.584cm" svg:viewBox="0 0 1545 1060" draw:points="327,5 253,43 228,22 211,0 158,5 136,108 154,137 185,142 206,194 253,212 256,243 241,252 208,232 178,235 152,199 123,208 95,243 57,338 0,390 25,403 39,387 62,391 66,430 107,465 177,551 242,591 277,633 294,732 332,806 373,833 374,856 392,884 424,881 460,863 477,876 499,867 546,878 579,905 625,902 655,891 725,892 795,909 837,943 891,954 927,996 948,979 997,1006 1014,1027 1051,1015 1062,1046 1070,1060 1094,1050 1111,995 1197,1002 1208,955 1238,945 1273,919 1278,887 1302,892 1327,921 1363,894 1396,915 1431,880 1457,902 1478,892 1459,840 1463,808 1431,795 1452,762 1450,740 1425,727 1446,702 1442,664 1450,670 1472,653 1482,598 1545,523 1520,502 1526,487 1477,460 1450,424 1443,433 1396,422 1358,433 1336,428 1262,465 1254,458 1268,442 1256,396 1183,442 1160,443 1159,428 1184,380 1190,356 1142,330 1134,330 1122,362 1138,377 1124,385 1116,379 1020,341 1011,334 1018,319 1002,313 981,337 963,308 911,328 885,377 850,349 861,287 889,260 912,259 948,233 923,212 913,189 875,186 831,221 812,183 807,208 784,210 760,197 731,214 715,208 678,219 656,236 639,214 600,218 589,181 595,165 587,158 530,125 481,107 473,92 494,67 492,51 448,70 357,10">
          <text:p/>
        </draw:polygon>
        <draw:path draw:style-name="gr5" draw:text-style-name="P1" draw:layer="layout" svg:width="1.253cm" svg:height="0.931cm" svg:x="13.421cm" svg:y="2.39cm" svg:viewBox="0 0 1254 932" svg:d="M125 27l-41-27-30 2-6 24-22 9-5 32-15 16 10 15 29-18 9 7-33 64 9 30-19 33 17 13 5 55 17 13-28 41 24 13 22-25 17 22-12 31-43 43-12 40 17 13-7 9 26 36 11 37-1 62 16 6 10 23-14 24-15 2-10-22-38 2-13 25 3 23 30 4-20 33 35 36 37-12 40 19 32-2 8 14 75-22 23 5 65-44 18 22 47 19 10 14 53-6 8 8-13 24 54-12 26-34 36 50 15-8 55 10 1 15 15-1 41 19-5 24h7l24 4 5-22 15-3 3 32 25 27 44-35 32 21 18 22 1 7 21-17 17 21 38-11-3-23 22-10 50 34 37-19 24 14 30-18 16 20 21-24 39 4 12-40 56-51-26-44-56-25-9-92-33-21-10-28 21-26 31 5 21-18 27-49 9-61 36-19-26-37 6-23-18-29 21-25 2-54-4-38-17-29 3-47 14-17-5-45-21 10-26-22-35 35-33-21-36 27-25-29-24-5-5 32-35 26-30 10-11 47-86-7-17 55-24 10-8-14-11-31-37 12-17-21-49-27-21 17-36-42-54-11-42-34-70-17-70-1-30 11-46 3-33-27-47-11-22 9-17-13-36 18-32 3-18-28zM1096 707l30-4 9 7 1 16-7 8-1-16-15 9 17 15-7 8 1 14-15 11-8-16-2-22-9-15zM1141 772l6-8 9 14 2 14-8 2z">
          <text:p/>
        </draw:path>
        <draw:polygon draw:style-name="gr5" draw:text-style-name="P1" draw:layer="layout" svg:width="0.045cm" svg:height="0.071cm" svg:x="14.51cm" svg:y="3.093cm" svg:viewBox="0 0 46 72" draw:points="36,0 6,4 0,19 9,34 11,56 19,72 34,61 33,47 40,39 23,24 38,15 39,31 46,23 45,7">
          <text:p/>
        </draw:polygon>
        <draw:polygon draw:style-name="gr5" draw:text-style-name="P1" draw:layer="layout" svg:width="0.016cm" svg:height="0.029cm" svg:x="14.561cm" svg:y="3.154cm" svg:viewBox="0 0 17 30" draw:points="6,0 0,8 9,30 17,28 15,14">
          <text:p/>
        </draw:polygon>
        <draw:path draw:style-name="gr5" draw:text-style-name="P1" draw:layer="layout" svg:width="1.483cm" svg:height="1.074cm" svg:x="12.022cm" svg:y="1.971cm" svg:viewBox="0 0 1484 1075" svg:d="M1393 204l-65-40-70-86-41-35-4-39-23-4-14 16-25-13-36 18-122 104-110 57-45 12-55-4-155 54-71-2-98 24-225 137-105 33-20 25-15 9-17 64-77 168 50 50 2 16 47 11 8 5 155 10 113-41 15 6 7-1 44 58 54-5-5 23 18 29 114-11 33 28 32 5 17 22 23-3 4 46-38-3-22 24 42 35 29-18 19 29-6 24 49 34 38-19 3-39 60-21 27-34 45-12 55 3 44-104 51-35 85 6 56 26 22-10 34 35 40 20 40 5 13-17 12-40 43-43 12-31-17-22-22 25-24-13 28-41-17-13-5-55-17-13 19-33-9-30 33-64-9-7-29 18-10-15 15-16 5-32 22-9 6-24 30-2-38-74-17-99zM1404 649l8 7v7l-7 9-9-15z">
          <text:p/>
        </draw:path>
        <draw:polygon draw:style-name="gr5" draw:text-style-name="P1" draw:layer="layout" svg:width="0.015cm" svg:height="0.022cm" svg:x="13.418cm" svg:y="2.62cm" svg:viewBox="0 0 16 23" draw:points="16,7 8,0 0,8 9,23 16,14">
          <text:p/>
        </draw:polygon>
        <draw:polygon draw:style-name="gr5" draw:text-style-name="P1" draw:layer="layout" svg:width="1.292cm" svg:height="1.088cm" svg:x="12.218cm" svg:y="2.724cm" svg:viewBox="0 0 1293 1089" draw:points="1238,139 1221,126 1208,143 1168,138 1128,118 1094,83 1072,93 1016,67 931,61 880,96 836,200 781,197 736,209 709,243 649,264 646,303 608,322 559,288 565,264 546,235 517,253 475,218 497,194 535,197 531,151 508,154 491,132 459,127 426,99 312,110 294,81 299,58 269,75 255,77 194,13 179,0 90,46 68,48 0,62 0,146 11,184 5,208 9,254 47,243 64,264 59,288 14,307 31,329 65,357 72,433 98,454 79,493 81,532 59,542 54,565 64,588 105,615 87,677 74,702 55,750 89,785 192,807 212,789 228,788 229,803 249,846 242,864 366,952 369,968 378,997 350,1030 369,1052 380,1089 417,1087 454,1067 474,1034 481,1025 514,1038 557,1011 611,1006 631,981 677,984 689,938 712,943 722,965 769,976 790,967 808,980 838,970 869,975 906,948 893,902 899,886 985,825 991,802 980,764 994,748 1024,744 1022,713 1037,697 996,693 1008,653 991,633 988,594 995,585 1018,591 1039,566 1124,566 1163,493 1184,390 1206,366 1203,343 1216,318 1254,316 1264,338 1279,336 1293,312 1283,289 1267,283 1268,221 1257,184 1231,148">
          <text:p/>
        </draw:polygon>
        <draw:polygon draw:style-name="gr5" draw:text-style-name="P1" draw:layer="layout" svg:width="1.398cm" svg:height="0.857cm" svg:x="10.924cm" svg:y="2.778cm" svg:viewBox="0 0 1399 858" draw:points="840,181 827,206 809,176 686,110 328,59 215,0 100,11 73,45 64,81 61,92 49,116 59,146 51,154 96,212 129,232 138,254 177,265 228,230 246,259 206,325 258,382 263,435 242,467 268,488 225,515 198,564 151,590 138,609 124,602 81,621 119,626 120,648 71,691 55,685 0,744 40,764 43,801 60,816 153,823 168,813 233,853 271,843 263,858 286,856 330,822 389,792 395,784 393,754 400,745 439,758 456,771 509,766 629,724 653,730 678,758 692,749 695,772 703,786 709,771 730,745 825,767 874,794 903,776 949,771 1006,720 1050,701 1076,659 1121,640 1146,668 1169,658 1183,650 1215,655 1229,631 1243,628 1260,643 1307,653 1335,628 1368,648 1381,623 1399,561 1358,534 1348,511 1353,488 1375,478 1373,439 1392,400 1366,379 1359,303 1325,275 1308,253 1353,234 1358,210 1341,189 1303,200 1299,154 1305,130 1294,92 1294,8 1224,15 1157,37 1107,72 1029,141 947,171">
          <text:p/>
        </draw:polygon>
        <draw:polygon draw:style-name="gr5" draw:text-style-name="P1" draw:layer="layout" svg:width="0.665cm" svg:height="0.848cm" svg:x="13.206cm" svg:y="3.29cm" svg:viewBox="0 0 666 849" draw:points="51,0 30,25 7,19 0,28 3,67 20,87 8,127 49,131 34,147 36,178 46,193 70,206 73,228 90,250 76,274 100,288 103,311 111,318 104,326 106,348 103,388 105,418 130,423 138,438 104,488 97,496 122,516 125,548 150,569 169,612 217,616 212,663 252,667 269,695 267,750 288,809 312,815 329,836 353,849 376,848 389,823 394,792 413,751 435,734 409,705 409,698 476,692 494,636 516,619 481,569 508,527 538,525 559,492 566,484 562,453 630,432 635,407 666,405 624,363 607,357 597,334 607,272 621,247 642,230 646,184 629,169 618,132 586,120 576,90 492,112 467,85 420,74 394,45 359,79 348,57 354,34 320,6 298,8 291,24 269,25 254,35 232,45 190,3">
          <text:p/>
        </draw:polygon>
        <draw:polygon draw:style-name="gr5" draw:text-style-name="P1" draw:layer="layout" svg:width="1.089cm" svg:height="1.303cm" svg:x="12.573cm" svg:y="3.468cm" svg:viewBox="0 0 1090 1304" draw:points="669,0 639,4 625,20 636,58 630,81 544,142 538,158 551,204 514,231 483,226 453,236 435,223 414,232 367,221 357,199 334,194 322,240 276,237 256,262 202,267 159,294 126,281 119,290 99,323 62,343 68,395 62,419 86,424 97,462 154,503 156,525 189,538 169,578 178,593 165,609 174,639 191,653 171,679 165,701 137,735 109,761 26,777 5,801 0,832 16,831 32,845 20,877 57,951 28,969 38,983 63,1011 102,1016 128,1037 121,1052 75,1056 63,1096 148,1089 156,1103 207,1067 237,1065 247,1079 210,1098 196,1114 298,1136 310,1189 343,1208 381,1282 419,1271 435,1285 466,1290 476,1304 505,1294 520,1301 542,1275 565,1281 581,1279 584,1240 592,1231 657,1272 660,1209 682,1208 688,1193 728,1203 749,1187 761,1154 815,1149 870,1160 915,1141 938,1146 968,1143 1016,1076 1015,1062 1007,1054 1011,1030 1057,1027 1056,1011 1046,997 1054,988 1070,995 1060,973 1056,926 1090,878 1066,872 1056,850 1077,825 1067,803 1081,770 1071,749 1068,726 1035,714 1040,682 1022,645 1009,670 986,671 962,658 945,637 921,631 900,572 902,517 885,489 845,485 850,438 802,434 783,391 758,370 755,338 730,318 737,310 771,260 763,245 738,240 736,210 739,170 737,148 744,140 736,133 733,110 709,96 723,72 706,50 703,28 679,15">
          <text:p/>
        </draw:polygon>
        <draw:polygon draw:style-name="gr5" draw:text-style-name="P1" draw:layer="layout" svg:width="1.606cm" svg:height="1.048cm" svg:x="11.157cm" svg:y="3.406cm" svg:viewBox="0 0 1607 1049" draw:points="1303,182 1310,164 1290,121 1289,106 1273,107 1253,125 1150,103 1116,68 1135,20 1102,0 1074,25 1027,15 1010,0 996,3 982,27 950,22 936,30 913,40 888,12 843,31 817,73 773,92 716,143 670,148 641,166 592,139 497,117 476,143 470,158 462,144 459,121 445,130 420,102 396,96 276,138 223,143 206,130 167,117 160,126 162,156 156,164 97,194 53,228 30,230 24,245 25,261 49,267 75,295 116,322 109,330 90,363 92,394 109,408 90,448 77,488 13,540 0,564 33,599 36,622 66,620 77,650 115,638 105,623 112,614 151,612 164,595 174,610 178,647 228,620 266,609 308,573 332,579 354,570 410,579 443,608 478,566 518,577 538,553 529,530 542,506 572,511 623,560 610,584 624,652 648,666 703,668 704,761 747,741 766,763 797,767 809,736 831,726 852,693 882,690 888,666 904,673 909,657 917,656 985,634 1016,639 1064,673 1083,710 1085,717 1078,733 1080,756 1080,834 1097,855 1113,861 1137,875 1177,878 1184,886 1179,909 1196,931 1222,951 1300,974 1299,952 1314,942 1338,956 1400,1043 1408,1049 1415,1040 1444,1031 1473,1013 1436,939 1448,907 1432,893 1416,894 1421,863 1442,839 1525,823 1553,797 1581,763 1587,741 1607,715 1590,701 1581,671 1594,655 1585,640 1605,600 1572,587 1570,565 1513,524 1502,486 1478,481 1484,457 1478,405 1441,407 1430,370 1411,348 1439,315 1430,286 1427,270">
          <text:p/>
        </draw:polygon>
        <draw:polygon draw:style-name="gr5" draw:text-style-name="P1" draw:layer="layout" svg:width="1.089cm" svg:height="1.081cm" svg:x="10.771cm" svg:y="3.912cm" svg:viewBox="0 0 1090 1082" draw:points="958,5 928,0 915,24 924,47 904,71 864,60 829,102 796,73 740,64 718,73 694,67 652,103 614,114 564,141 560,104 550,89 537,106 498,108 491,117 501,132 463,144 452,114 422,116 419,93 386,58 348,62 323,41 307,35 286,59 264,62 214,36 199,37 194,60 199,106 186,146 207,206 201,221 206,274 172,324 160,357 166,425 175,447 172,486 182,508 188,593 207,621 204,667 208,713 172,733 125,729 112,746 90,756 66,835 44,851 47,883 25,900 20,931 0,957 66,996 120,999 223,1028 253,1025 243,1003 256,985 297,1014 315,1034 347,1047 361,1031 369,1029 441,1069 550,1082 579,1056 627,1068 644,1020 703,1061 732,1050 739,1041 764,1062 760,1009 720,996 709,968 744,933 775,930 772,900 747,879 745,857 767,839 828,833 856,808 834,740 818,727 821,687 882,667 912,664 918,648 908,625 929,601 904,572 908,540 994,479 993,456 981,411 1006,355 997,333 994,309 1016,300 1021,268 1090,255 1089,162 1034,160 1010,146 996,78 1009,54">
          <text:p/>
        </draw:polygon>
        <draw:polygon draw:style-name="gr5" draw:text-style-name="P1" draw:layer="layout" svg:width="1.22cm" svg:height="1.21cm" svg:x="11.48cm" svg:y="4.04cm" svg:viewBox="0 0 1221 1211" draw:points="312,140 307,172 285,181 288,205 297,227 272,283 284,328 285,351 199,412 195,444 220,473 199,497 209,520 203,536 173,539 112,559 109,599 125,612 147,680 119,705 58,711 36,729 38,751 63,772 66,802 35,805 0,840 11,868 51,881 55,934 76,995 129,988 177,1015 214,988 223,1011 195,1030 196,1044 215,1089 256,1108 287,1106 300,1082 371,1104 378,1104 396,1126 429,1154 485,1164 518,1185 546,1166 553,1158 553,1149 592,1161 614,1152 719,1211 743,1201 722,1158 714,1142 721,1135 727,1118 743,1125 760,1146 784,1152 803,1119 915,1085 930,1077 937,1060 922,1062 919,1031 953,982 1012,960 1017,938 1081,870 1081,792 1094,777 1120,797 1131,750 1153,732 1132,680 1150,624 1119,612 1116,589 1121,566 1151,555 1157,539 1149,532 1156,524 1168,484 1214,480 1221,465 1195,444 1156,439 1131,411 1121,397 1092,406 1085,415 1077,409 1015,322 991,308 976,318 977,340 899,317 873,297 856,275 861,252 854,244 814,241 790,227 774,221 757,200 757,122 755,99 762,83 760,76 741,39 693,5 662,0 594,22 586,23 581,39 565,32 559,56 529,59 508,92 486,102 474,133 443,129 424,107 381,127">
          <text:p/>
        </draw:polygon>
        <draw:polygon draw:style-name="gr5" draw:text-style-name="P1" draw:layer="layout" svg:width="1.42cm" svg:height="1.119cm" svg:x="10.654cm" svg:y="4.869cm" svg:viewBox="0 0 1421 1120" draw:points="1022,215 1021,201 1049,182 1040,159 1003,186 955,159 902,166 881,105 856,84 849,93 820,104 761,63 744,111 696,99 667,125 558,112 486,72 478,74 464,90 432,77 414,57 373,28 360,46 370,68 340,71 237,42 183,39 117,0 111,72 110,92 152,134 166,187 185,239 307,297 264,332 268,354 281,354 270,416 326,434 349,509 347,571 325,587 272,592 156,589 36,622 0,649 34,677 70,742 109,739 126,753 133,837 85,888 72,928 128,953 163,988 166,1018 145,1035 232,1074 262,1072 277,1054 300,1059 310,1083 349,1086 365,1100 375,1115 398,1120 473,1089 536,1115 543,1107 580,1096 628,1107 685,1063 689,1016 741,996 757,1002 751,1026 813,1021 833,995 888,997 962,983 1001,987 1024,977 1056,989 1036,1030 1068,1042 1091,1032 1095,1008 1110,993 1157,1004 1152,958 1187,908 1209,899 1241,910 1272,746 1298,698 1320,681 1333,657 1353,631 1350,601 1363,568 1366,530 1387,497 1399,465 1405,441 1387,421 1399,381 1421,362 1418,332 1379,320 1379,329 1372,337 1344,356 1311,335 1255,325 1222,297 1204,275 1197,275 1126,253 1113,277 1082,279 1041,260">
          <text:p/>
        </draw:polygon>
        <draw:polygon draw:style-name="gr5" draw:text-style-name="P1" draw:layer="layout" svg:width="1.171cm" svg:height="1.284cm" svg:x="11.895cm" svg:y="5.083cm" svg:viewBox="0 0 1172 1285" draw:points="146,207 164,227 158,251 146,283 125,316 122,354 109,387 112,417 92,443 79,467 57,484 31,532 0,696 20,749 51,746 84,781 106,772 125,801 111,818 104,818 105,833 129,847 166,828 182,834 184,858 215,853 216,877 209,962 220,1000 229,1015 274,995 330,1021 388,984 411,982 474,992 478,967 463,954 459,924 498,928 516,949 563,967 576,1013 573,1067 617,1117 649,1137 671,1212 716,1277 753,1266 793,1285 822,1259 845,1258 842,1219 825,1206 847,1187 858,1149 877,1023 899,1006 893,953 921,919 996,897 1011,896 1061,930 1089,904 1109,864 1131,853 1134,815 1157,812 1172,796 1166,735 1149,705 1148,706 1110,633 1067,574 998,582 947,539 945,516 958,484 955,454 967,430 939,378 963,376 976,351 959,331 943,332 924,280 921,258 904,243 931,194 923,188 895,144 880,146 860,170 850,156 855,124 799,107 771,140 741,142 731,121 736,98 728,83 740,50 739,36 686,41 638,14 608,33 576,12 554,30 551,7 543,0 522,17 515,34 500,42 388,76 369,109 345,103 328,82 312,75 306,92 299,99 307,115 328,158 304,168 199,109 177,118 180,148 158,167">
          <text:p/>
        </draw:polygon>
        <draw:polygon draw:style-name="gr5" draw:text-style-name="P1" draw:layer="layout" svg:width="1.47cm" svg:height="1.255cm" svg:x="12.399cm" svg:y="4.533cm" svg:viewBox="0 0 1471 1256" draw:points="421,14 411,0 381,2 330,38 322,24 237,31 230,39 238,46 232,62 202,73 197,96 200,119 231,131 213,187 234,239 212,257 201,304 175,284 162,299 162,377 98,445 93,467 34,489 0,538 3,569 18,567 39,550 47,557 50,580 72,562 104,583 134,564 182,591 235,586 236,600 224,633 232,648 227,671 237,692 267,690 295,657 351,674 346,706 356,720 376,696 391,694 419,738 427,744 400,793 417,808 420,830 439,882 455,881 472,901 459,926 435,928 463,980 451,1004 454,1034 441,1066 443,1089 494,1132 563,1124 606,1183 644,1256 645,1255 761,1191 824,1208 827,1169 882,1164 894,1140 926,1145 951,1165 995,1146 1046,1203 1070,1200 1102,1221 1118,1220 1135,1240 1157,1231 1170,1199 1152,1178 1181,1159 1194,1135 1251,1161 1317,1139 1364,1142 1385,1117 1384,1102 1345,1021 1342,999 1356,974 1415,945 1441,974 1464,965 1471,879 1438,858 1443,828 1434,805 1378,787 1367,749 1395,724 1469,694 1465,656 1431,621 1402,631 1323,615 1262,621 1218,640 1209,633 1200,619 1138,618 1130,603 1115,611 1111,643 1067,670 1056,648 1025,635 993,538 928,506 915,530 893,540 899,524 858,489 870,465 869,450 851,429 842,413 841,399 891,348 880,310 837,268 871,218 877,203 831,207 766,166 758,175 755,214 739,216 716,210 694,236 679,229 650,239 640,225 609,220 593,206 555,217 517,143 484,124 472,71 370,49 384,33">
          <text:p/>
        </draw:polygon>
        <draw:polygon draw:style-name="gr5" draw:text-style-name="P1" draw:layer="layout" svg:width="1.432cm" svg:height="1.131cm" svg:x="13.23cm" svg:y="4.275cm" svg:viewBox="0 0 1433 1132" draw:points="40,476 6,526 49,568 60,606 10,657 11,671 20,687 38,708 39,723 27,747 68,782 62,798 84,788 97,764 162,796 194,893 225,906 236,928 280,901 284,869 299,861 307,876 369,877 378,891 387,898 431,879 492,873 571,889 600,879 634,914 638,952 684,948 757,996 809,975 860,1024 922,1018 962,1045 974,1083 1007,1103 1024,1132 1062,1129 1080,1072 1120,1092 1146,1121 1205,1092 1188,1070 1187,1056 1246,1034 1277,1039 1299,1029 1264,987 1262,948 1274,924 1249,903 1246,873 1222,852 1212,830 1189,832 1192,777 1206,769 1268,770 1311,744 1341,733 1338,703 1328,681 1341,655 1325,635 1328,596 1414,526 1433,486 1423,448 1413,434 1428,417 1368,361 1347,309 1332,302 1338,279 1264,239 1205,253 1160,280 1144,266 1142,243 1126,237 1046,291 921,272 885,283 839,286 830,280 858,247 887,237 891,206 891,182 878,136 813,105 791,30 754,41 720,13 699,38 676,40 655,51 651,19 618,0 592,32 576,33 578,57 540,53 531,46 470,68 433,71 399,119 403,166 413,188 397,181 389,190 399,204 400,220 354,223 350,247 358,255 359,269 311,336 281,339 258,334 213,353 158,342 104,347 92,380 71,396 31,386 25,401 3,402 0,465 46,461">
          <text:p/>
        </draw:polygon>
        <draw:polygon draw:style-name="gr5" draw:text-style-name="P1" draw:layer="layout" svg:width="1.025cm" svg:height="1.316cm" svg:x="14.012cm" svg:y="3.249cm" svg:viewBox="0 0 1026 1317" draw:points="858,261 822,280 801,228 772,239 753,193 709,144 678,139 698,99 670,47 676,24 596,0 584,40 545,36 524,60 508,40 478,58 454,44 417,63 367,29 345,39 348,62 310,73 293,52 272,69 271,62 253,40 221,19 177,54 164,79 174,93 153,119 130,128 147,141 164,156 166,179 159,187 188,245 177,293 155,311 158,334 174,340 168,356 180,409 176,448 193,469 161,541 164,564 172,578 136,597 129,606 131,636 117,645 136,682 116,708 92,786 109,815 98,847 95,901 129,945 84,957 78,972 57,982 35,999 43,1007 30,1031 0,1042 9,1056 31,1131 96,1162 109,1208 109,1232 105,1263 76,1273 48,1306 57,1312 103,1309 139,1298 264,1317 344,1263 360,1269 362,1292 378,1306 423,1279 482,1265 481,1243 487,1235 516,1208 539,1206 557,1159 580,1149 578,1126 561,1112 557,1074 583,1010 628,1013 650,996 687,985 719,998 758,994 779,985 834,987 857,985 869,953 901,965 906,934 890,920 895,889 875,852 919,825 899,780 938,777 960,767 948,722 984,695 983,679 1026,660 978,627 932,638 938,616 921,601 949,568 943,507 886,474 899,450 921,432 912,410 956,398 960,352 931,370 928,347 872,321">
          <text:p/>
        </draw:polygon>
        <draw:polygon draw:style-name="gr5" draw:text-style-name="P1" draw:layer="layout" svg:width="0.846cm" svg:height="0.429cm" svg:x="13.342cm" svg:y="3.09cm" svg:viewBox="0 0 847 430" draw:points="717,133 716,118 661,108 646,116 610,66 584,100 530,112 543,88 535,80 482,86 472,72 425,53 407,31 342,75 319,70 244,92 236,78 204,80 164,61 127,73 92,37 112,4 82,0 60,24 39,127 0,200 54,203 96,245 118,235 133,225 155,224 162,208 184,206 218,234 212,257 223,279 258,245 284,274 331,285 356,312 440,290 450,320 482,332 493,369 510,384 506,430 513,430 528,420 534,404 543,403 548,395 557,395 563,387 572,385 578,377 586,377 592,361 624,373 660,346 692,367 731,371 817,300 800,287 823,278 844,252 834,238 847,213 822,186 819,154 804,157 799,179 775,175 768,175 773,151 732,132">
          <text:p/>
        </draw:polygon>
        <draw:polygon draw:style-name="gr5" draw:text-style-name="P1" draw:layer="layout" svg:width="0.271cm" svg:height="0.267cm" svg:x="13.928cm" svg:y="3.39cm" svg:viewBox="0 0 272 268" draw:points="0,77 38,87 41,103 28,128 29,143 91,144 110,182 112,212 143,210 180,198 264,268 252,215 258,199 242,193 239,170 261,152 272,104 243,46 250,38 248,15 231,0 145,71 106,67 74,46 38,73 6,61">
          <text:p/>
        </draw:polygon>
        <draw:polygon draw:style-name="gr5" draw:text-style-name="P1" draw:layer="layout" svg:width="0.165cm" svg:height="0.289cm" svg:x="13.803cm" svg:y="3.467cm" svg:viewBox="0 0 166 290" draw:points="163,10 125,0 117,0 111,8 102,10 96,18 87,18 82,26 73,27 67,43 52,53 45,53 24,70 10,95 0,157 10,180 27,186 69,228 79,250 111,255 113,285 144,290 149,267 141,252 165,180 109,163 67,128 80,103 154,66 153,51 166,26">
          <text:p/>
        </draw:polygon>
        <draw:polygon draw:style-name="gr5" draw:text-style-name="P1" draw:layer="layout" svg:width="0.211cm" svg:height="0.113cm" svg:x="13.87cm" svg:y="3.533cm" svg:viewBox="0 0 212 114" draw:points="13,37 0,62 42,97 98,114 150,102 197,113 212,104 210,81 170,77 170,69 168,39 149,1 87,0">
          <text:p/>
        </draw:polygon>
        <draw:polygon draw:style-name="gr5" draw:text-style-name="P1" draw:layer="layout" svg:width="0.26cm" svg:height="0.226cm" svg:x="13.944cm" svg:y="3.588cm" svg:viewBox="0 0 261 227" draw:points="96,14 96,22 136,26 138,49 123,58 76,47 24,59 0,131 8,146 33,159 48,157 59,187 128,188 173,169 191,198 192,214 209,227 232,225 229,202 261,130 244,109 248,70 164,0 127,12">
          <text:p/>
        </draw:polygon>
        <draw:polygon draw:style-name="gr5" draw:text-style-name="P1" draw:layer="layout" svg:width="0.588cm" svg:height="0.65cm" svg:x="13.595cm" svg:y="3.695cm" svg:viewBox="0 0 589 651" draw:points="127,214 105,231 87,287 20,293 20,300 46,329 24,346 5,387 0,418 18,455 13,487 46,499 49,522 59,543 45,576 55,598 34,623 44,645 68,651 105,648 166,626 175,633 213,637 211,613 227,612 253,580 286,599 290,631 311,620 334,618 355,593 389,621 426,610 417,596 447,585 460,561 452,553 474,536 495,526 501,511 546,499 512,455 515,401 526,369 509,340 533,262 553,236 534,199 548,190 546,160 553,151 589,132 581,118 558,120 541,107 540,91 522,62 477,81 408,80 397,50 382,52 357,39 352,62 321,57 319,27 287,22 277,0 246,2 241,27 173,48 177,79 170,87 149,120 119,122 92,164">
          <text:p/>
        </draw:polygon>
        <draw:polygon draw:style-name="gr5" draw:text-style-name="P1" draw:layer="layout" svg:width="1.17cm" svg:height="1.594cm" svg:x="13.45cm" svg:y="5.223cm" svg:viewBox="0 0 1171 1595" draw:points="316,59 327,97 383,115 392,138 387,168 420,189 413,275 390,284 364,255 305,284 291,309 294,331 333,412 334,427 313,452 266,449 200,471 143,445 130,469 101,488 119,509 106,541 84,550 67,530 51,531 49,585 34,601 0,651 88,689 128,686 163,659 187,657 204,678 206,702 235,683 247,729 226,761 243,774 286,825 261,889 255,912 289,940 328,944 316,976 272,1003 274,1019 267,1034 237,1045 291,1117 277,1141 255,1159 248,1167 274,1188 276,1211 299,1215 324,1236 320,1268 362,1303 358,1349 344,1366 348,1396 333,1413 373,1510 359,1527 331,1545 326,1575 342,1590 443,1595 454,1549 467,1524 481,1523 488,1499 508,1473 599,1458 636,1447 646,1462 668,1451 684,1458 742,1421 738,1375 713,1355 731,1307 706,1286 736,1268 760,1281 766,1266 756,1242 801,1223 822,1206 829,1198 835,1175 858,1172 883,1200 920,1182 959,1193 966,1169 1029,1109 1059,1107 1073,1090 1127,1101 1160,1028 1157,991 1145,953 1171,897 1159,859 1169,797 1159,774 1118,740 1126,670 1083,534 1078,482 986,398 983,375 1034,255 985,144 926,173 900,144 860,124 842,181 804,184 787,155 754,135 742,97 702,70 640,76 589,27 537,48 464,0 418,4 344,34">
          <text:p/>
        </draw:polygon>
        <draw:path draw:style-name="gr5" draw:text-style-name="P1" draw:layer="layout" svg:width="0.958cm" svg:height="1.705cm" svg:x="10.314cm" svg:y="2.292cm" svg:viewBox="0 0 959 1706" svg:d="M10 0l-6 8-4 55 56 33 21 44-2 62-41 58 28 44 13 67-2 62 10 30 9 6 24 14 35 43 24 5-5 32 50 125 21-16 18 14-15 16 7 76 10 23-13 17-11 47 9 106 20-32 16-1-16 79-4 38 10 29-5 24-8 1-38 87 20 45v77l32 28 19 44 17 15 34 35 45-20 2 23 9 14-96 32-72-16 19 37 2 23 10 21-6 25 39 81 32 12 17 29 39 5 51-44 37-19 11-32 24-9 150 55 15-1 50 26 22-3 21-24 16 6 25 21 38-4 13-24 64-52 13-40 19-40-17-14-2-31 19-33 7-8-41-27-26-28-24-6-1-16 6-15 8-15-38 10-65-40-15 10-93-7-17-15-3-37-40-20 55-59 16 6 49-43-1-22-38-5 43-19 14 7 13-19 47-26 27-49 43-27-26-21 21-32-5-53-52-57 40-66-18-29-51 35-39-11-9-22-33-20-45-58 8-8-10-30 12-24 3-11 3-13-17-22-31-4 5-24 6-16-3-30-71-101-38-81 19-49 14-8 21-25 14-10-3-45-21-61-110-20-61 14-42 42-83 8-66-40-102-29-27-36-30 10zM805 781l10 14-15 10-1-8zM835 855l9 7 2 8-8 8-8-7z">
          <text:p/>
        </draw:path>
        <draw:polygon draw:style-name="gr5" draw:text-style-name="P1" draw:layer="layout" svg:width="0.015cm" svg:height="0.023cm" svg:x="11.113cm" svg:y="3.073cm" svg:viewBox="0 0 16 24" draw:points="16,14 6,0 0,16 1,24">
          <text:p/>
        </draw:polygon>
        <draw:polygon draw:style-name="gr5" draw:text-style-name="P1" draw:layer="layout" svg:width="0.015cm" svg:height="0.022cm" svg:x="11.144cm" svg:y="3.147cm" svg:viewBox="0 0 16 23" draw:points="14,7 5,0 0,16 8,23 16,15">
          <text:p/>
        </draw:polygon>
        <draw:polygon draw:style-name="gr5" draw:text-style-name="P1" draw:layer="layout" svg:width="1.506cm" svg:height="1.136cm" svg:x="8.723cm" svg:y="3.344cm" svg:viewBox="0 0 1507 1137" draw:points="226,69 176,20 138,24 111,56 87,58 84,98 111,149 74,168 72,215 49,224 24,211 4,236 0,275 11,320 19,327 52,347 48,371 63,377 81,405 32,456 26,472 35,495 69,522 26,550 21,589 54,616 52,671 54,694 70,700 49,724 74,746 69,776 41,803 44,833 61,846 62,862 24,866 56,877 141,877 149,892 136,916 152,931 220,909 237,931 261,936 279,950 307,939 331,953 353,927 399,931 412,891 426,882 488,883 512,897 531,942 577,937 617,949 650,977 689,980 707,1010 719,1056 739,1023 770,1027 792,1025 814,1007 819,1053 800,1102 801,1117 811,1132 833,1137 906,1083 912,1060 946,1018 936,980 1034,972 1069,1014 1080,1051 1125,1032 1148,1030 1161,1014 1191,1010 1205,979 1208,940 1246,928 1257,881 1318,876 1324,861 1352,834 1401,853 1452,825 1455,779 1477,761 1473,646 1507,589 1500,521 1492,513 1484,515 1457,547 1448,533 1462,508 1435,481 1398,499 1389,477 1381,470 1356,464 1339,435 1337,420 1314,414 1294,440 1262,435 1226,377 1178,373 1183,334 1165,313 1093,350 1038,348 1017,380 960,410 888,477 851,481 830,513 800,440 725,377 717,301 633,209 637,161 571,128 562,114 576,98 575,82 528,72 514,19 507,13 453,25 418,52 407,14 397,0 362,26 309,31">
          <text:p/>
        </draw:polygon>
        <draw:polygon draw:style-name="gr5" draw:text-style-name="P1" draw:layer="layout" svg:width="1.176cm" svg:height="1.298cm" svg:x="7.7cm" svg:y="3.468cm" svg:viewBox="0 0 1177 1299" draw:points="800,87 770,82 756,15 748,0 710,11 673,37 588,29 531,74 485,77 461,72 451,50 420,37 323,77 246,76 225,102 167,131 114,142 56,179 36,219 34,273 8,330 13,383 0,408 34,443 94,430 150,447 254,415 337,399 339,406 319,447 313,471 337,484 414,469 417,506 458,542 451,550 404,539 344,552 242,531 217,517 206,480 191,474 171,515 150,539 185,583 192,659 257,607 369,650 394,679 412,707 403,770 375,796 304,780 67,802 32,829 137,888 185,906 259,960 296,1027 309,1079 313,1125 301,1165 302,1181 381,1203 436,1198 470,1172 467,1133 474,1126 545,1127 614,1143 630,1141 649,1109 664,1100 699,1136 727,1187 761,1230 816,1248 862,1244 912,1277 1006,1299 1034,1274 1038,1219 1050,1195 1060,1209 1077,1224 1105,1213 1119,1182 1156,1178 1159,1124 1173,1106 1177,1061 1159,1039 1108,1067 1088,1030 1056,1010 1033,1004 963,1003 939,905 914,893 919,854 894,840 920,791 1047,742 1085,738 1084,722 1067,709 1064,679 1092,652 1097,622 1072,600 1093,576 1077,570 1075,547 1077,492 1044,465 1049,426 1092,398 1058,371 1049,348 1055,332 1104,281 1086,253 1071,247 1075,223 1042,203 1034,196 1023,151 1027,112 1033,88 1022,66 896,31 868,58 836,129">
          <text:p/>
        </draw:polygon>
        <draw:polygon draw:style-name="gr5" draw:text-style-name="P1" draw:layer="layout" svg:width="1.467cm" svg:height="1.062cm" svg:x="8.594cm" svg:y="4.21cm" svg:viewBox="0 0 1468 1063" draw:points="270,11 185,11 153,0 26,49 0,98 25,112 20,151 45,163 69,261 139,262 162,268 194,288 214,325 265,297 283,319 279,364 265,382 262,436 225,440 211,471 183,482 166,467 156,453 144,486 150,553 188,635 213,648 251,653 311,616 306,655 346,674 398,731 470,847 569,838 626,871 637,817 677,836 729,816 797,801 862,841 815,908 731,908 698,896 683,904 726,962 759,982 859,973 916,930 954,917 965,955 1027,958 1060,985 1034,1034 1035,1050 1059,1063 1074,1045 1095,1028 1113,1050 1182,1050 1214,986 1246,991 1247,1006 1255,1013 1307,993 1310,1015 1326,1021 1345,982 1359,973 1375,979 1390,969 1391,893 1412,868 1402,846 1383,733 1433,689 1399,661 1428,635 1468,570 1457,540 1428,559 1413,552 1407,499 1436,465 1405,391 1380,371 1270,342 1274,310 1289,295 1348,273 1370,256 1345,242 1309,253 1295,201 1277,164 1254,166 1209,185 1198,148 1163,106 1065,114 1075,152 1041,194 1035,217 962,271 940,266 930,251 929,236 948,187 943,141 921,159 899,161 868,157 848,190 836,144 818,114 779,111 746,83 706,71 660,76 641,31 617,17 555,16 541,25 528,65 482,61 460,87 436,73 408,84 390,70 366,65 349,43 281,65 265,50 278,26">
          <text:p/>
        </draw:polygon>
        <draw:polygon draw:style-name="gr5" draw:text-style-name="P1" draw:layer="layout" svg:width="0.052cm" svg:height="0.135cm" svg:x="9.039cm" svg:y="5.057cm" svg:viewBox="0 0 53 136" draw:points="25,0 0,65 13,125 15,132 29,124 37,130 53,136 52,129 34,100">
          <text:p/>
        </draw:polygon>
        <draw:polygon draw:style-name="gr5" draw:text-style-name="P1" draw:layer="layout" svg:width="1.114cm" svg:height="1.406cm" svg:x="9.864cm" svg:y="3.649cm" svg:viewBox="0 0 1115 1407" draw:points="956,245 932,254 921,286 884,305 833,349 794,344 777,315 745,303 706,222 712,197 702,176 700,153 681,116 560,135 458,121 434,108 423,79 430,55 450,29 440,0 394,13 371,7 348,16 341,18 327,26 284,68 297,129 322,142 330,149 316,157 329,211 343,210 351,208 359,216 366,284 332,341 336,456 314,474 311,520 260,548 211,529 183,556 177,571 116,576 105,623 67,635 64,674 50,705 20,709 7,725 25,762 39,814 75,803 100,817 78,834 19,856 4,871 0,903 110,932 135,952 166,1026 137,1060 143,1113 158,1120 187,1101 198,1131 158,1196 129,1222 163,1250 113,1294 132,1407 145,1382 168,1381 181,1364 211,1361 248,1335 257,1349 257,1356 346,1318 471,1337 493,1319 532,1324 565,1258 601,1240 699,1215 705,1199 696,1177 702,1176 772,1186 801,1229 903,1258 907,1220 927,1194 932,1163 954,1146 951,1114 973,1098 997,1019 1019,1009 1032,992 1079,996 1115,976 1111,930 1114,884 1095,856 1089,771 1079,749 1082,710 1073,688 1067,620 1079,587 1113,537 1108,484 1114,469 1093,409 1106,369 1101,323 1106,300">
          <text:p/>
        </draw:polygon>
        <draw:polygon draw:style-name="gr5" draw:text-style-name="P1" draw:layer="layout" svg:width="0.121cm" svg:height="0.121cm" svg:x="10.042cm" svg:y="3.721cm" svg:viewBox="0 0 122 122" draw:points="92,20 68,0 7,6 0,14 18,43 20,58 37,87 62,93 70,100 79,122 116,104 122,79 105,66">
          <text:p/>
        </draw:polygon>
        <draw:polygon draw:style-name="gr5" draw:text-style-name="P1" draw:layer="layout" svg:width="1.433cm" svg:height="1.276cm" svg:x="9.569cm" svg:y="4.825cm" svg:viewBox="0 0 1434 1277" draw:points="0,533 28,576 31,622 55,634 49,651 11,639 2,640 3,647 92,693 114,675 136,673 218,734 301,697 329,670 389,657 419,655 481,657 537,675 612,737 605,745 548,704 453,682 423,693 340,708 320,740 331,786 320,834 307,850 277,853 255,870 407,932 416,940 458,989 478,1035 505,1078 528,1083 530,1106 556,1127 603,1146 613,1168 676,1177 696,1238 735,1234 752,1247 784,1252 847,1277 861,1260 899,1250 871,1205 884,1181 867,1160 863,1122 867,1076 910,1048 934,1061 938,1107 934,1130 945,1160 931,1184 940,1199 1021,1162 1034,1136 1024,1114 1030,1098 1027,1060 1057,1050 1088,1062 1108,1014 1122,1005 1189,1061 1230,1079 1251,1062 1248,1032 1213,997 1157,972 1170,932 1218,881 1211,797 1194,783 1155,786 1119,721 1085,693 1121,666 1241,633 1357,636 1410,631 1432,615 1434,553 1411,478 1355,460 1366,398 1353,398 1349,376 1392,341 1270,283 1251,231 1237,178 1195,136 1196,116 1198,82 1096,53 1067,10 997,0 991,1 1000,23 994,39 896,64 860,82 827,148 788,143 766,161 641,142 552,180 552,173 543,159 506,185 476,188 463,205 440,206 427,231 437,253 416,278 415,354 400,364 384,358 370,367 351,406 335,400 332,378 280,398 272,391 271,376 239,371 207,435 138,435 120,413 99,430 84,448 88,485 59,496">
          <text:p/>
        </draw:polygon>
        <draw:polygon draw:style-name="gr5" draw:text-style-name="P1" draw:layer="layout" svg:width="1.431cm" svg:height="1.07cm" svg:x="9.879cm" svg:y="5.83cm" svg:viewBox="0 0 1432 1071" draw:points="1075,98 1052,93 1037,111 1007,113 920,74 879,56 812,0 798,9 778,57 747,45 717,55 720,93 714,109 724,131 711,157 630,194 621,179 635,155 624,125 628,102 624,56 600,43 557,71 553,117 557,155 574,176 561,200 589,245 551,255 537,272 474,247 442,242 425,229 386,233 366,172 303,163 293,141 246,122 220,101 218,78 195,73 168,30 124,49 92,122 85,130 43,172 30,196 0,206 7,283 16,305 119,410 155,470 179,482 234,578 280,742 320,754 445,858 540,887 586,961 686,974 731,1032 738,1038 738,1024 746,1023 804,1071 829,1015 937,1020 958,988 995,977 1026,982 1063,962 1065,985 1045,1018 1061,1032 1122,1019 1137,1025 1151,1001 1189,1004 1191,1020 1233,1054 1256,1051 1278,1034 1284,1026 1331,1037 1373,988 1411,984 1432,951 1375,918 1354,942 1346,937 1341,890 1368,857 1347,782 1353,766 1376,763 1381,741 1370,703 1373,641 1362,619 1340,621 1351,581 1325,553 1338,529 1311,486 1309,470 1301,462 1284,442 1290,418 1302,386 1301,378 1244,345 1199,280 1211,239 1167,183 1162,199 1158,168 1142,163 1150,154 1140,139 1124,125 1085,122">
          <text:p/>
        </draw:polygon>
        <draw:polygon draw:style-name="gr5" draw:text-style-name="P1" draw:layer="layout" svg:width="0.966cm" svg:height="1.508cm" svg:x="11.021cm" svg:y="5.846cm" svg:viewBox="0 0 967 1509" draw:points="8,138 0,147 16,152 20,183 25,167 69,223 57,264 102,329 159,362 160,370 148,402 142,426 159,446 167,454 169,470 196,513 183,537 209,565 198,605 220,603 231,625 228,687 239,725 234,747 211,750 205,766 226,841 199,874 204,921 212,926 233,902 290,935 269,968 231,972 189,1021 142,1010 136,1018 114,1035 91,1038 95,1084 90,1115 141,1156 144,1202 201,1236 204,1258 266,1260 307,1303 356,1321 378,1311 396,1341 419,1330 443,1352 505,1354 523,1382 587,1400 597,1423 612,1428 641,1488 666,1509 725,1479 715,1465 722,1449 743,1433 733,1409 741,1401 787,1397 815,1379 829,1355 852,1352 858,1344 896,1341 929,1368 937,1360 951,1351 949,1328 967,1273 937,1275 921,1269 877,1219 883,1195 904,1171 899,1125 929,1114 926,1077 938,1044 898,1018 848,1068 800,1042 796,1004 809,972 774,936 774,852 750,839 760,784 789,757 785,727 820,686 811,663 787,658 784,628 755,646 738,632 806,525 826,501 783,450 780,427 801,394 768,375 790,357 822,362 828,346 785,312 796,265 774,197 779,166 739,147 737,117 724,55 701,65 669,53 689,12 657,0 634,10 595,6 521,20 466,18 446,44 384,49 390,25 374,19 322,39 318,86 261,130 213,119 176,130 169,138 106,112 31,143">
          <text:p/>
        </draw:polygon>
        <draw:polygon draw:style-name="gr5" draw:text-style-name="P1" draw:layer="layout" svg:width="1.115cm" svg:height="1.723cm" svg:x="10.636cm" svg:y="6.792cm" svg:viewBox="0 0 1116 1724" draw:points="304,70 288,56 308,23 306,0 269,20 238,15 201,26 180,58 144,77 125,132 70,191 44,248 54,270 103,303 169,428 139,609 84,683 106,750 160,823 44,748 0,775 0,860 174,982 234,1054 343,1152 415,1253 450,1380 458,1388 521,1404 559,1394 572,1377 580,1384 592,1429 641,1447 678,1443 719,1462 723,1501 730,1508 719,1556 749,1630 771,1613 795,1610 812,1646 827,1638 852,1651 871,1687 974,1724 1017,1681 1050,1709 1065,1708 1076,1661 1105,1643 1096,1628 1116,1595 1104,1543 1072,1523 1015,1512 1004,1460 908,1423 871,1440 853,1427 858,1389 880,1379 887,1371 863,1357 838,1329 896,1293 866,1218 892,1177 882,1148 834,1128 846,1090 836,1076 777,1011 738,1008 751,975 773,958 744,914 755,859 716,848 714,840 720,824 758,813 773,796 841,797 877,770 909,775 936,812 965,801 996,805 1008,767 1012,727 1032,694 1013,658 1019,642 1010,620 1056,615 1061,585 1051,563 1026,542 997,482 982,477 972,454 908,436 890,408 828,406 804,384 781,395 763,365 741,375 692,357 651,314 589,312 586,290 529,256 526,210 475,169 480,138 476,92 434,58 432,42 394,39 380,63 365,57">
          <text:p/>
        </draw:polygon>
        <draw:polygon draw:style-name="gr5" draw:text-style-name="P1" draw:layer="layout" svg:width="1.498cm" svg:height="1.839cm" svg:x="10.527cm" svg:y="7.854cm" svg:viewBox="0 0 1499 1840" draw:points="503,378 463,280 258,69 251,0 214,11 174,76 156,125 8,1192 17,1200 48,1120 109,1045 194,1121 223,1181 171,1208 133,1205 100,1184 70,1195 6,1325 0,1432 134,1389 162,1356 212,1390 250,1393 253,1432 221,1496 312,1481 377,1513 408,1518 459,1490 498,1487 514,1493 528,1491 559,1481 590,1493 589,1555 677,1601 696,1645 768,1661 770,1692 812,1712 801,1782 805,1812 915,1840 953,1829 960,1821 961,1751 991,1748 1042,1805 1094,1786 1137,1743 1141,1712 1105,1654 1113,1637 1194,1607 1181,1561 1185,1515 1173,1463 1178,1439 1205,1390 1257,1378 1277,1336 1328,1309 1333,1278 1347,1269 1360,1245 1319,1218 1303,1197 1300,1181 1344,1146 1374,1136 1398,1157 1417,1108 1442,1121 1479,1111 1461,1081 1447,1029 1485,1018 1499,1000 1466,972 1434,968 1428,985 1386,1027 1379,1027 1331,1016 1309,1026 1300,1011 1270,1022 1247,1016 1229,987 1181,976 1236,902 1216,850 1229,818 1243,809 1246,755 1278,698 1276,660 1249,632 1211,627 1174,646 1159,647 1126,619 1083,662 980,625 961,589 936,576 921,584 904,548 880,551 858,568 828,494 839,446 832,439 828,400 787,381 750,385 701,367 689,322 681,315 668,332 630,342 567,326 559,318 590,570 614,675 590,662 563,625">
          <text:p/>
        </draw:polygon>
        <draw:polygon draw:style-name="gr5" draw:text-style-name="P1" draw:layer="layout" svg:width="1.62cm" svg:height="1.372cm" svg:x="10.202cm" svg:y="9.209cm" svg:viewBox="0 0 1621 1373" draw:points="702,157 637,125 546,140 578,76 575,37 537,34 487,0 459,33 325,76 227,594 220,602 78,1154 0,1301 52,1287 63,1317 94,1323 103,1344 143,1349 196,1343 228,1348 322,1293 338,1299 380,1334 373,1343 343,1353 344,1361 368,1373 426,1337 443,1351 506,1361 517,1314 578,1323 608,1305 655,1316 670,1299 700,1297 729,1270 779,1320 787,1320 794,1312 793,1303 846,1291 839,1307 888,1333 925,1314 949,1327 1036,1266 1053,1279 1032,1312 1041,1326 1101,1305 1157,1323 1172,1323 1208,1288 1238,1293 1229,1270 1234,1255 1210,1241 1200,1220 1216,1218 1244,1192 1243,1177 1234,1163 1248,1146 1238,1124 1289,1087 1287,1080 1272,1074 1278,1059 1265,998 1295,995 1300,964 1290,934 1303,917 1302,901 1262,882 1268,867 1290,856 1319,831 1373,826 1397,840 1395,824 1418,821 1460,772 1495,814 1474,847 1516,882 1539,888 1560,862 1547,810 1560,778 1557,748 1547,725 1580,668 1587,659 1593,636 1621,611 1620,595 1534,579 1493,553 1376,541 1367,449 1316,392 1286,395 1285,465 1278,473 1240,484 1130,456 1126,426 1137,356 1095,336 1093,305 1021,289 1002,245 914,199 915,137 884,125 853,135 839,137 823,131 784,134 733,162">
          <text:p/>
        </draw:polygon>
        <draw:polygon draw:style-name="gr5" draw:text-style-name="P1" draw:layer="layout" svg:width="1.211cm" svg:height="1.226cm" svg:x="12.611cm" svg:y="5.673cm" svg:viewBox="0 0 1212 1227" draw:points="714,5 682,0 670,24 615,29 612,68 549,51 433,115 450,145 456,206 441,222 418,225 415,263 393,274 373,314 345,340 295,306 280,307 205,329 177,363 183,416 161,433 142,559 131,597 109,616 126,629 129,668 106,669 77,695 37,676 0,687 33,708 52,751 39,776 42,814 22,840 33,877 83,918 131,929 133,968 196,969 237,1004 244,1080 278,1115 301,1113 268,1170 283,1169 299,1167 316,1196 346,1186 386,1191 405,1158 428,1155 479,1205 489,1227 560,1166 587,1125 603,1140 613,1161 672,1132 674,1164 692,1177 699,1176 735,1142 761,1171 777,1177 803,1129 801,1106 815,1096 838,1095 879,1129 940,1115 956,1121 1010,1117 1113,1153 1181,1140 1165,1125 1170,1095 1198,1077 1212,1060 1172,963 1187,946 1183,916 1197,899 1201,853 1159,818 1163,786 1138,765 1115,761 1113,738 1087,717 1094,709 1116,691 1130,667 1076,595 1106,584 1113,569 1111,553 1155,526 1167,494 1128,490 1094,462 1100,439 1125,375 1082,324 1065,311 1086,279 1074,233 1045,252 1043,228 1026,207 1002,209 967,236 927,239 839,201 873,151 888,135 890,81 858,60 834,63 783,6 739,25">
          <text:p/>
        </draw:polygon>
        <draw:polygon draw:style-name="gr5" draw:text-style-name="P1" draw:layer="layout" svg:width="1.124cm" svg:height="1.051cm" svg:x="13.062cm" svg:y="6.768cm" svg:viewBox="0 0 1125 1052" draw:points="831,50 730,45 662,58 559,22 505,26 489,20 428,34 387,0 364,1 350,11 352,34 326,82 310,76 284,47 248,81 241,82 223,69 221,37 162,66 152,45 136,30 109,71 38,132 39,139 63,153 58,191 38,216 47,231 24,240 35,271 14,280 0,305 19,349 66,360 75,375 77,389 101,411 111,433 98,449 149,498 136,524 145,546 141,591 166,598 175,619 162,644 126,663 119,679 168,705 182,688 220,692 232,738 217,731 188,748 196,756 198,786 255,813 315,807 352,780 363,818 397,845 411,836 454,878 464,916 450,925 459,940 445,957 472,1000 486,983 509,988 524,972 554,969 566,937 611,918 636,938 646,960 684,957 708,970 722,962 747,982 749,997 813,1015 817,1052 874,1024 887,992 895,992 965,1000 980,992 1022,957 1013,942 981,921 974,923 961,885 926,834 934,826 964,823 977,807 976,783 983,783 1022,788 1035,763 1070,729 1075,698 1096,665 1125,647 1114,617 1125,570 1092,541 1080,497 1077,458 1089,419 1085,381 1053,362 1038,292 1021,272 1009,234 985,221 954,224 952,201 926,173 904,190 865,170 854,140 874,116 834,96">
          <text:p/>
        </draw:polygon>
        <draw:polygon draw:style-name="gr5" draw:text-style-name="P1" draw:layer="layout" svg:width="1.192cm" svg:height="1.266cm" svg:x="12.352cm" svg:y="6.828cm" svg:viewBox="0 0 1193 1267" draw:points="1073,758 1062,720 1025,747 965,753 908,726 906,696 898,688 927,671 942,678 930,632 892,628 878,645 829,619 836,603 872,584 885,559 876,538 851,531 855,486 846,464 859,438 808,389 821,373 811,351 787,329 785,315 776,300 729,289 710,245 724,220 745,211 734,180 757,171 748,156 768,131 773,93 749,79 748,72 738,50 687,0 664,3 645,36 605,31 575,41 558,12 527,16 512,17 477,66 452,45 415,49 393,66 390,106 362,147 277,138 263,162 220,190 221,213 184,217 179,248 206,283 208,315 218,337 196,346 190,362 200,385 190,455 225,497 254,479 279,508 301,568 281,600 244,619 181,609 187,671 175,710 149,752 145,790 81,772 78,826 42,846 15,878 0,888 34,923 94,917 129,953 119,1024 138,1053 162,1057 170,1072 194,1070 220,1021 246,1042 290,1031 360,1040 377,1061 382,1107 415,1134 452,1123 493,1149 452,1200 453,1214 493,1219 509,1241 541,1238 556,1252 566,1267 573,1266 585,1225 615,1208 663,1234 717,1160 749,1165 761,1125 791,1114 807,1129 829,1111 861,1132 883,1122 896,1097 928,1094 949,1077 969,1044 997,1019 1027,1008 1063,990 1077,966 1099,963 1118,985 1155,981 1161,964 1193,962 1182,940 1155,897 1169,880 1160,865 1174,856 1164,818 1121,776 1107,785">
          <text:p/>
        </draw:polygon>
        <draw:polygon draw:style-name="gr5" draw:text-style-name="P1" draw:layer="layout" svg:width="1.214cm" svg:height="1.101cm" svg:x="12.9cm" svg:y="7.686cm" svg:viewBox="0 0 1215 1102" draw:points="613,106 607,123 570,127 551,105 529,108 515,132 479,150 449,161 421,186 401,219 380,236 348,239 335,264 313,274 281,253 259,271 243,256 213,267 201,307 169,302 115,376 67,350 37,367 25,408 58,420 58,428 52,444 29,446 30,461 48,483 78,480 89,502 75,519 52,529 32,562 10,571 12,594 0,634 17,647 41,660 42,668 7,701 1,725 48,736 51,760 21,778 54,806 108,808 165,833 160,849 144,858 157,911 201,969 216,975 274,939 293,961 323,950 377,961 420,1002 446,1039 479,1066 481,1081 505,1102 513,1094 544,1099 558,1083 610,1062 630,1037 654,1043 664,1064 708,1037 754,1033 776,1039 846,1024 843,1002 825,980 805,936 848,894 879,899 890,852 887,828 903,826 917,802 931,793 906,765 895,736 901,720 944,676 970,628 993,625 1012,586 1050,575 1066,496 1055,466 1077,464 1167,518 1212,498 1210,483 1177,455 1200,291 1183,269 1156,226 1173,171 1205,167 1210,144 1201,129 1215,105 1210,75 1184,39 1142,74 1127,82 1057,74 1049,74 1036,106 979,134 975,97 911,79 909,64 884,44 870,52 846,39 808,42 798,20 773,0 728,19 716,51 686,54 671,70 648,65 634,82 645,104">
          <text:p/>
        </draw:polygon>
        <draw:polygon draw:style-name="gr5" draw:text-style-name="P1" draw:layer="layout" svg:width="1.166cm" svg:height="1.501cm" svg:x="11.745cm" svg:y="5.768cm" svg:viewBox="0 0 1167 1502" draw:points="648,243 609,239 613,269 628,282 624,307 561,297 538,299 480,336 424,310 379,330 370,315 359,277 366,192 365,168 334,173 332,149 316,143 279,162 255,148 254,133 261,133 275,116 256,87 234,96 201,61 170,64 150,11 118,0 96,9 61,59 66,105 19,94 4,109 0,133 13,195 15,225 55,244 50,275 72,343 61,390 104,424 98,440 66,435 44,453 77,472 56,505 59,528 102,579 82,603 14,710 31,724 60,706 63,736 87,741 96,764 61,805 65,835 36,862 26,917 50,930 50,1014 85,1050 72,1082 76,1120 124,1146 174,1096 214,1122 202,1155 205,1192 175,1203 180,1249 159,1273 153,1297 197,1347 213,1353 243,1351 225,1406 227,1429 275,1454 301,1476 401,1474 434,1502 471,1484 476,1460 460,1446 458,1430 479,1398 500,1388 509,1395 510,1410 520,1424 545,1454 593,1471 614,1447 674,1441 674,1419 701,1393 794,1399 803,1406 825,1397 815,1375 813,1343 786,1308 791,1277 828,1273 827,1250 870,1222 884,1198 969,1207 997,1166 1000,1126 1022,1109 1059,1105 1084,1126 1119,1077 1134,1075 1167,1018 1144,1020 1110,985 1103,909 1062,874 999,873 997,834 949,823 899,782 888,745 908,719 905,681 918,656 899,613 866,592 821,527 799,452 767,432 723,382 726,328 713,282 666,264">
          <text:p/>
        </draw:polygon>
        <draw:polygon draw:style-name="gr5" draw:text-style-name="P1" draw:layer="layout" svg:width="1.302cm" svg:height="1.23cm" svg:x="11.35cm" svg:y="7.156cm" svg:viewBox="0 0 1303 1231" draw:points="567,31 529,34 523,42 500,45 486,69 458,87 412,91 404,99 414,123 393,139 386,155 396,169 337,199 347,221 342,251 296,256 305,278 299,294 318,330 298,363 294,403 282,441 251,437 222,448 195,411 163,406 127,433 59,432 44,449 6,460 0,476 2,484 41,495 30,550 59,594 37,611 24,644 63,647 122,712 132,726 120,764 168,784 178,813 152,854 182,929 124,965 149,993 173,1007 166,1015 144,1025 139,1063 157,1076 194,1059 290,1096 301,1148 358,1159 390,1179 402,1231 451,1188 491,1193 523,1205 606,1113 644,1101 656,1070 643,1002 660,938 696,919 702,895 718,902 761,867 767,859 806,856 846,790 882,771 881,749 893,716 888,670 895,662 910,653 920,668 949,657 947,642 1002,560 1017,550 1044,518 1080,498 1083,444 1147,462 1151,424 1177,382 1189,343 1183,281 1246,291 1283,272 1303,240 1281,180 1256,151 1227,169 1192,127 1202,57 1192,34 1198,18 1189,11 1096,5 1069,31 1069,53 1009,59 988,83 940,66 915,36 905,22 904,7 895,0 874,10 853,42 855,58 871,72 866,96 829,114 796,86 696,88 670,66 622,41 608,50 600,58">
          <text:p/>
        </draw:polygon>
        <draw:polygon draw:style-name="gr5" draw:text-style-name="P1" draw:layer="layout" svg:width="1.399cm" svg:height="1.524cm" svg:x="11.701cm" svg:y="7.716cm" svg:viewBox="0 0 1400 1525" draw:points="559,93 544,102 537,110 542,156 530,189 531,211 495,230 455,296 416,299 410,307 367,342 351,335 345,359 309,378 292,442 305,510 293,541 255,553 172,645 140,633 100,628 51,671 31,704 40,719 11,737 0,784 37,765 75,770 102,798 104,836 72,893 69,947 55,956 42,988 62,1040 7,1114 55,1125 73,1154 96,1160 126,1149 135,1164 157,1154 205,1165 212,1165 254,1123 260,1106 292,1110 325,1138 311,1156 273,1167 287,1219 349,1305 351,1328 360,1343 355,1374 356,1390 411,1408 509,1368 541,1387 563,1371 576,1346 606,1351 621,1335 637,1341 647,1371 670,1376 739,1370 784,1350 800,1356 819,1394 792,1449 819,1479 835,1484 848,1468 899,1433 945,1428 979,1463 1028,1496 1038,1520 1054,1525 1058,1494 1108,1443 1103,1397 1171,1376 1220,1333 1245,1338 1270,1282 1252,1261 1251,1238 1310,1217 1314,1178 1351,1167 1364,1135 1388,1132 1385,1117 1360,1089 1389,1071 1368,1018 1364,966 1400,939 1356,881 1343,828 1359,819 1364,803 1307,778 1253,776 1220,748 1250,730 1247,706 1200,695 1206,671 1241,638 1240,630 1216,617 1199,604 1211,564 1209,541 1231,532 1251,499 1274,489 1288,472 1277,450 1247,453 1229,431 1228,416 1251,414 1257,398 1257,390 1224,378 1217,379 1207,364 1192,350 1160,353 1144,331 1104,326 1103,312 1144,261 1103,235 1066,246 1033,219 1028,173 1011,152 941,143 897,154 871,133 845,182 821,184 813,169 789,165 770,136 780,65 745,29 685,35 651,0 596,82 598,97 569,108">
          <text:p/>
        </draw:polygon>
        <draw:polygon draw:style-name="gr5" draw:text-style-name="P1" draw:layer="layout" svg:width="0.03cm" svg:height="0.003cm" svg:x="12.879cm" svg:y="6.84cm" svg:viewBox="0 0 31 4" draw:points="31,0 15,2 0,4">
          <text:p/>
        </draw:polygon>
        <draw:polygon draw:style-name="gr5" draw:text-style-name="P1" draw:layer="layout" svg:width="1.155cm" svg:height="1.102cm" svg:x="12.65cm" svg:y="8.624cm" svg:viewBox="0 0 1156 1103" draw:points="451,30 415,57 419,109 440,162 411,180 436,208 439,223 415,226 402,258 365,269 361,308 302,329 303,352 321,373 296,429 271,424 222,467 154,488 159,534 109,585 105,616 89,611 31,654 16,648 0,649 29,700 24,731 32,746 36,785 61,812 57,851 67,874 128,861 129,875 92,902 120,945 168,965 186,994 204,1016 243,1019 256,1002 286,991 288,1023 277,1062 318,1081 343,1103 430,1048 458,1015 489,1026 509,1064 524,1077 561,1051 543,1015 556,990 586,995 613,1023 626,999 707,961 746,965 766,948 790,953 844,941 871,914 836,864 841,833 814,804 810,751 849,747 854,724 879,738 885,720 921,703 948,661 985,651 1015,624 1023,638 1037,622 1061,635 1107,631 1121,614 1144,611 1156,581 1122,545 1124,491 1107,469 1091,463 1102,423 1107,377 1121,360 1117,323 1046,221 1043,198 1065,181 1040,152 1037,129 1026,100 1004,94 958,98 914,125 904,104 880,98 860,123 808,144 794,160 763,155 755,163 731,142 729,127 696,100 670,63 627,22 573,11 543,22 524,0 466,36">
          <text:p/>
        </draw:polygon>
        <draw:polygon draw:style-name="gr5" draw:text-style-name="P1" draw:layer="layout" svg:width="1.169cm" svg:height="1.033cm" svg:x="11.569cm" svg:y="8.961cm" svg:viewBox="0 0 1170 1034" draw:points="332,28 302,38 258,73 261,89 277,110 318,137 305,161 291,170 286,201 235,228 215,270 163,282 136,331 131,355 143,407 139,453 152,499 71,529 63,546 99,604 95,635 52,678 0,697 9,789 126,801 167,827 253,843 254,859 226,884 220,907 213,916 180,973 190,996 193,1026 253,1012 263,1034 272,1034 305,992 335,982 361,1003 415,1021 430,1004 490,998 535,979 570,945 625,947 647,945 691,918 708,940 758,981 802,953 833,944 840,942 831,935 830,928 850,888 887,868 891,838 956,863 977,846 973,807 950,802 948,787 994,774 1013,735 1022,679 1038,670 1012,634 989,637 964,616 990,575 988,545 994,527 1016,526 1035,556 1088,551 1135,553 1148,537 1138,514 1142,475 1117,448 1113,409 1105,394 1110,363 1081,312 1097,311 1112,317 1170,274 1160,250 1111,217 1077,182 1031,187 980,222 967,238 951,233 924,203 951,148 932,110 916,104 871,124 802,130 779,125 769,95 753,89 738,105 708,100 695,125 673,141 641,122 543,162 488,144 487,128 492,97 483,82 481,59 437,3 400,13 375,0 356,49">
          <text:p/>
        </draw:polygon>
        <draw:polygon draw:style-name="gr5" draw:text-style-name="P1" draw:layer="layout" svg:width="1.426cm" svg:height="1.008cm" svg:x="11.402cm" svg:y="9.879cm" svg:viewBox="0 0 1427 1009" draw:points="90,186 68,197 62,212 102,231 103,247 90,264 100,294 95,325 65,328 78,389 72,404 87,410 89,417 38,454 48,476 34,493 43,507 44,522 16,548 0,550 10,571 34,585 29,600 38,623 98,610 116,623 177,626 206,599 252,603 282,678 315,704 379,729 418,818 397,836 398,851 450,916 489,919 542,908 575,927 585,950 631,952 657,981 702,969 764,979 852,1009 904,997 945,939 976,928 1001,880 1042,899 1071,881 1141,898 1216,952 1229,935 1234,897 1256,887 1253,864 1267,832 1257,810 1285,784 1291,768 1290,753 1305,744 1302,721 1318,720 1333,726 1347,702 1378,707 1399,681 1422,686 1427,656 1410,634 1386,637 1368,599 1329,588 1326,565 1286,546 1299,513 1232,466 1194,392 1141,390 1166,333 1142,319 1157,311 1131,275 1142,243 1109,216 1094,217 1061,197 1024,208 1014,194 1021,177 1077,119 1072,73 1095,70 1110,53 1077,42 1017,62 1014,24 1007,24 1000,26 969,35 925,63 875,22 858,0 814,27 792,29 737,27 702,61 657,80 597,86 582,103 528,85 502,64 472,74 439,116 430,116 420,94 360,108 347,140 360,192 339,218 316,212 274,177 295,144 260,102 218,151 195,154 197,170 173,156 119,161">
          <text:p/>
        </draw:polygon>
        <draw:polygon draw:style-name="gr5" draw:text-style-name="P1" draw:layer="layout" svg:width="1.2cm" svg:height="0.815cm" svg:x="12.399cm" svg:y="9.485cm" svg:viewBox="0 0 1201 816" draw:points="159,113 182,110 208,146 192,155 183,211 164,250 118,263 120,278 143,283 147,322 126,339 61,314 57,344 20,364 0,404 1,411 10,418 17,418 20,456 80,436 113,447 98,464 75,467 80,513 24,571 17,588 27,602 64,591 97,611 112,610 145,637 134,669 160,705 145,713 169,727 144,784 197,786 297,770 326,759 351,772 387,754 446,794 446,809 455,816 498,797 513,780 579,759 579,735 547,730 530,717 552,708 583,713 588,681 595,672 674,688 701,647 725,660 761,634 784,632 791,623 797,607 764,588 771,580 786,570 840,572 851,534 875,531 872,508 908,488 922,457 897,437 881,431 886,406 876,385 883,369 961,376 1000,396 1021,363 1054,383 1049,337 1119,347 1126,339 1109,324 1117,316 1172,334 1195,331 1201,316 1185,309 1183,287 1160,289 1146,298 1136,283 1120,277 1102,248 1152,204 1168,203 1179,165 1109,155 1085,141 1091,126 1081,104 1095,80 1041,92 1017,87 997,104 958,100 877,138 864,162 837,134 807,129 794,154 812,190 775,216 760,203 740,165 709,154 681,187 594,242 569,220 528,201 539,162 537,130 507,141 494,158 455,155 437,133 419,104 371,84 343,41 380,14 379,0 318,13 305,29 258,27 205,32 186,2 164,3 158,21 160,51 134,92">
          <text:p/>
        </draw:polygon>
        <draw:polygon draw:style-name="gr5" draw:text-style-name="P1" draw:layer="layout" svg:width="1.332cm" svg:height="1.071cm" svg:x="13.163cm" svg:y="9.757cm" svg:viewBox="0 0 1333 1072" draw:points="112,113 122,134 117,159 133,165 158,185 144,216 108,236 111,259 87,262 76,300 22,298 7,308 0,316 33,335 27,351 20,360 8,399 27,436 44,457 46,487 96,522 109,582 152,617 146,633 124,650 173,676 175,699 146,718 147,740 238,801 277,813 322,886 356,913 429,945 443,936 455,912 478,910 474,941 454,974 465,1004 488,1009 498,1024 507,1054 539,1058 589,1030 640,1072 655,1063 650,1017 685,975 711,995 733,995 814,1033 850,1006 873,1011 911,1008 936,1021 983,1025 1034,997 1054,964 1077,970 1074,932 1077,893 1034,835 1039,812 1030,789 1061,718 1124,734 1174,768 1224,740 1316,716 1327,677 1333,669 1313,609 1242,585 1152,615 1104,590 1071,577 993,477 988,423 967,364 926,338 938,298 901,231 874,196 842,183 834,177 766,105 727,94 709,72 648,70 653,47 621,34 578,0 535,20 504,15 431,59 408,62 353,44 345,52 362,67 355,75 285,65 290,111 257,91 236,124 197,104 119,97">
          <text:p/>
        </draw:polygon>
        <draw:polygon draw:style-name="gr5" draw:text-style-name="P1" draw:layer="layout" svg:width="1.561cm" svg:height="1.597cm" svg:x="12.079cm" svg:y="10.117cm" svg:viewBox="0 0 1562 1598" draw:points="872,76 850,85 867,98 899,103 899,127 833,148 818,165 775,184 766,177 766,162 707,122 671,140 646,127 617,138 517,154 555,228 622,275 609,308 649,327 652,350 691,361 709,399 733,396 750,418 745,448 722,443 701,469 670,464 656,488 641,482 625,483 628,506 613,515 614,530 608,546 580,572 590,594 576,626 579,649 557,659 552,697 539,714 464,660 394,643 365,661 324,642 299,690 268,701 227,759 175,771 192,793 128,852 122,868 131,882 133,898 79,903 74,942 12,1009 21,1031 53,1036 79,1065 120,1085 115,1131 93,1133 89,1172 98,1179 163,1141 175,1187 169,1210 196,1240 153,1281 115,1362 76,1358 28,1347 12,1417 13,1510 0,1541 25,1562 26,1578 59,1590 65,1582 79,1573 126,1584 141,1574 205,1593 213,1598 221,1598 220,1582 226,1574 218,1560 224,1552 216,1545 207,1522 189,1509 210,1484 193,1470 213,1445 210,1399 232,1382 261,1371 318,1405 397,1421 378,1307 423,1286 427,1248 503,1233 539,1207 551,1183 533,1153 530,1123 547,1052 579,1056 598,1017 628,1014 666,1002 699,1023 722,1029 766,1085 788,1083 831,1041 812,1012 774,1000 757,987 776,954 838,947 912,919 910,887 837,856 842,824 870,799 901,797 953,860 958,906 997,926 1034,906 1029,853 1035,830 1092,863 1114,853 1146,865 1171,895 1191,853 1214,852 1255,794 1267,763 1336,755 1330,702 1379,635 1412,664 1429,692 1450,660 1520,670 1550,659 1549,644 1538,614 1558,581 1562,550 1539,552 1527,576 1513,585 1440,553 1406,526 1361,453 1322,441 1231,380 1230,358 1259,339 1257,316 1208,290 1230,273 1236,257 1193,222 1180,162 1130,127 1128,97 1111,76 1092,39 1104,0 1081,2 1045,28 1021,15 994,56 915,40 908,49 903,81">
          <text:p/>
        </draw:polygon>
        <draw:polygon draw:style-name="gr5" draw:text-style-name="P1" draw:layer="layout" svg:width="1.217cm" svg:height="1.143cm" svg:x="13.676cm" svg:y="8.061cm" svg:viewBox="0 0 1218 1144" draw:points="1102,336 1082,277 1043,273 1025,252 971,249 982,195 972,172 943,197 932,237 887,257 830,224 813,202 801,157 776,137 753,138 705,113 675,131 635,119 613,129 596,107 580,101 585,62 529,44 526,21 497,39 473,26 449,21 448,5 417,0 401,79 434,107 436,122 391,142 301,88 279,90 290,120 274,199 236,210 217,249 194,252 168,300 125,344 119,360 130,389 155,417 141,426 127,450 111,452 114,476 103,523 72,518 29,560 49,604 67,626 70,648 0,663 11,692 14,715 39,744 17,761 20,784 91,886 95,923 81,940 76,986 65,1026 81,1032 98,1054 96,1108 130,1144 137,1135 135,1112 141,1096 201,1076 247,1071 257,1101 273,1107 296,1097 343,1108 364,1098 395,1096 407,1049 464,1004 460,958 472,927 501,908 511,846 530,813 553,803 572,771 587,762 603,761 629,720 663,748 662,824 700,805 746,810 748,832 770,906 787,921 810,911 819,933 813,949 798,951 814,971 810,995 822,1041 841,1085 865,1106 897,1019 919,1009 909,986 921,954 932,899 951,859 974,856 982,786 1012,768 1039,805 1063,818 1099,791 1095,761 1110,744 1115,721 1147,733 1213,697 1218,672 1209,658 1215,634 1164,593 1167,539 1158,517 1187,506 1202,490 1145,463 1124,411 1128,365">
          <text:p/>
        </draw:polygon>
        <draw:polygon draw:style-name="gr5" draw:text-style-name="P1" draw:layer="layout" svg:width="1.526cm" svg:height="1.644cm" svg:x="13.46cm" svg:y="8.781cm" svg:viewBox="0 0 1527 1645" draw:points="845,0 819,41 803,42 788,51 769,83 746,93 727,126 717,188 688,207 676,238 680,284 623,329 611,376 580,378 559,388 512,377 489,387 473,381 463,351 417,356 357,376 351,392 353,415 346,424 334,454 311,457 297,474 251,478 227,465 213,481 205,467 175,494 138,504 111,546 75,563 69,581 44,567 39,590 0,594 4,647 31,676 26,707 61,757 34,784 20,808 30,830 24,845 48,859 118,869 107,907 91,908 41,952 59,981 75,987 85,1002 99,993 122,991 124,1013 140,1020 134,1035 207,991 238,996 281,976 324,1010 356,1023 351,1046 412,1048 430,1070 469,1081 537,1153 545,1159 577,1172 604,1207 641,1274 629,1314 670,1340 691,1399 696,1453 774,1553 807,1566 855,1591 945,1561 1016,1585 1036,1645 1089,1624 1130,1644 1160,1642 1166,1624 1157,1610 1154,1572 1174,1547 1147,1504 1166,1455 1189,1461 1237,1479 1306,1480 1344,1463 1331,1417 1358,1376 1420,1377 1440,1353 1444,1306 1523,1238 1527,1207 1470,1166 1432,1170 1414,1141 1383,1143 1357,1114 1402,1094 1407,1064 1418,1032 1455,1013 1429,969 1383,967 1307,988 1317,934 1255,917 1244,880 1220,889 1219,866 1239,833 1244,809 1228,796 1215,751 1213,728 1228,718 1218,688 1231,673 1229,641 1168,578 1178,508 1168,485 1081,386 1057,365 1038,321 1026,275 1030,251 1014,231 1029,229 1035,213 1026,191 1003,201 986,186 964,112 962,90 916,85 878,104 879,28">
          <text:p/>
        </draw:polygon>
        <draw:polygon draw:style-name="gr5" draw:text-style-name="P1" draw:layer="layout" svg:width="1.508cm" svg:height="1.061cm" svg:x="13.293cm" svg:y="10.732cm" svg:viewBox="0 0 1509 1062" draw:points="1459,278 1422,289 1403,267 1373,271 1323,237 1286,241 1273,188 1219,193 1172,174 1160,129 1142,107 1136,116 1145,145 1148,169 1088,182 1090,204 1050,270 1034,271 986,245 974,193 945,210 899,223 871,171 831,151 841,97 877,70 853,50 806,46 781,33 743,36 720,31 684,58 603,20 581,20 555,0 520,42 525,88 510,97 459,55 409,83 377,79 368,49 358,34 335,29 336,44 306,55 236,45 215,77 198,49 165,20 116,87 122,140 53,148 41,179 0,237 29,304 33,348 99,397 138,400 161,399 196,441 218,432 242,438 264,505 250,529 283,557 279,595 291,649 263,660 241,676 282,703 288,764 252,791 182,797 171,837 204,864 223,894 217,910 265,943 305,947 357,926 380,932 464,1010 459,1049 477,1062 535,1026 555,993 601,997 645,962 640,916 617,826 676,806 739,823 791,802 971,831 1017,828 1063,747 1137,716 1195,758 1251,783 1316,823 1330,721 1313,692 1317,660 1340,574 1419,428 1509,328">
          <text:p/>
        </draw:polygon>
        <draw:polygon draw:style-name="gr5" draw:text-style-name="P1" draw:layer="layout" svg:width="1.299cm" svg:height="0.977cm" svg:x="12.457cm" svg:y="10.914cm" svg:viewBox="0 0 1300 978" draw:points="865,122 836,55 813,56 793,98 768,68 736,56 714,66 657,33 651,56 656,109 619,129 580,109 575,63 523,0 492,2 464,27 459,59 532,90 534,122 460,150 398,157 379,190 396,203 434,215 453,244 410,286 388,288 344,232 321,226 288,205 250,217 220,220 201,259 169,255 152,326 155,356 173,386 161,410 125,436 49,451 45,489 0,510 19,624 85,671 122,660 147,681 239,688 266,716 282,730 293,759 326,787 379,766 410,780 502,779 505,801 530,822 540,844 557,866 569,903 586,932 616,923 613,891 627,874 658,879 695,868 745,902 870,921 872,951 922,978 1005,971 1018,954 1032,929 1071,934 1101,923 1135,866 1167,879 1257,855 1295,867 1300,828 1216,750 1193,744 1141,765 1101,761 1053,728 1059,712 1040,682 1007,655 1018,615 1088,609 1124,582 1118,521 1077,494 1099,478 1127,467 1115,413 1119,375 1086,347 1100,323 1078,256 1054,250 1032,259 997,217 974,218 935,215 869,166">
          <text:p/>
        </draw:polygon>
        <draw:path draw:style-name="gr5" draw:text-style-name="P1" draw:layer="layout" svg:width="1.426cm" svg:height="0.768cm" svg:x="13.316cm" svg:y="11.448cm" svg:viewBox="0 0 1427 769" svg:d="M948 115l-180-29-52 21-63-17-59 20 23 90 5 46-44 35-46-4-20 33-58 36-18-13-38-12-90 24-32-13-34 57-30 11-39-5-14 25-13 17-83 7-15 10-15 1-21 24 3 23-15 17 1 16 10 14 93 15 60 48 44-5 21 45 12 52 49 35 61-13 69-76 54 2 52-21 48 11 57 35 63 16 52 65 48 11 14-2 21-24 101 13 8-8-20-45 20-24 15-10 52-19 25 12 22-1 50-51 29-11 47 4 21-26 25 21 68-6 52 57 30-11 53 3-19-51-25-14 3-47-47-11-34-35-12-129v-247l-65-40-56-25-58-42-74 31-46 81zM286 609l-8 8-23-6-15-6-9-7 5-24 15-9 5-16 17 14-13 16 8 15z">
          <text:p/>
        </draw:path>
        <draw:polygon draw:style-name="gr5" draw:text-style-name="P1" draw:layer="layout" svg:width="0.944cm" svg:height="1.24cm" svg:x="11.33cm" svg:y="10.478cm" svg:viewBox="0 0 945 1241" draw:points="561,320 522,317 470,252 469,237 490,219 451,130 387,105 354,79 324,4 278,0 249,27 254,73 295,100 300,152 318,182 280,201 275,224 285,254 294,253 306,228 337,226 338,249 337,311 356,347 342,364 312,375 291,399 293,415 311,437 312,460 278,508 255,510 261,564 231,575 215,569 181,626 138,645 129,730 109,748 70,744 65,774 42,784 42,868 0,904 13,964 7,988 106,1056 153,1074 199,1147 266,1202 290,1216 351,1202 485,1159 557,1191 576,1219 593,1241 616,1232 649,1191 674,1195 731,1229 775,1217 774,1201 749,1180 762,1149 761,1056 777,986 825,997 864,1001 902,920 945,879 918,849 924,826 912,780 847,818 838,811 842,772 864,770 869,724 828,704 802,675 770,670 761,648 823,581 828,542 882,537 880,521 871,507 877,491 941,432 924,410 836,380 774,370 729,382 703,353 657,351 647,328 614,309">
          <text:p/>
        </draw:polygon>
        <draw:path draw:style-name="gr5" draw:text-style-name="P1" draw:layer="layout" svg:width="1.749cm" svg:height="1.066cm" svg:x="9.936cm" svg:y="10.475cm" svg:viewBox="0 0 1750 1067" svg:d="M1504 27l-30-5-36 35h-15l-56-18-60 21-9-14 21-33-17-13-87 61-24-13-37 19-49-26 7-16-53 12 1 9-7 8h-8l-50-50-29 27-30 2-15 17-47-11-30 18-61-9-11 47-63-10-17-14-58 36-24-12-1-8 30-10 7-9-42-35-16-6-94 55-32-5-53 6-40-5-9-21-31-6-11-30-52 14-82 122-64 52-23-5-60 13-37 34 43 35 12 45 59-21 40 11 4 46 10 15v7l30 5 8-8 12-39 53-5 41 33 48 4 17 15 11 37-3 53-38 81-50 59 29 52 71 24 13-26 9-61 22-19 30-2-17 56 34 35 53-5 50 34 17 21 30-2 34 27 54 10 67 48 37-2 79 15 68-15 18 30 12 38-14 9 9 21 16 14 41 19 51 50 11 37 24 13 17 22 30-17 19-33 57 33 54 2 79-61 6-24-13-60 42-36v-84l23-10 5-30 39 4 20-18 9-85 43-19 34-57 16 6 30-11-6-54 23-2 34-48-1-23-18-22-2-16 21-24 30-11 14-17-19-36 1-62-1-23-31 2-12 25-9 1-10-30 5-23 38-19-18-30-5-52-41-27-5-46-61-3-18-13zM1639 307l16 14 10 22-4 46-30 4 8 14 5 53-5 9-16 1v7l-15 1-10-22-2-30 27-41-3-23 23-2-2-23-16-14z">
          <text:p/>
        </draw:path>
        <draw:polygon draw:style-name="gr5" draw:text-style-name="P1" draw:layer="layout" svg:width="0.068cm" svg:height="0.17cm" svg:x="11.532cm" svg:y="10.782cm" svg:viewBox="0 0 69 171" draw:points="59,14 43,0 29,16 45,30 47,53 24,55 27,78 0,119 2,149 12,171 27,170 27,163 43,162 48,153 43,100 35,86 65,82 69,36">
          <text:p/>
        </draw:polygon>
        <draw:polygon draw:style-name="gr5" draw:text-style-name="P1" draw:layer="layout" svg:width="0.023cm" svg:height="0.032cm" svg:x="9.301cm" svg:y="3.363cm" svg:viewBox="0 0 24 33" draw:points="21,0 6,1 0,25 9,33 16,31 24,15">
          <text:p/>
        </draw:polygon>
        <draw:polygon draw:style-name="gr5" draw:text-style-name="P1" draw:layer="layout" svg:width="0.031cm" svg:height="0.024cm" svg:x="8.405cm" svg:y="3.422cm" svg:viewBox="0 0 32 25" draw:points="30,0 14,1 0,11 10,25 16,17 32,15">
          <text:p/>
        </draw:polygon>
        <draw:polygon draw:style-name="gr5" draw:text-style-name="P1" draw:layer="layout" svg:width="0.075cm" svg:height="0.049cm" svg:x="7.409cm" svg:y="3.689cm" svg:viewBox="0 0 76 50" draw:points="43,2 27,3 28,11 6,21 0,29 0,36 14,27 30,26 31,41 24,41 24,50 39,49 46,40 70,38 76,29 67,15 74,6 57,0 52,8">
          <text:p/>
        </draw:polygon>
        <draw:polygon draw:style-name="gr5" draw:text-style-name="P1" draw:layer="layout" svg:width="0.016cm" svg:height="0.022cm" svg:x="7.546cm" svg:y="3.797cm" svg:viewBox="0 0 17 23" draw:points="3,23 17,22 7,0 0,8">
          <text:p/>
        </draw:polygon>
        <draw:polygon draw:style-name="gr5" draw:text-style-name="P1" draw:layer="layout" svg:width="0.013cm" svg:height="0.023cm" svg:x="8.304cm" svg:y="4.796cm" svg:viewBox="0 0 14 24" draw:points="13,8 4,0 0,24 14,23">
          <text:p/>
        </draw:polygon>
        <draw:polygon draw:style-name="gr5" draw:text-style-name="P1" draw:layer="layout" svg:width="0.086cm" svg:height="0.055cm" svg:x="8.736cm" svg:y="4.917cm" svg:viewBox="0 0 87 56" draw:points="87,40 71,26 55,20 46,12 15,0 0,10 2,24 19,39 43,52 65,41 82,56">
          <text:p/>
        </draw:polygon>
        <draw:polygon draw:style-name="gr5" draw:text-style-name="P1" draw:layer="layout" svg:width="0.019cm" svg:height="0.04cm" svg:x="9.305cm" svg:y="5.04cm" svg:viewBox="0 0 20 41" draw:points="13,17 20,16 20,0 6,17 0,41 7,41">
          <text:p/>
        </draw:polygon>
        <draw:polygon draw:style-name="gr5" draw:text-style-name="P1" draw:layer="layout" svg:width="0.022cm" svg:height="0.023cm" svg:x="9.356cm" svg:y="5.044cm" svg:viewBox="0 0 23 24" draw:points="0,10 2,24 23,7 15,0">
          <text:p/>
        </draw:polygon>
        <draw:polygon draw:style-name="gr5" draw:text-style-name="P1" draw:layer="layout" svg:width="0.015cm" svg:height="0.022cm" svg:x="8.877cm" svg:y="4.866cm" svg:viewBox="0 0 16 23" draw:points="9,23 16,7 8,0 0,1">
          <text:p/>
        </draw:polygon>
        <draw:polygon draw:style-name="gr5" draw:text-style-name="P1" draw:layer="layout" svg:width="0.175cm" svg:height="0.157cm" svg:x="8.929cm" svg:y="5.292cm" svg:viewBox="0 0 176 158" draw:points="60,34 43,20 11,0 13,23 5,25 0,47 1,63 18,85 5,101 13,115 30,129 44,120 60,127 68,118 84,132 100,138 125,144 141,158 156,149 176,123 167,109 135,104 120,98 120,91 103,76 101,69 93,62 92,39 84,40">
          <text:p/>
        </draw:polygon>
        <draw:polygon draw:style-name="gr5" draw:text-style-name="P1" draw:layer="layout" svg:width="0.031cm" svg:height="0.028cm" svg:x="9.179cm" svg:y="5.292cm" svg:viewBox="0 0 32 29" draw:points="24,14 16,14 8,0 0,9 8,23 26,29 32,22">
          <text:p/>
        </draw:polygon>
        <draw:polygon draw:style-name="gr5" draw:text-style-name="P1" draw:layer="layout" svg:width="0.027cm" svg:height="0.017cm" svg:x="9.257cm" svg:y="5.375cm" svg:viewBox="0 0 28 18" draw:points="6,3 0,11 8,18 22,16 28,0">
          <text:p/>
        </draw:polygon>
        <draw:polygon draw:style-name="gr5" draw:text-style-name="P1" draw:layer="layout" svg:width="0.013cm" svg:height="0.023cm" svg:x="10.331cm" svg:y="3.415cm" svg:viewBox="0 0 14 24" draw:points="0,24 7,22 14,14 12,0 6,8">
          <text:p/>
        </draw:polygon>
        <draw:polygon draw:style-name="gr5" draw:text-style-name="P1" draw:layer="layout" svg:width="0.021cm" svg:height="0.024cm" svg:x="9.507cm" svg:y="5.168cm" svg:viewBox="0 0 22 25" draw:points="8,25 22,0 6,2 0,18">
          <text:p/>
        </draw:polygon>
        <draw:polygon draw:style-name="gr5" draw:text-style-name="P1" draw:layer="layout" svg:width="0.132cm" svg:height="0.174cm" svg:x="9.756cm" svg:y="5.838cm" svg:viewBox="0 0 133 175" draw:points="132,128 123,114 64,73 57,66 63,50 71,49 77,33 68,19 51,13 44,6 27,0 4,2 6,25 0,41 1,48 17,63 36,92 50,82 66,88 91,109 120,168 120,175 133,144">
          <text:p/>
        </draw:polygon>
        <draw:polygon draw:style-name="gr5" draw:text-style-name="P1" draw:layer="layout" svg:width="0.095cm" svg:height="0.065cm" svg:x="9.643cm" svg:y="6.218cm" svg:viewBox="0 0 96 66" draw:points="70,26 54,20 46,13 21,0 0,11 0,25 10,39 10,48 26,46 26,54 51,59 59,66 73,57 96,62 88,48">
          <text:p/>
        </draw:polygon>
        <draw:polygon draw:style-name="gr5" draw:text-style-name="P1" draw:layer="layout" svg:width="0.256cm" svg:height="0.167cm" svg:x="10.37cm" svg:y="6.903cm" svg:viewBox="0 0 257 168" draw:points="59,7 43,0 14,18 0,20 0,27 19,72 43,85 73,74 89,80 146,114 180,149 220,168 244,166 257,149 249,135 238,105 222,98 215,107 174,73 119,78 103,72 111,63 125,53 133,45 117,39 94,42 72,58 65,59 57,75 57,61 48,53 39,39 54,29 62,44 77,35 67,13">
          <text:p/>
        </draw:polygon>
        <draw:polygon draw:style-name="gr5" draw:text-style-name="P1" draw:layer="layout" svg:width="0.189cm" svg:height="0.333cm" svg:x="10.494cm" svg:y="7.187cm" svg:viewBox="0 0 190 334" draw:points="31,14 0,0 13,70 9,92 11,122 46,174 96,207 114,229 125,266 129,327 138,334 174,301 171,271 190,229 180,207 153,171 147,95 83,78">
          <text:p/>
        </draw:polygon>
        <draw:polygon draw:style-name="gr5" draw:text-style-name="P1" draw:layer="layout" svg:width="0.024cm" svg:height="0.015cm" svg:x="10.744cm" svg:y="7.317cm" svg:viewBox="0 0 25 16" draw:points="9,16 25,14 16,0 0,1">
          <text:p/>
        </draw:polygon>
        <draw:polygon draw:style-name="gr5" draw:text-style-name="P1" draw:layer="layout" svg:width="0.025cm" svg:height="0.02cm" svg:x="10.697cm" svg:y="7.222cm" svg:viewBox="0 0 26 21" draw:points="15,0 0,9 1,16 26,21">
          <text:p/>
        </draw:polygon>
        <draw:polygon draw:style-name="gr5" draw:text-style-name="P1" draw:layer="layout" svg:width="0.018cm" svg:height="0.045cm" svg:x="11.078cm" svg:y="8.325cm" svg:viewBox="0 0 19 46" draw:points="14,0 6,0 0,17 11,46 19,46">
          <text:p/>
        </draw:polygon>
        <draw:polygon draw:style-name="gr5" draw:text-style-name="P1" draw:layer="layout" svg:width="0.007cm" svg:height="0.03cm" svg:x="11.1cm" svg:y="8.4cm" svg:viewBox="0 0 8 31" draw:points="6,0 0,8 3,31 8,23">
          <text:p/>
        </draw:polygon>
        <draw:polygon draw:style-name="gr5" draw:text-style-name="P1" draw:layer="layout" svg:width="0.987cm" svg:height="1.548cm" svg:x="20.05cm" svg:y="11.067cm" svg:viewBox="0 0 988 1549" draw:points="771,2 726,0 703,10 695,10 689,26 705,117 678,150 689,195 670,236 706,287 712,355 688,426 667,444 632,393 591,381 499,390 442,442 440,488 404,514 312,523 276,542 263,566 209,578 211,594 206,626 185,643 169,643 160,629 130,632 121,618 114,626 123,648 119,687 75,707 64,754 88,767 69,800 71,830 49,840 34,841 30,881 0,890 24,904 54,893 62,893 111,927 181,935 198,950 244,952 282,941 293,971 309,985 329,1030 359,1027 376,1047 407,1053 448,1088 480,1085 520,1181 568,1215 582,1275 616,1310 670,1305 684,1381 680,1413 688,1427 675,1452 706,1457 715,1464 698,1527 699,1534 768,1535 769,1542 785,1549 836,1514 842,1505 866,1511 863,1481 873,1425 868,1379 988,1176 975,939 941,833 941,741 919,597 900,553 891,539 820,445 832,320 849,258 811,100 792,54 797,24">
          <text:p/>
        </draw:polygon>
        <draw:polygon draw:style-name="gr5" draw:text-style-name="P1" draw:layer="layout" svg:width="0.904cm" svg:height="1.28cm" svg:x="20.028cm" svg:y="11.957cm" svg:viewBox="0 0 905 1281" draw:points="0,19 3,49 65,43 68,81 108,101 134,136 128,153 24,193 35,223 51,314 132,352 169,349 215,421 193,447 150,473 139,521 95,548 110,616 193,609 237,581 269,586 287,615 266,725 230,752 226,790 191,831 224,852 276,831 295,868 333,865 413,888 379,938 320,974 307,1006 321,1059 368,1077 379,1107 410,1112 459,1137 599,1163 641,1198 646,1251 741,1281 756,1272 790,1231 766,1210 763,1194 812,1128 814,1066 874,984 844,972 813,982 812,967 825,943 863,931 889,890 887,860 905,812 895,705 898,643 888,621 864,615 858,624 807,659 791,652 790,645 721,644 720,637 737,574 728,567 697,562 710,537 702,523 706,491 692,415 638,420 604,385 590,325 542,291 502,195 470,198 429,163 398,157 381,137 351,140 331,95 315,81 304,51 266,62 220,60 203,45 133,37 84,3 76,3 46,14 22,0">
          <text:p/>
        </draw:polygon>
        <draw:polygon draw:style-name="gr5" draw:text-style-name="P1" draw:layer="layout" svg:width="0.021cm" svg:height="0.03cm" svg:x="20.823cm" svg:y="13.216cm" svg:viewBox="0 0 22 31" draw:points="6,0 0,18 16,24 17,31 22,22">
          <text:p/>
        </draw:polygon>
        <draw:polygon draw:style-name="gr5" draw:text-style-name="P1" draw:layer="layout" svg:width="0.023cm" svg:height="0.014cm" svg:x="18.456cm" svg:y="10.543cm" svg:viewBox="0 0 24 15" draw:points="17,14 24,5 0,0 1,15">
          <text:p/>
        </draw:polygon>
        <draw:polygon draw:style-name="gr5" draw:text-style-name="P1" draw:layer="layout" svg:width="0.054cm" svg:height="0.031cm" svg:x="17.384cm" svg:y="11.172cm" svg:viewBox="0 0 55 32" draw:points="47,28 55,20 38,6 23,15 14,0 0,17 9,32 31,22">
          <text:p/>
        </draw:polygon>
        <draw:polygon draw:style-name="gr5" draw:text-style-name="P1" draw:layer="layout" svg:width="0.015cm" svg:height="0.015cm" svg:x="17.26cm" svg:y="11.184cm" svg:viewBox="0 0 16 16" draw:points="0,2 2,16 10,16 16,8 8,0">
          <text:p/>
        </draw:polygon>
        <draw:polygon draw:style-name="gr5" draw:text-style-name="P1" draw:layer="layout" svg:width="0.084cm" svg:height="0.056cm" svg:x="17.646cm" svg:y="11.243cm" svg:viewBox="0 0 85 57" draw:points="42,57 48,41 85,30 83,7 75,0 61,16 45,18 46,25 39,33 15,20 0,37 33,49">
          <text:p/>
        </draw:polygon>
        <draw:polygon draw:style-name="gr5" draw:text-style-name="P1" draw:layer="layout" svg:width="0.044cm" svg:height="0.031cm" svg:x="17.846cm" svg:y="11.243cm" svg:viewBox="0 0 45 32" draw:points="22,9 13,9 0,26 23,32 38,31 45,14 36,0">
          <text:p/>
        </draw:polygon>
        <draw:polygon draw:style-name="gr5" draw:text-style-name="P1" draw:layer="layout" svg:width="0.071cm" svg:height="0.067cm" svg:x="17.906cm" svg:y="11.195cm" svg:viewBox="0 0 72 68" draw:points="5,38 0,61 9,68 15,53 38,50 37,34 50,18 72,7 72,0 35,11 21,35">
          <text:p/>
        </draw:polygon>
        <draw:polygon draw:style-name="gr5" draw:text-style-name="P1" draw:layer="layout" svg:width="0.017cm" svg:height="0.029cm" svg:x="16.769cm" svg:y="10.945cm" svg:viewBox="0 0 18 30" draw:points="15,0 0,8 10,30 18,23">
          <text:p/>
        </draw:polygon>
        <draw:polygon draw:style-name="gr5" draw:text-style-name="P1" draw:layer="layout" svg:width="0.015cm" svg:height="0.022cm" svg:x="16.791cm" svg:y="10.928cm" svg:viewBox="0 0 16 23" draw:points="9,23 16,7 8,0 0,8 2,23">
          <text:p/>
        </draw:polygon>
        <draw:polygon draw:style-name="gr5" draw:text-style-name="P1" draw:layer="layout" svg:width="0.014cm" svg:height="0.022cm" svg:x="16.874cm" svg:y="11.059cm" svg:viewBox="0 0 15 23" draw:points="14,7 6,0 0,16 15,23">
          <text:p/>
        </draw:polygon>
        <draw:polyline draw:style-name="gr6" draw:text-style-name="P3" draw:layer="layout" svg:width="1.54cm" svg:height="0.546cm" svg:x="17.043cm" svg:y="2.672cm" svg:viewBox="0 0 1541 547" draw:points="1541,547 1523,518 1468,515 1444,495 1408,444 1414,420 1397,406 1374,409 1341,388 1297,401 1297,415 1284,439 1262,450 1235,482 1186,464 1150,482 1134,469 1112,479 1086,458 1072,460 1069,436 1046,447 1050,477 1028,495 999,428 1004,397 981,399 955,377 933,380 909,359 887,376 847,365 839,374 852,418 839,450 785,440 754,442 728,415 741,390 732,375 717,377 708,370 698,333 681,318 678,296 629,262 593,203 593,196 607,195 614,186 596,157 564,137 562,122 577,113 463,46 433,57 410,51 411,67 379,54 346,34 329,12 298,0 244,13 224,37 200,32 174,81 150,67 128,93 81,82 73,67 70,45 46,32 0,35">
          <text:p/>
        </draw:polyline>
        <draw:polyline draw:style-name="gr6" draw:text-style-name="P3" draw:layer="layout" svg:width="1.823cm" svg:height="1.467cm" svg:x="13.774cm" svg:y="0.634cm" svg:viewBox="0 0 1824 1468" draw:points="1752,1468 1765,1451 1747,1422 1759,1389 1824,1346 1807,1308 1794,1264 1740,1261 1760,1229 1753,1160 1810,1101 1800,1079 1768,1066 1753,1075 1763,1097 1748,1098 1730,1077 1728,1046 1695,1034 1643,970 1539,1009 1491,984 1413,983 1400,1000 1395,1031 1381,1040 1344,982 1333,952 1345,905 1331,837 1296,794 1257,782 1204,794 1196,789 1216,756 1199,750 1176,743 1156,776 1096,797 1023,750 1014,735 1014,659 984,577 997,553 993,523 984,499 954,503 925,444 898,407 875,403 860,418 792,425 733,453 715,509 702,526 661,507 653,492 622,494 605,481 594,451 552,409 541,371 526,365 471,363 444,319 452,233 436,227 469,186 449,134 425,113 398,0 326,37 251,60 227,47 167,75 113,72 91,91 92,105 68,84 32,111 0,106">
          <text:p/>
        </draw:polyline>
        <draw:polyline draw:style-name="gr6" draw:text-style-name="P3" draw:layer="layout" svg:width="1cm" svg:height="0.714cm" svg:x="15.605cm" svg:y="1.848cm" svg:viewBox="0 0 1001 715" draw:points="1001,715 961,703 933,714 931,707 943,666 908,625 815,617 789,588 774,590 738,524 675,507 648,478 634,481 589,500 534,489 547,457 533,404 558,333 523,291 477,280 474,264 494,231 498,184 512,169 502,138 515,121 512,91 536,97 532,58 553,41 537,20 505,15 496,0 475,26 446,35 434,75 398,93 384,118 379,134 388,156 379,226 296,249 238,293 170,300 100,291 67,271 0,284">
          <text:p/>
        </draw:polyline>
        <draw:polyline draw:style-name="gr6" draw:text-style-name="P3" draw:layer="layout" svg:width="0.079cm" svg:height="0.033cm" svg:x="15.525cm" svg:y="2.102cm" svg:viewBox="0 0 80 34" draw:points="80,30 48,34 47,18 31,13 30,5 7,6 0,0">
          <text:p/>
        </draw:polyline>
        <draw:polyline draw:style-name="gr6" draw:text-style-name="P3" draw:layer="layout" svg:width="0.826cm" svg:height="0.114cm" svg:x="14.698cm" svg:y="1.998cm" svg:viewBox="0 0 827 115" draw:points="827,104 781,115 764,101 727,106 694,85 697,46 688,24 607,63 597,33 564,21 543,30 454,0 417,11 412,43 396,36 374,46 358,24 318,12 268,56 165,34 138,60 92,64 82,43 51,45 0,73">
          <text:p/>
        </draw:polyline>
        <draw:polyline draw:style-name="gr6" draw:text-style-name="P3" draw:layer="layout" svg:width="0.191cm" svg:height="0.73cm" svg:x="15.431cm" svg:y="2.132cm" svg:viewBox="0 0 192 731" draw:points="18,731 14,694 35,675 18,646 13,600 42,582 41,568 24,546 44,513 0,455 7,447 29,430 75,433 86,379 136,343 141,320 163,301 182,269 181,254 157,241 163,217 162,203 166,171 192,114 188,77 163,56 174,0">
          <text:p/>
        </draw:polyline>
        <draw:polyline draw:style-name="gr6" draw:text-style-name="P3" draw:layer="layout" svg:width="0.478cm" svg:height="0.737cm" svg:x="14.97cm" svg:y="2.863cm" svg:viewBox="0 0 479 738" draw:points="1,738 0,722 14,712 32,666 70,655 82,622 97,614 95,590 118,588 129,541 165,522 147,492 108,496 86,491 92,467 127,440 99,382 118,350 171,336 195,350 224,324 222,308 191,304 181,275 173,275 148,261 162,230 139,148 136,125 248,75 276,66 317,77 320,37 304,24 311,9 333,6 358,20 379,1 405,37 436,42 462,63 469,63 479,0">
          <text:p/>
        </draw:polyline>
        <draw:polyline draw:style-name="gr6" draw:text-style-name="P3" draw:layer="layout" svg:width="0.789cm" svg:height="0.22cm" svg:x="15.449cm" svg:y="2.863cm" svg:viewBox="0 0 790 221" draw:points="790,212 763,175 733,186 705,219 665,199 612,206 565,194 543,212 513,221 478,172 484,148 467,142 354,167 306,149 288,112 264,114 232,102 180,37 141,25 124,12 0,0">
          <text:p/>
        </draw:polyline>
        <draw:polyline draw:style-name="gr6" draw:text-style-name="P3" draw:layer="layout" svg:width="0.366cm" svg:height="0.511cm" svg:x="16.239cm" svg:y="2.563cm" svg:viewBox="0 0 367 512" draw:points="367,0 355,33 325,35 297,76 268,95 261,95 227,67 174,73 155,43 125,46 128,76 114,93 109,125 89,157 109,201 127,223 120,238 130,269 109,285 128,315 113,331 90,334 63,382 68,412 84,434 79,458 49,468 0,512">
          <text:p/>
        </draw:polyline>
        <draw:polygon draw:style-name="gr2" draw:text-style-name="P2" draw:layer="layout" svg:width="0.017cm" svg:height="0.028cm" svg:x="16.651cm" svg:y="2.713cm" svg:viewBox="0 0 18 29" draw:points="0,0 17,13 18,29 1,16">
          <text:p/>
        </draw:polygon>
        <draw:polyline draw:style-name="gr6" draw:text-style-name="P3" draw:layer="layout" svg:width="0.349cm" svg:height="1.318cm" svg:x="16.675cm" svg:y="2.719cm" svg:viewBox="0 0 350 1319" draw:points="0,0 7,6 5,53 16,91 42,112 116,97 145,79 185,98 232,185 236,224 269,245 264,275 236,302 240,347 235,378 243,384 267,391 264,437 269,498 277,504 316,509 326,531 321,555 338,569 347,590 334,615 316,663 349,691 350,707 313,725 278,758 305,795 292,827 304,872 292,911 294,927 253,992 281,1035 289,1043 280,1106 292,1151 329,1147 323,1163 293,1173 258,1200 262,1238 308,1257 304,1280 308,1319">
          <text:p/>
        </draw:polyline>
        <draw:polyline draw:style-name="gr6" draw:text-style-name="P3" draw:layer="layout" svg:width="0.068cm" svg:height="0.155cm" svg:x="16.606cm" svg:y="2.563cm" svg:viewBox="0 0 69 156" draw:points="69,156 51,126 65,110 48,89 52,64 0,0">
          <text:p/>
        </draw:polyline>
        <draw:polygon draw:style-name="gr2" draw:text-style-name="P2" draw:layer="layout" svg:width="0.031cm" svg:height="0.036cm" svg:x="16.671cm" svg:y="2.833cm" svg:viewBox="0 0 32 37" draw:points="15,7 31,6 32,22 26,37 17,30 16,15 8,15 0,9 14,0">
          <text:p/>
        </draw:polygon>
        <draw:polyline draw:style-name="gr6" draw:text-style-name="P3" draw:layer="layout" svg:width="0.367cm" svg:height="0.093cm" svg:x="16.675cm" svg:y="2.625cm" svg:viewBox="0 0 368 94" draw:points="368,82 328,63 319,48 317,33 302,27 300,19 293,13 277,14 260,0 246,1 247,24 232,33 232,18 201,29 162,17 133,42 129,74 80,48 0,94">
          <text:p/>
        </draw:polyline>
        <draw:polyline draw:style-name="gr6" draw:text-style-name="P3" draw:layer="layout" svg:width="1.09cm" svg:height="1.222cm" svg:x="17.043cm" svg:y="2.707cm" svg:viewBox="0 0 1091 1223" draw:points="1091,1223 1049,1173 1023,1153 1021,1130 975,1126 949,1106 928,1115 889,1119 863,1098 825,1093 792,1066 729,1057 711,1020 680,1015 621,960 543,951 509,923 448,929 429,892 405,879 404,863 386,842 403,772 394,757 306,727 246,732 219,695 163,678 151,632 134,612 78,586 56,519 108,499 105,468 124,428 98,392 124,351 123,328 100,253 59,217 56,187 38,159 27,114 38,73 34,28 0,0">
          <text:p/>
        </draw:polyline>
        <draw:polyline draw:style-name="gr6" draw:text-style-name="P3" draw:layer="layout" svg:width="0.117cm" svg:height="0.733cm" svg:x="16.199cm" svg:y="3.075cm" svg:viewBox="0 0 118 734" draw:points="40,0 55,6 72,28 38,77 87,180 92,234 79,266 111,278 114,315 101,332 118,354 99,394 46,408 26,440 22,486 33,524 5,549 0,573 100,657 111,694 92,734">
          <text:p/>
        </draw:polyline>
        <draw:polyline draw:style-name="gr6" draw:text-style-name="P3" draw:layer="layout" svg:width="0.43cm" svg:height="0.337cm" svg:x="16.291cm" svg:y="3.809cm" svg:viewBox="0 0 431 338" draw:points="431,338 382,304 371,266 331,254 290,219 258,214 203,196 160,155 129,141 111,113 79,108 60,64 31,89 16,91 3,37 16,13 0,0">
          <text:p/>
        </draw:polyline>
        <draw:polyline draw:style-name="gr6" draw:text-style-name="P3" draw:layer="layout" svg:width="0.273cm" svg:height="0.207cm" svg:x="16.017cm" svg:y="3.803cm" svg:viewBox="0 0 274 208" draw:points="274,6 250,0 228,10 204,5 160,24 121,12 91,30 85,46 139,49 157,79 152,95 85,130 87,154 103,161 98,184 108,206 45,196 0,208">
          <text:p/>
        </draw:polyline>
        <draw:polyline draw:style-name="gr6" draw:text-style-name="P3" draw:layer="layout" svg:width="0.441cm" svg:height="0.64cm" svg:x="16.671cm" svg:y="4.147cm" svg:viewBox="0 0 442 641" draw:points="442,641 406,581 369,608 361,602 351,579 356,540 337,504 297,484 263,449 216,437 220,414 236,397 233,383 253,350 257,310 264,303 286,285 258,242 220,229 216,192 198,170 182,164 160,181 90,88 67,82 31,109 15,102 13,79 19,56 0,35 51,0">
          <text:p/>
        </draw:polyline>
        <draw:polyline draw:style-name="gr6" draw:text-style-name="P3" draw:layer="layout" svg:width="0.26cm" svg:height="0.12cm" svg:x="16.722cm" svg:y="4.038cm" svg:viewBox="0 0 261 121" draw:points="261,0 225,41 155,32 158,55 128,74 45,88 33,121 0,109">
          <text:p/>
        </draw:polyline>
        <draw:polyline draw:style-name="gr6" draw:text-style-name="P3" draw:layer="layout" svg:width="1.184cm" svg:height="0.26cm" svg:x="16.983cm" svg:y="3.958cm" svg:viewBox="0 0 1185 261" draw:points="0,80 22,84 74,64 106,77 112,138 94,186 108,185 130,167 133,190 157,203 168,241 193,261 268,247 282,230 314,243 336,225 348,185 410,187 460,152 493,171 538,168 563,181 667,140 706,145 717,105 753,78 789,136 922,163 958,129 996,125 1066,57 1185,0">
          <text:p/>
        </draw:polyline>
        <draw:polyline draw:style-name="gr6" draw:text-style-name="P3" draw:layer="layout" svg:width="0.979cm" svg:height="0.263cm" svg:x="15.037cm" svg:y="3.778cm" svg:viewBox="0 0 980 264" draw:points="980,233 931,207 894,218 858,245 841,223 818,226 738,194 670,131 676,107 665,85 679,54 668,17 651,2 613,6 597,0 598,6 583,17 536,13 500,39 453,20 434,68 381,81 342,146 310,150 298,181 268,185 266,246 236,264 158,240 73,240 61,196 21,176 0,131">
          <text:p/>
        </draw:polyline>
        <draw:polyline draw:style-name="gr6" draw:text-style-name="P3" draw:layer="layout" svg:width="0.207cm" svg:height="0.68cm" svg:x="15.988cm" svg:y="4.011cm" svg:viewBox="0 0 208 681" draw:points="78,681 81,642 46,598 104,555 159,566 181,557 192,517 190,486 195,455 208,438 190,409 200,346 164,281 175,248 119,223 100,186 62,183 33,123 0,103 32,23 29,0">
          <text:p/>
        </draw:polyline>
        <draw:polyline draw:style-name="gr6" draw:text-style-name="P3" draw:layer="layout" svg:width="0.366cm" svg:height="0.14cm" svg:x="15.699cm" svg:y="4.677cm" svg:viewBox="0 0 367 141" draw:points="367,15 335,17 280,0 250,3 214,37 232,66 226,81 143,97 103,85 51,106 19,101 5,111 0,141">
          <text:p/>
        </draw:polyline>
        <draw:polyline draw:style-name="gr6" draw:text-style-name="P3" draw:layer="layout" svg:width="0.609cm" svg:height="0.567cm" svg:x="16.066cm" svg:y="4.692cm" svg:viewBox="0 0 610 568" draw:points="610,536 589,546 557,533 507,568 488,547 493,517 436,476 425,446 374,481 319,455 315,425 291,411 239,432 230,410 241,378 232,348 198,321 255,269 252,245 228,232 225,202 201,189 173,131 149,132 136,156 112,144 112,136 138,94 122,74 75,70 73,55 87,37 70,17 24,13 0,0">
          <text:p/>
        </draw:polyline>
        <draw:polyline draw:style-name="gr6" draw:text-style-name="P3" draw:layer="layout" svg:width="0.786cm" svg:height="0.609cm" svg:x="14.912cm" svg:y="4.214cm" svg:viewBox="0 0 787 610" draw:points="787,604 741,601 714,549 698,559 701,590 668,569 626,604 585,585 565,610 533,598 441,606 443,552 442,529 426,523 412,539 388,534 386,511 401,509 407,494 373,457 334,362 293,343 297,295 273,291 268,314 231,326 194,267 171,269 157,278 149,271 175,223 173,200 177,168 81,39 49,27 11,37 0,0">
          <text:p/>
        </draw:polyline>
        <draw:polyline draw:style-name="gr6" draw:text-style-name="P3" draw:layer="layout" svg:width="0.228cm" svg:height="0.784cm" svg:x="15.51cm" svg:y="4.818cm" svg:viewBox="0 0 229 785" draw:points="189,0 192,31 171,48 159,79 168,110 216,114 229,174 225,220 197,254 166,249 153,273 173,325 136,336 146,359 126,399 121,431 107,439 96,486 40,553 48,622 27,654 11,656 0,695 10,717 11,733 35,739 32,785">
          <text:p/>
        </draw:polyline>
        <draw:polyline draw:style-name="gr6" draw:text-style-name="P3" draw:layer="layout" svg:width="0.841cm" svg:height="0.25cm" svg:x="17.113cm" svg:y="4.651cm" svg:viewBox="0 0 842 251" draw:points="842,251 817,230 807,199 684,134 667,105 643,85 612,94 586,135 533,164 516,143 516,127 489,91 449,72 388,85 357,80 313,107 290,109 280,94 241,75 247,52 236,22 219,0 144,23 103,88 80,91 60,115 45,116 64,76 54,61 40,63 33,72 28,102 0,137">
          <text:p/>
        </draw:polyline>
        <draw:polyline draw:style-name="gr6" draw:text-style-name="P3" draw:layer="layout" svg:width="0.44cm" svg:height="0.439cm" svg:x="16.675cm" svg:y="4.788cm" svg:viewBox="0 0 441 440" draw:points="438,0 441,22 403,41 386,96 332,94 312,141 282,144 267,153 264,201 288,214 291,228 272,284 276,323 200,337 181,308 166,302 131,343 92,331 69,341 31,344 0,417 1,440">
          <text:p/>
        </draw:polyline>
        <draw:polyline draw:style-name="gr6" draw:text-style-name="P3" draw:layer="layout" svg:width="0.136cm" svg:height="0.431cm" svg:x="16.676cm" svg:y="5.184cm" svg:viewBox="0 0 137 432" draw:points="137,432 128,425 96,413 117,388 119,326 80,321 66,323 54,277 58,246 34,234 19,235 3,229 23,211 16,205 28,179 60,184 87,144 102,135 107,112 93,43 51,0 16,50 0,44">
          <text:p/>
        </draw:polyline>
        <draw:polyline draw:style-name="gr6" draw:text-style-name="P3" draw:layer="layout" svg:width="0.523cm" svg:height="1.257cm" svg:x="18.584cm" svg:y="3.198cm" svg:viewBox="0 0 524 1258" draw:points="23,1258 68,1169 98,1074 101,1027 115,1003 150,969 134,885 157,807 161,760 188,727 179,628 212,556 247,521 308,447 312,392 350,388 361,348 399,338 418,305 486,122 524,103 407,84 374,70 356,49 294,32 260,4 239,13 215,16 193,34 136,0 100,27 53,16 31,25 0,21">
          <text:p/>
        </draw:polyline>
        <draw:polyline draw:style-name="gr6" draw:text-style-name="P3" draw:layer="layout" svg:width="0.588cm" svg:height="0.722cm" svg:x="17.995cm" svg:y="3.216cm" svg:viewBox="0 0 589 723" draw:points="589,3 538,123 511,164 432,133 319,159 277,123 223,114 190,93 151,90 129,31 128,7 111,0 97,10 64,152 33,162 14,195 0,204 11,241 115,286 94,310 97,341 121,354 116,378 160,359 179,310 201,300 299,361 318,405 286,477 288,492 273,501 293,538 315,543 304,576 294,630 258,680 237,690 218,723 139,714">
          <text:p/>
        </draw:polyline>
        <draw:polyline draw:style-name="gr6" draw:text-style-name="P3" draw:layer="layout" svg:width="0.102cm" svg:height="0.26cm" svg:x="18.15cm" svg:y="3.958cm" svg:viewBox="0 0 103 261" draw:points="18,0 5,24 16,54 0,140 11,178 6,209 40,237 86,232 103,261">
          <text:p/>
        </draw:polyline>
        <draw:polyline draw:style-name="gr6" draw:text-style-name="P3" draw:layer="layout" svg:width="0.039cm" svg:height="0.027cm" svg:x="18.128cm" svg:y="3.93cm" svg:viewBox="0 0 40 28" draw:points="6,0 0,16 1,24 40,28">
          <text:p/>
        </draw:polyline>
        <draw:polyline draw:style-name="gr6" draw:text-style-name="P3" draw:layer="layout" svg:width="0.275cm" svg:height="0.664cm" svg:x="17.977cm" svg:y="4.219cm" svg:viewBox="0 0 276 665" draw:points="276,0 224,89 213,137 192,170 184,178 168,233 184,255 187,278 139,336 128,390 78,434 62,497 58,552 46,576 65,621 36,646 0,665">
          <text:p/>
        </draw:polyline>
        <draw:polyline draw:style-name="gr6" draw:text-style-name="P3" draw:layer="layout" svg:width="0.982cm" svg:height="0.432cm" svg:x="16.979cm" svg:y="5.229cm" svg:viewBox="0 0 983 433" draw:points="983,2 948,29 853,0 846,23 834,47 772,46 775,83 769,99 707,90 685,108 667,79 629,74 568,96 533,121 522,168 471,212 449,207 427,224 414,256 376,251 364,292 348,286 327,310 253,340 205,329 183,346 170,363 140,374 39,430 0,433">
          <text:p/>
        </draw:polyline>
        <draw:polyline draw:style-name="gr6" draw:text-style-name="P3" draw:layer="layout" svg:width="0.279cm" svg:height="0.405cm" svg:x="17.977cm" svg:y="4.884cm" svg:viewBox="0 0 280 406" draw:points="0,0 2,23 21,53 83,69 156,101 173,123 168,154 184,176 181,214 167,223 154,256 156,279 173,292 203,281 227,294 255,346 280,374 276,406">
          <text:p/>
        </draw:polyline>
        <draw:line draw:style-name="gr6" draw:text-style-name="P3" draw:layer="layout" svg:x1="17.977cm" svg:y1="4.884cm" svg:x2="17.955cm" svg:y2="4.902cm">
          <text:p/>
        </draw:line>
        <draw:polyline draw:style-name="gr6" draw:text-style-name="P3" draw:layer="layout" svg:width="0.058cm" svg:height="0.328cm" svg:x="17.903cm" svg:y="4.902cm" svg:viewBox="0 0 59 329" draw:points="52,0 18,49 0,96 22,164 24,194 42,223 30,263 58,307 59,329">
          <text:p/>
        </draw:polyline>
        <draw:polyline draw:style-name="gr6" draw:text-style-name="P3" draw:layer="layout" svg:width="0.124cm" svg:height="0.165cm" svg:x="17.962cm" svg:y="5.231cm" svg:viewBox="0 0 125 166" draw:points="123,166 112,129 96,116 93,84 108,75 125,89 121,59 97,45 79,9 10,15 0,0">
          <text:p/>
        </draw:polyline>
        <draw:polyline draw:style-name="gr6" draw:text-style-name="P3" draw:layer="layout" svg:width="0.167cm" svg:height="0.106cm" svg:x="18.085cm" svg:y="5.29cm" svg:viewBox="0 0 168 107" draw:points="0,107 51,72 39,19 68,9 124,27 168,0">
          <text:p/>
        </draw:polyline>
        <draw:polyline draw:style-name="gr6" draw:text-style-name="P3" draw:layer="layout" svg:width="0.353cm" svg:height="0.236cm" svg:x="18.253cm" svg:y="4.219cm" svg:viewBox="0 0 354 237" draw:points="0,0 63,10 90,53 106,52 116,83 147,87 244,132 253,154 256,184 288,205 307,227 354,237">
          <text:p/>
        </draw:polyline>
        <draw:polyline draw:style-name="gr6" draw:text-style-name="P3" draw:layer="layout" svg:width="0.401cm" svg:height="0.938cm" svg:x="18.253cm" svg:y="4.456cm" svg:viewBox="0 0 402 939" draw:points="0,834 48,852 46,906 46,913 93,917 109,939 183,909 192,909 201,915 231,919 267,893 295,861 271,847 269,831 309,850 337,818 349,785 334,772 375,737 375,722 397,720 402,696 401,682 383,644 332,603 328,557 348,524 354,501 334,449 358,369 353,323 373,291 369,245 402,188 391,159 348,108 354,7 354,0">
          <text:p/>
        </draw:polyline>
        <draw:polyline draw:style-name="gr6" draw:text-style-name="P3" draw:layer="layout" svg:width="0.803cm" svg:height="1.184cm" svg:x="17.393cm" svg:y="5.397cm" svg:viewBox="0 0 804 1185" draw:points="25,1185 0,1165 7,1149 147,1006 205,969 291,892 296,869 277,840 296,784 299,737 271,686 320,628 336,627 447,585 466,545 517,517 500,495 513,471 535,454 540,430 591,402 640,351 632,345 717,252 711,191 755,172 768,140 789,130 804,113 794,91 768,78 649,104 654,73 667,57 673,40 696,31 692,0">
          <text:p/>
        </draw:polyline>
        <draw:polyline draw:style-name="gr6" draw:text-style-name="P3" draw:layer="layout" svg:width="0.483cm" svg:height="0.922cm" svg:x="16.979cm" svg:y="5.662cm" svg:viewBox="0 0 484 923" draw:points="0,0 29,67 104,128 115,159 96,214 75,231 87,276 72,285 50,288 61,326 69,331 91,322 111,290 122,327 209,350 219,372 257,377 267,391 261,414 286,436 275,467 299,488 301,510 316,517 319,540 342,537 357,529 430,576 482,633 484,648 463,680 370,750 398,803 363,836 357,860 424,923 439,920">
          <text:p/>
        </draw:polyline>
        <draw:polyline draw:style-name="gr6" draw:text-style-name="P3" draw:layer="layout" svg:width="0.076cm" svg:height="0.191cm" svg:x="17.352cm" svg:y="6.582cm" svg:viewBox="0 0 77 192" draw:points="0,192 20,159 16,122 77,31 66,0">
          <text:p/>
        </draw:polyline>
        <draw:polyline draw:style-name="gr6" draw:text-style-name="P3" draw:layer="layout" svg:width="1.014cm" svg:height="0.884cm" svg:x="17.271cm" svg:y="6.699cm" svg:viewBox="0 0 1015 885" draw:points="803,885 807,855 805,832 819,815 841,805 858,819 871,795 901,800 925,790 976,754 993,706 1015,689 1003,643 986,630 993,606 958,580 906,507 870,534 853,527 852,512 865,488 855,466 868,426 790,426 773,404 771,381 784,357 781,318 821,252 827,230 824,214 749,152 740,129 760,97 776,27 643,0 498,6 418,59 336,82 264,143 251,167 251,175 245,184 231,208 255,222 251,252 276,281 315,284 310,315 245,353 216,379 204,410 168,436 97,428 76,445 38,442 0,452">
          <text:p/>
        </draw:polyline>
        <draw:polyline draw:style-name="gr6" draw:text-style-name="P3" draw:layer="layout" svg:width="0.178cm" svg:height="0.376cm" svg:x="17.271cm" svg:y="6.774cm" svg:viewBox="0 0 179 377" draw:points="0,377 24,313 8,291 13,269 65,240 117,227 133,234 147,218 127,173 146,126 179,76 178,60 113,13 81,0">
          <text:p/>
        </draw:polyline>
        <draw:polyline draw:style-name="gr6" draw:text-style-name="P3" draw:layer="layout" svg:width="0.13cm" svg:height="0.263cm" svg:x="17.14cm" svg:y="7.151cm" svg:viewBox="0 0 131 264" draw:points="25,264 27,218 3,197 0,158 1,90 13,50 19,41 44,62 68,68 79,21 100,3 131,0">
          <text:p/>
        </draw:polyline>
        <draw:polyline draw:style-name="gr6" draw:text-style-name="P3" draw:layer="layout" svg:width="0.686cm" svg:height="0.23cm" svg:x="16.665cm" svg:y="6.761cm" svg:viewBox="0 0 687 231" draw:points="687,13 557,187 521,214 390,226 370,174 322,147 305,133 283,151 263,184 213,219 167,231 143,210 146,164 123,158 106,136 93,160 65,117 54,79 4,46 9,14 0,0">
          <text:p/>
        </draw:polyline>
        <draw:polyline draw:style-name="gr6" draw:text-style-name="P3" draw:layer="layout" svg:width="0.908cm" svg:height="0.317cm" svg:x="17.165cm" svg:y="7.415cm" svg:viewBox="0 0 909 318" draw:points="909,169 863,190 831,247 815,241 802,187 776,151 715,157 681,122 662,77 684,68 689,52 673,30 632,18 597,52 553,157 510,200 513,223 492,247 474,302 391,318 372,289 351,306 347,260 313,225 283,236 266,222 261,253 223,241 208,250 168,238 143,217 148,187 132,180 130,166 84,169 75,147 51,134 32,12 0,0">
          <text:p/>
        </draw:polyline>
        <draw:polyline draw:style-name="gr6" draw:text-style-name="P3" draw:layer="layout" svg:width="0.499cm" svg:height="0.888cm" svg:x="17.956cm" svg:y="7.584cm" svg:viewBox="0 0 500 889" draw:points="0,889 36,870 50,854 112,848 132,823 212,854 242,843 246,805 291,792 317,744 384,723 409,736 459,685 462,646 441,587 483,536 500,474 436,441 417,412 424,396 378,392 375,369 327,351 316,314 311,260 293,238 311,176 278,162 241,166 214,131 167,119 131,69 118,0">
          <text:p/>
        </draw:polyline>
        <draw:polyline draw:style-name="gr6" draw:text-style-name="P3" draw:layer="layout" svg:width="0.165cm" svg:height="0.064cm" svg:x="16.813cm" svg:y="5.616cm" svg:viewBox="0 0 166 65" draw:points="166,46 150,40 113,65 59,63 0,0">
          <text:p/>
        </draw:polyline>
        <draw:polyline draw:style-name="gr6" draw:text-style-name="P3" draw:layer="layout" svg:width="0.22cm" svg:height="0.435cm" svg:x="16.592cm" svg:y="5.616cm" svg:viewBox="0 0 221 436" draw:points="0,436 49,393 17,373 30,349 65,306 110,295 135,239 155,213 175,166 166,143 193,117 201,33 215,24 221,0">
          <text:p/>
        </draw:polyline>
        <draw:polyline draw:style-name="gr6" draw:text-style-name="P3" draw:layer="layout" svg:width="0.192cm" svg:height="0.708cm" svg:x="16.592cm" svg:y="6.052cm" svg:viewBox="0 0 193 709" draw:points="73,709 87,684 125,681 169,661 166,631 117,605 114,559 118,535 147,517 152,486 180,453 160,408 144,386 139,340 114,320 125,273 84,247 82,223 133,196 179,191 193,174 184,159 144,148 125,120 72,116 43,58 13,60 0,0">
          <text:p/>
        </draw:polyline>
        <draw:polyline draw:style-name="gr6" draw:text-style-name="P3" draw:layer="layout" svg:width="0.95cm" svg:height="0.328cm" svg:x="15.641cm" svg:y="5.84cm" svg:viewBox="0 0 951 329" draw:points="0,0 24,20 51,57 122,74 126,112 133,118 155,102 178,99 186,105 181,129 199,151 253,161 279,190 316,179 311,210 327,215 354,260 427,291 421,315 438,329 461,327 474,302 520,306 535,289 615,259 630,242 707,250 759,223 808,248 869,235 919,207 951,212">
          <text:p/>
        </draw:polyline>
        <draw:polyline draw:style-name="gr6" draw:text-style-name="P3" draw:layer="layout" svg:width="0.108cm" svg:height="0.245cm" svg:x="15.542cm" svg:y="5.594cm" svg:viewBox="0 0 109 246" draw:points="0,9 22,0 18,46 13,70 27,130 73,125 108,176 109,192 99,246">
          <text:p/>
        </draw:polyline>
        <draw:polyline draw:style-name="gr6" draw:text-style-name="P3" draw:layer="layout" svg:width="1.013cm" svg:height="0.348cm" svg:x="14.528cm" svg:y="5.286cm" svg:viewBox="0 0 1014 349" draw:points="1014,317 967,313 938,347 916,349 898,319 893,266 884,251 810,275 800,251 812,220 795,199 754,256 745,249 713,230 675,233 623,177 575,157 544,153 533,107 482,74 472,36 455,107 378,99 328,142 278,107 234,120 207,83 168,80 134,52 131,15 114,0 40,31 0,18">
          <text:p/>
        </draw:polyline>
        <draw:line draw:style-name="gr6" draw:text-style-name="P3" draw:layer="layout" svg:x1="15.634cm" svg:y1="5.849cm" svg:x2="15.641cm" svg:y2="5.84cm">
          <text:p/>
        </draw:line>
        <draw:line draw:style-name="gr6" draw:text-style-name="P3" draw:layer="layout" svg:x1="15.618cm" svg:y1="5.849cm" svg:x2="15.634cm" svg:y2="5.849cm">
          <text:p/>
        </draw:line>
        <draw:polyline draw:style-name="gr6" draw:text-style-name="P3" draw:layer="layout" svg:width="0.058cm" svg:height="0.042cm" svg:x="15.56cm" svg:y="5.849cm" svg:viewBox="0 0 59 43" draw:points="0,37 7,28 24,43 47,41 59,16 58,0">
          <text:p/>
        </draw:polyline>
        <draw:polyline draw:style-name="gr6" draw:text-style-name="P3" draw:layer="layout" svg:width="0.049cm" svg:height="0.034cm" svg:x="15.552cm" svg:y="5.851cm" svg:viewBox="0 0 50 35" draw:points="50,0 6,5 0,28 8,35">
          <text:p/>
        </draw:polyline>
        <draw:polyline draw:style-name="gr6" draw:text-style-name="P3" draw:layer="layout" svg:width="0.437cm" svg:height="0.557cm" svg:x="15.122cm" svg:y="5.886cm" svg:viewBox="0 0 438 558" draw:points="0,502 32,515 99,493 139,513 151,558 181,555 202,530 270,508 312,465 364,445 387,451 392,413 381,382 423,340 397,304 373,290 371,260 381,221 363,191 341,202 333,186 381,137 392,90 366,53 377,13 392,5 438,0">
          <text:p/>
        </draw:polyline>
        <draw:line draw:style-name="gr6" draw:text-style-name="P3" draw:layer="layout" svg:x1="15.618cm" svg:y1="5.849cm" svg:x2="15.602cm" svg:y2="5.851cm">
          <text:p/>
        </draw:line>
        <draw:line draw:style-name="gr6" draw:text-style-name="P3" draw:layer="layout" svg:x1="15.634cm" svg:y1="5.849cm" svg:x2="15.602cm" svg:y2="5.851cm">
          <text:p/>
        </draw:line>
        <draw:polyline draw:style-name="gr6" draw:text-style-name="P3" draw:layer="layout" svg:width="0.365cm" svg:height="0.169cm" svg:x="15.825cm" svg:y="6.96cm" svg:viewBox="0 0 366 170" draw:points="366,168 336,170 312,159 309,143 316,119 306,104 320,96 272,62 270,46 292,37 273,0 227,4 209,52 178,48 159,18 139,44 108,53 67,20 21,16 4,79 0,118">
          <text:p/>
        </draw:polyline>
        <draw:polyline draw:style-name="gr6" draw:text-style-name="P3" draw:layer="layout" svg:width="0.48cm" svg:height="1.005cm" svg:x="15.707cm" svg:y="7.078cm" svg:viewBox="0 0 481 1006" draw:points="118,0 142,13 150,20 128,37 163,65 163,72 144,105 111,93 67,120 48,153 49,175 44,199 0,226 27,262 50,268 52,291 45,299 6,294 0,303 33,331 52,360 84,380 72,419 91,457 131,476 130,545 118,578 96,595 113,616 136,614 146,628 112,685 115,716 159,774 183,787 211,838 258,849 296,838 327,850 350,847 378,892 385,891 383,861 405,858 414,873 379,915 391,960 424,972 453,954 481,1006">
          <text:p/>
        </draw:polyline>
        <draw:polyline draw:style-name="gr6" draw:text-style-name="P3" draw:layer="layout" svg:width="0.453cm" svg:height="0.153cm" svg:x="15.371cm" svg:y="7.011cm" svg:viewBox="0 0 454 154" draw:points="454,67 434,92 434,115 404,117 353,154 331,148 336,124 336,116 305,119 288,105 272,106 259,130 229,126 195,98 128,135 91,139 71,94 24,91 0,78 11,32 8,0">
          <text:p/>
        </draw:polyline>
        <draw:polyline draw:style-name="gr6" draw:text-style-name="P3" draw:layer="layout" svg:width="0.346cm" svg:height="0.487cm" svg:x="16.149cm" svg:y="7.128cm" svg:viewBox="0 0 347 488" draw:points="42,0 61,29 14,110 24,141 5,173 20,264 0,297 3,312 41,316 74,336 76,367 105,349 129,362 148,391 163,397 166,420 183,442 188,488 347,472">
          <text:p/>
        </draw:polyline>
        <draw:polyline draw:style-name="gr6" draw:text-style-name="P3" draw:layer="layout" svg:width="0.35cm" svg:height="0.622cm" svg:x="15.115cm" svg:y="6.388cm" svg:viewBox="0 0 351 623" draw:points="264,623 262,600 293,590 313,565 343,554 335,463 351,399 349,376 300,335 238,341 196,292 157,295 116,267 107,253 112,230 101,192 85,178 90,162 19,46 0,9 7,0">
          <text:p/>
        </draw:polyline>
        <draw:polyline draw:style-name="gr6" draw:text-style-name="P3" draw:layer="layout" svg:width="0.187cm" svg:height="0.455cm" svg:x="15.191cm" svg:y="7.011cm" svg:viewBox="0 0 188 456" draw:points="0,456 11,401 50,406 63,390 87,394 123,368 101,294 112,246 93,209 88,163 103,146 85,117 90,87 70,49 93,47 98,24 153,19 166,2 188,0">
          <text:p/>
        </draw:polyline>
        <draw:polyline draw:style-name="gr6" draw:text-style-name="P3" draw:layer="layout" svg:width="0.276cm" svg:height="0.759cm" svg:x="15.191cm" svg:y="7.467cm" svg:viewBox="0 0 277 760" draw:points="202,760 196,698 217,674 253,654 277,583 259,554 248,509 245,493 227,464 153,401 129,396 83,316 79,271 62,249 38,236 35,206 3,192 23,160 28,137 33,98 23,84 59,57 33,21 0,0">
          <text:p/>
        </draw:polyline>
        <draw:polyline draw:style-name="gr6" draw:text-style-name="P3" draw:layer="layout" svg:width="0.473cm" svg:height="0.453cm" svg:x="16.191cm" svg:y="6.674cm" svg:viewBox="0 0 474 454" draw:points="474,87 436,83 403,71 386,49 367,13 343,0 336,8 312,9 292,27 276,21 246,39 214,26 189,6 166,0 144,17 127,4 90,100 87,154 62,210 59,256 0,454">
          <text:p/>
        </draw:polyline>
        <draw:polyline draw:style-name="gr6" draw:text-style-name="P3" draw:layer="layout" svg:width="0.493cm" svg:height="0.345cm" svg:x="16.496cm" svg:y="7.501cm" svg:viewBox="0 0 494 346" draw:points="494,346 456,280 425,269 420,223 395,209 302,103 300,87 305,64 238,0 223,2 196,42 158,123 121,150 91,152 47,110 17,105 10,114 0,99">
          <text:p/>
        </draw:polyline>
        <draw:polyline draw:style-name="gr6" draw:text-style-name="P3" draw:layer="layout" svg:width="0.352cm" svg:height="0.483cm" svg:x="16.188cm" svg:y="7.6cm" svg:viewBox="0 0 353 484" draw:points="308,0 283,48 309,93 350,119 353,143 288,187 247,260 134,279 84,314 53,317 90,390 29,466 0,484">
          <text:p/>
        </draw:polyline>
        <draw:polyline draw:style-name="gr6" draw:text-style-name="P3" draw:layer="layout" svg:width="0.174cm" svg:height="0.431cm" svg:x="16.99cm" svg:y="7.415cm" svg:viewBox="0 0 175 432" draw:points="175,0 172,47 144,157 131,282 111,306 72,310 76,340 54,366 58,396 28,407 0,432">
          <text:p/>
        </draw:polyline>
        <draw:polygon draw:style-name="gr2" draw:text-style-name="P2" draw:layer="layout" svg:width="0.015cm" svg:height="0.022cm" svg:x="16.926cm" svg:y="7.737cm" svg:viewBox="0 0 16 23" draw:points="14,0 16,14 9,23 0,1">
          <text:p/>
        </draw:polygon>
        <draw:polyline draw:style-name="gr6" draw:text-style-name="P3" draw:layer="layout" svg:width="0.624cm" svg:height="0.62cm" svg:x="16.99cm" svg:y="7.847cm" svg:viewBox="0 0 625 621" draw:points="619,621 625,605 617,597 587,600 545,580 523,590 516,591 526,537 491,486 495,455 492,416 520,383 534,374 546,335 530,320 536,305 526,283 482,225 397,217 372,204 362,174 329,154 285,174 288,204 270,252 285,266 279,282 167,224 121,227 111,213 109,182 72,124 55,103 44,73 1,23 0,0">
          <text:p/>
        </draw:polyline>
        <draw:polyline draw:style-name="gr6" draw:text-style-name="P3" draw:layer="layout" svg:width="0.197cm" svg:height="1.281cm" svg:x="16.13cm" svg:y="8.286cm" svg:viewBox="0 0 198 1282" draw:points="107,0 117,22 107,85 123,167 133,190 113,230 140,266 142,297 168,317 155,349 151,388 198,477 172,525 175,563 163,596 148,611 144,635 120,645 115,669 87,694 110,854 71,934 49,952 28,985 39,1014 28,1061 41,1107 35,1130 7,1155 0,1282">
          <text:p/>
        </draw:polyline>
        <draw:polyline draw:style-name="gr6" draw:text-style-name="P3" draw:layer="layout" svg:width="0.962cm" svg:height="0.83cm" svg:x="16.237cm" svg:y="8.223cm" svg:viewBox="0 0 963 831" draw:points="963,820 925,831 876,797 823,802 796,766 765,754 730,710 722,711 725,742 645,710 659,679 641,665 654,548 648,488 659,448 629,374 649,333 633,327 598,369 563,396 513,369 491,379 475,364 428,369 388,334 364,336 351,361 342,355 341,339 374,274 369,229 350,177 371,159 352,122 328,116 306,126 315,56 255,78 236,33 205,28 195,6 179,0 78,63 45,51 0,63">
          <text:p/>
        </draw:polyline>
        <draw:polygon draw:style-name="gr2" draw:text-style-name="P2" draw:layer="layout" svg:width="0.021cm" svg:height="0.029cm" svg:x="16.549cm" svg:y="8.556cm" svg:viewBox="0 0 22 30" draw:points="22,6 16,30 0,24 5,0">
          <text:p/>
        </draw:polygon>
        <draw:polygon draw:style-name="gr2" draw:text-style-name="P2" draw:layer="layout" svg:width="0.009cm" svg:height="0.022cm" svg:x="16.789cm" svg:y="8.587cm" svg:viewBox="0 0 10 23" draw:points="7,0 10,23 0,9 0,2">
          <text:p/>
        </draw:polygon>
        <draw:polyline draw:style-name="gr6" draw:text-style-name="P3" draw:layer="layout" svg:width="0.017cm" svg:height="0.114cm" svg:x="16.177cm" svg:y="8.083cm" svg:viewBox="0 0 18 115" draw:points="11,0 13,30 0,54 18,83 13,115">
          <text:p/>
        </draw:polyline>
        <draw:polyline draw:style-name="gr6" draw:text-style-name="P3" draw:layer="layout" svg:width="0.55cm" svg:height="0.194cm" svg:x="15.393cm" svg:y="8.179cm" svg:viewBox="0 0 551 195" draw:points="551,195 502,146 458,165 433,152 425,146 437,113 412,93 432,60 398,25 353,37 344,22 318,2 257,0 233,2 236,25 176,38 156,71 130,49 116,59 110,74 73,24 36,27 10,68 0,47">
          <text:p/>
        </draw:polyline>
        <draw:polyline draw:style-name="gr6" draw:text-style-name="P3" draw:layer="layout" svg:width="0.577cm" svg:height="0.66cm" svg:x="15.369cm" svg:y="8.374cm" svg:viewBox="0 0 578 661" draw:points="0,661 57,626 88,554 113,559 119,551 149,540 168,492 274,482 296,465 341,368 417,354 405,316 410,285 456,274 477,256 450,220 462,180 492,169 474,148 482,132 512,137 530,166 544,158 540,112 578,23 575,0">
          <text:p/>
        </draw:polyline>
        <draw:polyline draw:style-name="gr6" draw:text-style-name="P3" draw:layer="layout" svg:width="0.245cm" svg:height="0.181cm" svg:x="15.944cm" svg:y="8.198cm" svg:viewBox="0 0 246 182" draw:points="246,0 143,47 123,79 124,95 103,112 113,142 100,160 46,171 24,166 18,182 0,176">
          <text:p/>
        </draw:polyline>
        <draw:polyline draw:style-name="gr6" draw:text-style-name="P3" draw:layer="layout" svg:width="0.046cm" svg:height="0.087cm" svg:x="16.19cm" svg:y="8.198cm" svg:viewBox="0 0 47 88" draw:points="47,88 14,52 18,20 0,0">
          <text:p/>
        </draw:polyline>
        <draw:polyline draw:style-name="gr6" draw:text-style-name="P3" draw:layer="layout" svg:width="0.745cm" svg:height="0.112cm" svg:x="14.647cm" svg:y="8.137cm" svg:viewBox="0 0 746 113" draw:points="746,89 706,83 691,70 681,56 656,43 642,53 638,91 631,99 569,81 534,53 521,79 486,113 461,83 440,32 394,28 368,0 333,27 295,38 263,33 237,5 209,31 184,10 170,34 126,46 105,70 62,99 0,96">
          <text:p/>
        </draw:polyline>
        <draw:polyline draw:style-name="gr6" draw:text-style-name="P3" draw:layer="layout" svg:width="0.475cm" svg:height="0.301cm" svg:x="14.893cm" svg:y="8.733cm" svg:viewBox="0 0 476 302" draw:points="0,0 8,0 17,22 50,35 55,96 95,192 112,214 149,195 201,182 218,188 228,125 258,123 274,129 292,158 287,190 364,182 383,220 415,247 425,269 456,258 451,290 476,302">
          <text:p/>
        </draw:polyline>
        <draw:polyline draw:style-name="gr6" draw:text-style-name="P3" draw:layer="layout" svg:width="0.622cm" svg:height="0.251cm" svg:x="15.502cm" svg:y="9.409cm" svg:viewBox="0 0 623 252" draw:points="623,241 613,220 599,228 542,195 525,174 484,147 438,151 436,213 421,222 382,210 385,165 383,149 323,154 309,179 287,189 276,228 255,252 189,205 180,191 149,186 130,165 56,179 47,173 53,156 58,125 47,88 69,70 43,49 41,19 0,0">
          <text:p/>
        </draw:polyline>
        <draw:polyline draw:style-name="gr6" draw:text-style-name="P3" draw:layer="layout" svg:width="0.811cm" svg:height="0.26cm" svg:x="16.13cm" svg:y="9.568cm" svg:viewBox="0 0 812 261" draw:points="0,0 28,10 95,4 120,17 145,38 148,77 161,121 169,128 218,85 264,82 382,23 408,52 432,50 489,14 492,36 470,62 489,84 484,114 484,123 532,141 555,139 568,114 624,139 678,143 702,155 707,210 755,220 774,257 812,261">
          <text:p/>
        </draw:polyline>
        <draw:polyline draw:style-name="gr6" draw:text-style-name="P3" draw:layer="layout" svg:width="0.004cm" svg:height="0.083cm" svg:x="16.125cm" svg:y="9.566cm" svg:viewBox="0 0 5 84" draw:points="5,2 0,0 0,84">
          <text:p/>
        </draw:polyline>
        <draw:polyline draw:style-name="gr6" draw:text-style-name="P3" draw:layer="layout" svg:width="0.132cm" svg:height="0.373cm" svg:x="15.369cm" svg:y="9.035cm" svg:viewBox="0 0 133 374" draw:points="133,374 124,351 119,306 91,240 58,219 37,167 34,128 15,85 19,61 2,39 15,7 0,0">
          <text:p/>
        </draw:polyline>
        <draw:polyline draw:style-name="gr6" draw:text-style-name="P3" draw:layer="layout" svg:width="0.587cm" svg:height="0.454cm" svg:x="14.914cm" svg:y="9.409cm" svg:viewBox="0 0 588 455" draw:points="588,0 548,65 497,93 542,165 532,220 542,243 560,272 547,296 542,328 554,372 531,374 483,433 413,431 300,381 277,374 256,392 245,447 168,455 75,440 0,385">
          <text:p/>
        </draw:polyline>
        <draw:polyline draw:style-name="gr6" draw:text-style-name="P3" draw:layer="layout" svg:width="0.81cm" svg:height="0.535cm" svg:x="14.899cm" svg:y="10.063cm" svg:viewBox="0 0 811 536" draw:points="0,71 71,80 79,87 76,133 127,98 149,95 170,148 217,159 231,150 214,135 221,120 255,70 271,69 271,85 286,68 301,67 320,26 356,0 410,2 420,24 453,45 447,68 428,100 436,115 460,128 535,106 546,135 594,162 583,202 591,209 637,205 730,296 762,301 811,420 771,493 725,496 727,519 721,536">
          <text:p/>
        </draw:polyline>
        <draw:polyline draw:style-name="gr6" draw:text-style-name="P3" draw:layer="layout" svg:width="0.201cm" svg:height="0.452cm" svg:x="16.125cm" svg:y="9.65cm" svg:viewBox="0 0 202 453" draw:points="104,453 168,401 173,369 196,367 202,344 133,266 115,236 76,240 66,210 72,109 60,72 30,67 28,44 0,0">
          <text:p/>
        </draw:polyline>
        <draw:polyline draw:style-name="gr6" draw:text-style-name="P3" draw:layer="layout" svg:width="0.48cm" svg:height="0.621cm" svg:x="15.748cm" svg:y="10.103cm" svg:viewBox="0 0 481 622" draw:points="0,622 17,566 84,530 82,507 106,520 171,483 185,459 222,448 227,416 204,418 187,404 206,357 236,339 240,307 292,295 348,312 380,310 367,265 397,185 402,154 393,123 406,99 388,77 440,49 481,0">
          <text:p/>
        </draw:polyline>
        <draw:polyline draw:style-name="gr6" draw:text-style-name="P3" draw:layer="layout" svg:width="0.365cm" svg:height="0.677cm" svg:x="16.859cm" svg:y="9.043cm" svg:viewBox="0 0 366 678" draw:points="251,678 257,669 249,586 209,566 207,544 190,522 195,499 126,498 94,484 63,488 13,445 19,423 0,387 15,377 46,382 61,373 34,336 37,282 163,317 178,308 191,284 211,267 161,217 200,129 195,83 272,84 301,66 331,62 366,21 357,7 341,0">
          <text:p/>
        </draw:polyline>
        <draw:polygon draw:style-name="gr2" draw:text-style-name="P2" draw:layer="layout" svg:width="0.189cm" svg:height="0.182cm" svg:x="16.337cm" svg:y="9.43cm" svg:viewBox="0 0 190 183" draw:points="133,27 134,50 149,49 166,62 190,61 190,68 176,85 146,87 140,112 134,128 135,135 119,144 114,152 116,183 107,176 84,170 52,158 22,169 20,153 11,138 25,122 0,108 21,84 37,74 33,44 39,28 77,9 77,17 92,0 100,8 107,6">
          <text:p/>
        </draw:polygon>
        <draw:polyline draw:style-name="gr6" draw:text-style-name="P3" draw:layer="layout" svg:width="0.975cm" svg:height="0.329cm" svg:x="16.229cm" svg:y="10.103cm" svg:viewBox="0 0 976 330" draw:points="976,232 941,275 903,278 838,323 762,330 675,299 553,234 483,225 422,230 301,172 281,120 214,65 108,14 0,0">
          <text:p/>
        </draw:polyline>
        <draw:polyline draw:style-name="gr6" draw:text-style-name="P3" draw:layer="layout" svg:width="1.177cm" svg:height="0.668cm" svg:x="17.11cm" svg:y="9.058cm" svg:viewBox="0 0 1178 669" draw:points="1178,0 1146,3 1083,62 1025,98 991,147 939,168 927,215 899,241 888,288 742,294 709,266 687,269 626,204 613,221 622,236 603,284 570,264 519,291 547,351 535,382 513,392 462,328 445,321 435,291 371,275 360,315 344,315 310,356 258,385 226,450 212,467 206,489 231,503 220,543 231,581 198,560 180,531 163,518 148,519 142,542 145,565 169,585 189,630 221,642 222,658 183,654 112,638 74,641 15,669 0,663">
          <text:p/>
        </draw:polyline>
        <draw:polyline draw:style-name="gr6" draw:text-style-name="P3" draw:layer="layout" svg:width="0.173cm" svg:height="0.107cm" svg:x="16.942cm" svg:y="9.721cm" svg:viewBox="0 0 174 108" draw:points="0,108 72,56 62,32 84,8 98,7 131,27 135,57 174,62 171,38 139,27 146,10 168,0">
          <text:p/>
        </draw:polyline>
        <draw:polyline draw:style-name="gr6" draw:text-style-name="P3" draw:layer="layout" svg:width="0.269cm" svg:height="0.498cm" svg:x="16.942cm" svg:y="9.829cm" svg:viewBox="0 0 270 499" draw:points="0,0 6,61 45,65 50,118 31,166 20,214 68,233 109,267 92,323 65,356 67,386 159,378 270,499">
          <text:p/>
        </draw:polyline>
        <draw:polyline draw:style-name="gr6" draw:text-style-name="P3" draw:layer="layout" svg:width="0.449cm" svg:height="0.585cm" svg:x="17.956cm" svg:y="8.472cm" svg:viewBox="0 0 450 586" draw:points="332,586 345,562 365,543 450,543 439,506 416,501 405,478 395,434 376,412 387,364 370,343 306,318 284,336 238,332 132,266 140,188 115,159 120,128 94,114 48,112 36,58 0,0">
          <text:p/>
        </draw:polyline>
        <draw:polyline draw:style-name="gr6" draw:text-style-name="P3" draw:layer="layout" svg:width="0.511cm" svg:height="0.575cm" svg:x="17.2cm" svg:y="8.467cm" svg:viewBox="0 0 512 576" draw:points="409,0 388,32 393,78 379,87 369,149 410,176 455,164 470,170 484,230 508,244 512,358 489,361 455,333 412,361 304,355 239,415 200,396 185,412 142,440 167,467 139,494 80,515 24,504 0,576">
          <text:p/>
        </draw:polyline>
        <draw:polyline draw:style-name="gr6" draw:text-style-name="P3" draw:layer="layout" svg:width="0.346cm" svg:height="0.095cm" svg:x="17.609cm" svg:y="8.461cm" svg:viewBox="0 0 347 96" draw:points="347,11 330,6 300,0 272,33 232,22 212,47 215,85 185,96 107,80 103,41 77,14 33,25 0,6">
          <text:p/>
        </draw:polyline>
        <draw:polyline draw:style-name="gr6" draw:text-style-name="P3" draw:layer="layout" svg:width="0.285cm" svg:height="0.764cm" svg:x="18.048cm" svg:y="9.454cm" svg:viewBox="0 0 286 765" draw:points="0,765 67,728 65,713 33,700 61,667 51,637 113,647 134,630 155,597 177,587 232,613 286,600 260,571 202,530 175,487 100,425 94,371 51,314 30,262 59,152 94,117 118,115 121,68 134,44 207,0">
          <text:p/>
        </draw:polyline>
        <draw:polyline draw:style-name="gr6" draw:text-style-name="P3" draw:layer="layout" svg:width="0.835cm" svg:height="0.197cm" svg:x="17.212cm" svg:y="10.198cm" svg:viewBox="0 0 836 198" draw:points="0,130 28,96 67,108 86,144 138,124 143,93 157,91 167,106 184,128 217,148 227,170 260,198 268,190 273,165 310,147 336,106 368,111 390,94 437,27 467,25 485,46 550,87 598,98 626,71 631,32 651,15 698,19 727,0 761,36 796,2 819,0 836,21">
          <text:p/>
        </draw:polyline>
        <draw:polyline draw:style-name="gr6" draw:text-style-name="P3" draw:layer="layout" svg:width="0.094cm" svg:height="0.395cm" svg:x="18.212cm" svg:y="9.058cm" svg:viewBox="0 0 95 396" draw:points="43,396 48,372 43,318 87,291 27,234 0,175 19,142 41,133 62,109 74,76 95,44 76,0">
          <text:p/>
        </draw:polyline>
        <draw:polyline draw:style-name="gr6" draw:text-style-name="P3" draw:layer="layout" svg:width="0.808cm" svg:height="1.158cm" svg:x="18.255cm" svg:y="9.454cm" svg:viewBox="0 0 809 1159" draw:points="101,1159 121,1135 110,1105 138,1071 175,1060 199,1073 249,1030 290,1058 283,973 288,942 308,918 354,913 395,863 441,858 456,850 465,864 484,825 552,810 544,803 565,779 572,777 594,760 609,766 623,742 652,724 620,635 618,611 676,568 685,512 758,460 772,435 761,399 796,372 809,348 799,318 763,259 757,198 734,200 706,234 600,251 527,288 474,294 448,266 378,264 352,228 321,223 271,189 248,192 191,158 153,170 129,157 101,98 76,77 24,13 0,0">
          <text:p/>
        </draw:polyline>
        <draw:polyline draw:style-name="gr6" draw:text-style-name="P3" draw:layer="layout" svg:width="0.927cm" svg:height="1.267cm" svg:x="13.774cm" svg:y="0.74cm" svg:viewBox="0 0 928 1268" draw:points="849,1268 854,1237 868,1213 864,1174 886,1158 875,1128 904,1102 895,1079 899,1056 928,1038 893,995 792,981 790,965 822,963 841,930 823,894 789,859 770,821 834,770 833,746 794,750 789,697 748,670 686,675 678,661 675,637 638,641 613,637 605,622 618,598 607,552 664,501 621,458 583,469 583,477 593,500 558,534 540,504 517,498 472,518 432,498 347,498 281,444 257,438 254,408 227,364 262,330 269,314 182,299 125,265 43,42 24,13 0,0">
          <text:p/>
        </draw:polyline>
        <draw:polyline draw:style-name="gr6" draw:text-style-name="P3" draw:layer="layout" svg:width="0.442cm" svg:height="0.865cm" svg:x="13.331cm" svg:y="0.74cm" svg:viewBox="0 0 443 866" draw:points="443,0 195,69 131,114 89,156 37,184 49,306 38,353 16,379 11,410 27,570 46,622 25,632 0,788 19,816 60,836 70,866">
          <text:p/>
        </draw:polyline>
        <draw:polyline draw:style-name="gr6" draw:text-style-name="P3" draw:layer="layout" svg:width="1.221cm" svg:height="0.459cm" svg:x="13.401cm" svg:y="1.589cm" svg:viewBox="0 0 1222 460" draw:points="0,17 25,38 99,0 129,5 220,65 264,46 266,62 245,87 253,102 302,120 359,153 367,160 361,176 372,213 411,209 428,231 450,214 487,203 503,209 532,192 556,205 579,203 584,178 603,216 647,181 685,184 695,207 720,228 684,254 661,255 633,282 622,344 657,372 683,323 735,303 753,332 774,308 790,314 783,329 792,336 888,374 896,380 910,372 894,357 906,325 914,325 962,351 956,375 931,423 932,438 955,437 1028,391 1040,437 1026,453 1034,460 1108,423 1130,428 1168,417 1215,428 1222,419">
          <text:p/>
        </draw:polyline>
        <draw:polyline draw:style-name="gr6" draw:text-style-name="P3" draw:layer="layout" svg:width="0.255cm" svg:height="0.389cm" svg:x="13.173cm" svg:y="1.584cm" svg:viewBox="0 0 256 390" draw:points="228,22 211,0 158,5 136,108 154,137 185,142 206,194 253,212 256,243 241,252 208,232 178,235 152,199 123,208 95,243 57,338 0,390">
          <text:p/>
        </draw:polyline>
        <draw:polyline draw:style-name="gr6" draw:text-style-name="P3" draw:layer="layout" svg:width="1.145cm" svg:height="0.253cm" svg:x="13.505cm" svg:y="2.39cm" svg:viewBox="0 0 1146 254" draw:points="1146,86 1125,96 1099,74 1064,109 1031,88 995,115 970,86 946,81 941,113 906,139 876,149 865,196 779,189 762,244 738,254 730,240 719,209 682,221 665,200 616,173 595,190 559,148 505,137 463,103 393,86 323,85 293,96 247,99 214,72 167,61 145,70 128,57 92,75 60,78 42,50 41,27 0,0">
          <text:p/>
        </draw:polyline>
        <draw:polyline draw:style-name="gr6" draw:text-style-name="P3" draw:layer="layout" svg:width="0.331cm" svg:height="0.418cm" svg:x="13.173cm" svg:y="1.971cm" svg:viewBox="0 0 332 419" draw:points="0,3 25,16 39,0 62,4 66,43 107,78 177,164 242,204 277,246 294,345 332,419">
          <text:p/>
        </draw:polyline>
        <draw:polyline draw:style-name="gr6" draw:text-style-name="P3" draw:layer="layout" svg:width="0.078cm" svg:height="0.459cm" svg:x="13.427cm" svg:y="2.39cm" svg:viewBox="0 0 79 460" draw:points="78,0 48,2 42,26 20,35 15,67 0,83 10,98 39,80 48,87 15,151 24,181 5,214 22,227 27,282 44,295 16,336 40,349 62,324 79,346 67,377 24,420 12,460">
          <text:p/>
        </draw:polyline>
        <draw:polygon draw:style-name="gr2" draw:text-style-name="P2" draw:layer="layout" svg:width="0.015cm" svg:height="0.022cm" svg:x="13.418cm" svg:y="2.62cm" svg:viewBox="0 0 16 23" draw:points="16,7 16,14 9,23 0,8 8,0">
          <text:p/>
        </draw:polygon>
        <draw:polyline draw:style-name="gr6" draw:text-style-name="P3" draw:layer="layout" svg:width="0.089cm" svg:height="0.239cm" svg:x="13.421cm" svg:y="2.85cm" svg:viewBox="0 0 90 240" draw:points="18,0 35,13 28,22 54,58 65,95 64,157 80,163 90,186 76,210 61,212 51,190 13,192 0,217 3,240">
          <text:p/>
        </draw:polyline>
        <draw:polyline draw:style-name="gr6" draw:text-style-name="P3" draw:layer="layout" svg:width="0.926cm" svg:height="0.263cm" svg:x="12.512cm" svg:y="2.782cm" svg:viewBox="0 0 927 264" draw:points="927,68 914,85 874,80 834,60 800,25 778,35 722,9 637,3 586,38 542,142 487,139 442,151 415,185 355,206 352,245 314,264 265,230 271,206 252,177 223,195 181,160 203,136 241,139 237,93 214,96 197,74 165,69 132,41 18,52 0,23 5,0">
          <text:p/>
        </draw:polyline>
        <draw:polygon draw:style-name="gr2" draw:text-style-name="P2" draw:layer="layout" svg:width="0.087cm" svg:height="0.079cm" svg:x="14.544cm" svg:y="1.849cm" svg:viewBox="0 0 88 80" draw:points="67,38 69,60 39,63 26,80 18,80 1,74 7,58 0,51 6,35 21,26 37,33 57,8 57,0 80,5 88,19 74,30">
          <text:p/>
        </draw:polygon>
        <draw:polyline draw:style-name="gr6" draw:text-style-name="P3" draw:layer="layout" svg:width="0.119cm" svg:height="0.404cm" svg:x="14.597cm" svg:y="2.071cm" svg:viewBox="0 0 120 405" draw:points="101,0 95,15 120,36 57,111 47,166 25,183 17,177 21,215 0,240 25,253 27,275 6,308 38,321 34,353 53,405">
          <text:p/>
        </draw:polyline>
        <draw:polyline draw:style-name="gr6" draw:text-style-name="P3" draw:layer="layout" svg:width="0.075cm" svg:height="0.062cm" svg:x="14.622cm" svg:y="2.008cm" svg:viewBox="0 0 76 63" draw:points="76,63 27,36 0,0">
          <text:p/>
        </draw:polyline>
        <draw:polyline draw:style-name="gr6" draw:text-style-name="P3" draw:layer="layout" svg:width="0.144cm" svg:height="0.772cm" svg:x="14.529cm" svg:y="2.476cm" svg:viewBox="0 0 145 773" draw:points="121,0 126,45 112,62 109,109 126,138 130,176 128,230 107,255 125,284 119,307 145,344 109,363 100,424 73,473 52,491 21,486 0,512 10,540 43,561 52,653 108,678 134,722 78,773">
          <text:p/>
        </draw:polyline>
        <draw:polyline draw:style-name="gr6" draw:text-style-name="P3" draw:layer="layout" svg:width="1.15cm" svg:height="0.79cm" svg:x="12.022cm" svg:y="1.974cm" svg:viewBox="0 0 1151 791" draw:points="1151,0 1115,18 993,122 883,179 838,191 783,187 628,241 557,239 459,263 234,400 129,433 109,458 94,467 77,531 0,699 50,749 52,765 99,776 107,781 262,791 375,750">
          <text:p/>
        </draw:polyline>
        <draw:polyline draw:style-name="gr6" draw:text-style-name="P3" draw:layer="layout" svg:width="1.229cm" svg:height="0.205cm" svg:x="10.988cm" svg:y="2.778cm" svg:viewBox="0 0 1230 206" draw:points="1230,8 1160,15 1093,37 1043,72 965,141 883,171 776,181 763,206 745,176 622,110 264,59 151,0 36,11 9,45 0,81">
          <text:p/>
        </draw:polyline>
        <draw:polyline draw:style-name="gr6" draw:text-style-name="P3" draw:layer="layout" svg:width="0.178cm" svg:height="0.061cm" svg:x="12.218cm" svg:y="2.724cm" svg:viewBox="0 0 179 62" draw:points="179,0 90,46 68,48 0,62">
          <text:p/>
        </draw:polyline>
        <draw:polyline draw:style-name="gr6" draw:text-style-name="P3" draw:layer="layout" svg:width="0.104cm" svg:height="0.639cm" svg:x="12.218cm" svg:y="2.786cm" svg:viewBox="0 0 105 640" draw:points="74,640 87,615 105,553 64,526 54,503 59,480 81,470 79,431 98,392 72,371 65,295 31,267 14,245 59,226 64,202 47,181 9,192 5,146 11,122 0,84 0,0">
          <text:p/>
        </draw:polyline>
        <draw:polyline draw:style-name="gr6" draw:text-style-name="P3" draw:layer="layout" svg:width="0.119cm" svg:height="0.062cm" svg:x="12.397cm" svg:y="2.724cm" svg:viewBox="0 0 120 63" draw:points="0,0 15,6 22,5 66,63 120,58">
          <text:p/>
        </draw:polyline>
        <draw:polyline draw:style-name="gr6" draw:text-style-name="P3" draw:layer="layout" svg:width="0.119cm" svg:height="0.076cm" svg:x="12.397cm" svg:y="2.724cm" svg:viewBox="0 0 120 77" draw:points="120,58 90,75 76,77 15,13 0,0">
          <text:p/>
        </draw:polyline>
        <draw:polyline draw:style-name="gr6" draw:text-style-name="P3" draw:layer="layout" svg:width="0.05cm" svg:height="0.177cm" svg:x="13.206cm" svg:y="3.29cm" svg:viewBox="0 0 51 178" draw:points="51,0 30,25 7,19 0,28 3,67 20,87 8,127 49,131 34,147 36,178">
          <text:p/>
        </draw:polyline>
        <draw:polyline draw:style-name="gr6" draw:text-style-name="P3" draw:layer="layout" svg:width="0.606cm" svg:height="0.342cm" svg:x="12.635cm" svg:y="3.468cm" svg:viewBox="0 0 607 343" draw:points="607,0 577,4 563,20 574,58 568,81 482,142 476,158 489,204 452,231 421,226 391,236 373,223 352,232 305,221 295,199 272,194 260,240 214,237 194,262 140,267 97,294 64,281 57,290 37,323 0,343">
          <text:p/>
        </draw:polyline>
        <draw:polyline draw:style-name="gr6" draw:text-style-name="P3" draw:layer="layout" svg:width="0.352cm" svg:height="0.67cm" svg:x="13.242cm" svg:y="3.468cm" svg:viewBox="0 0 353 671" draw:points="0,0 10,15 34,28 37,50 54,72 40,96 64,110 67,133 75,140 68,148 70,170 67,210 69,240 94,245 102,260 68,310 61,318 86,338 89,370 114,391 133,434 181,438 176,485 216,489 233,517 231,572 252,631 276,637 293,658 317,671 340,670 353,645">
          <text:p/>
        </draw:polyline>
        <draw:polyline draw:style-name="gr6" draw:text-style-name="P3" draw:layer="layout" svg:width="0.361cm" svg:height="0.386cm" svg:x="12.273cm" svg:y="3.426cm" svg:viewBox="0 0 362 387" draw:points="362,385 325,387 314,350 295,328 323,295 314,266 311,250 187,162 194,144 174,101 173,86 157,87 137,105 34,83 0,48 19,0">
          <text:p/>
        </draw:polyline>
        <draw:polyline draw:style-name="gr6" draw:text-style-name="P3" draw:layer="layout" svg:width="0.19cm" svg:height="0.625cm" svg:x="12.573cm" svg:y="3.811cm" svg:viewBox="0 0 191 626" draw:points="28,626 57,608 20,534 32,502 16,488 0,489 5,458 26,434 109,418 137,392 165,358 171,336 191,310 174,296 165,266 178,250 169,235 189,195 156,182 154,160 97,119 86,81 62,76 68,52 62,0">
          <text:p/>
        </draw:polyline>
        <draw:polyline draw:style-name="gr6" draw:text-style-name="P3" draw:layer="layout" svg:width="1.104cm" svg:height="0.229cm" svg:x="11.187cm" svg:y="3.406cm" svg:viewBox="0 0 1105 230" draw:points="0,230 23,228 67,194 126,164 132,156 130,126 137,117 176,130 193,143 246,138 366,96 390,102 415,130 429,121 432,144 440,158 446,143 467,117 562,139 611,166 640,148 686,143 743,92 787,73 813,31 858,12 883,40 906,30 920,22 952,27 966,3 980,0 997,15 1044,25 1072,0 1105,20">
          <text:p/>
        </draw:polyline>
        <draw:polyline draw:style-name="gr6" draw:text-style-name="P3" draw:layer="layout" svg:width="0.703cm" svg:height="0.254cm" svg:x="11.157cm" svg:y="3.912cm" svg:viewBox="0 0 704 255" draw:points="704,255 703,162 648,160 624,146 610,78 623,54 572,5 542,0 529,24 538,47 518,71 478,60 443,102 410,73 354,64 332,73 308,67 266,103 228,114 178,141 174,104 164,89 151,106 112,108 105,117 115,132 77,144 66,114 36,116 33,93 0,58">
          <text:p/>
        </draw:polyline>
        <draw:polyline draw:style-name="gr6" draw:text-style-name="P3" draw:layer="layout" svg:width="0.38cm" svg:height="0.806cm" svg:x="11.48cm" svg:y="4.167cm" svg:viewBox="0 0 381 807" draw:points="55,807 51,754 11,741 0,713 35,678 66,675 63,645 38,624 36,602 58,584 119,578 147,553 125,485 109,472 112,432 173,412 203,409 209,393 199,370 220,346 195,317 199,285 285,224 284,201 272,156 297,100 288,78 285,54 307,45 312,13 381,0">
          <text:p/>
        </draw:polyline>
        <draw:polyline draw:style-name="gr6" draw:text-style-name="P3" draw:layer="layout" svg:width="0.739cm" svg:height="0.414cm" svg:x="11.861cm" svg:y="4.04cm" svg:viewBox="0 0 740 415" draw:points="740,397 711,406 704,415 696,409 634,322 610,308 595,318 596,340 518,317 492,297 475,275 480,252 473,244 433,241 409,227 393,221 376,200 376,122 374,99 381,83 379,76 360,39 312,5 281,0 213,22 205,23 200,39 184,32 178,56 148,59 127,92 105,102 93,133 62,129 43,107 0,127">
          <text:p/>
        </draw:polyline>
        <draw:polyline draw:style-name="gr6" draw:text-style-name="P3" draw:layer="layout" svg:width="0.536cm" svg:height="0.25cm" svg:x="11.535cm" svg:y="4.974cm" svg:viewBox="0 0 537 251" draw:points="537,227 498,215 498,224 491,232 463,251 430,230 374,220 341,192 323,170 316,170 245,148 232,172 201,174 160,155 141,110 140,96 168,77 159,54 122,81 74,54 21,61 0,0">
          <text:p/>
        </draw:polyline>
        <draw:polyline draw:style-name="gr6" draw:text-style-name="P3" draw:layer="layout" svg:width="0.763cm" svg:height="0.124cm" svg:x="10.771cm" svg:y="4.869cm" svg:viewBox="0 0 764 125" draw:points="764,105 739,84 732,93 703,104 644,63 627,111 579,99 550,125 441,112 369,72 361,74 347,90 315,77 297,57 256,28 243,46 253,68 223,71 120,42 66,39 0,0">
          <text:p/>
        </draw:polyline>
        <draw:polyline draw:style-name="gr6" draw:text-style-name="P3" draw:layer="layout" svg:width="0.179cm" svg:height="0.577cm" svg:x="11.895cm" svg:y="5.201cm" svg:viewBox="0 0 180 578" draw:points="177,0 180,30 158,49 146,89 164,109 158,133 146,165 125,198 122,236 109,269 112,299 92,325 79,349 57,366 31,414 0,578">
          <text:p/>
        </draw:polyline>
        <draw:polyline draw:style-name="gr6" draw:text-style-name="P3" draw:layer="layout" svg:width="0.344cm" svg:height="0.15cm" svg:x="12.072cm" svg:y="5.1cm" svg:viewBox="0 0 345 151" draw:points="345,0 338,17 323,25 211,59 192,92 168,86 151,65 135,58 129,75 122,82 130,98 151,141 127,151 22,92 0,101">
          <text:p/>
        </draw:polyline>
        <draw:polyline draw:style-name="gr6" draw:text-style-name="P3" draw:layer="layout" svg:width="0.593cm" svg:height="0.238cm" svg:x="12.636cm" svg:y="4.533cm" svg:viewBox="0 0 594 239" draw:points="594,207 529,166 521,175 518,214 502,216 479,210 457,236 442,229 413,239 403,225 372,220 356,206 318,217 280,143 247,124 235,71 133,49 147,33 184,14 174,0 144,2 93,38 85,24 0,31">
          <text:p/>
        </draw:polyline>
        <draw:polyline draw:style-name="gr6" draw:text-style-name="P3" draw:layer="layout" svg:width="0.637cm" svg:height="0.49cm" svg:x="13.23cm" svg:y="4.736cm" svg:viewBox="0 0 638 491" draw:points="638,491 634,453 600,418 571,428 492,412 431,418 387,437 378,430 369,416 307,415 299,400 284,408 280,440 236,467 225,445 194,432 162,335 97,303 84,327 62,337 68,321 27,286 39,262 38,247 20,226 11,210 10,196 60,145 49,107 6,65 40,15 46,0 0,4">
          <text:p/>
        </draw:polyline>
        <draw:polyline draw:style-name="gr6" draw:text-style-name="P3" draw:layer="layout" svg:width="0.432cm" svg:height="0.393cm" svg:x="13.23cm" svg:y="4.346cm" svg:viewBox="0 0 433 394" draw:points="433,0 399,48 403,95 413,117 397,110 389,119 399,133 400,149 354,152 350,176 358,184 359,198 311,265 281,268 258,263 213,282 158,271 104,276 92,309 71,325 31,315 25,330 3,331 0,394">
          <text:p/>
        </draw:polyline>
        <draw:polyline draw:style-name="gr6" draw:text-style-name="P3" draw:layer="layout" svg:width="0.099cm" svg:height="0.126cm" svg:x="12.601cm" svg:y="4.437cm" svg:viewBox="0 0 100 127" draw:points="35,127 47,87 93,83 100,68 74,47 35,42 10,14 0,0">
          <text:p/>
        </draw:polyline>
        <draw:polyline draw:style-name="gr6" draw:text-style-name="P3" draw:layer="layout" svg:width="0.237cm" svg:height="0.537cm" svg:x="12.399cm" svg:y="4.564cm" svg:viewBox="0 0 238 538" draw:points="237,0 230,8 238,15 232,31 202,42 197,65 200,88 231,100 213,156 234,208 212,226 201,273 175,253 162,268 162,346 98,414 93,436 34,458 0,507 3,538 18,536">
          <text:p/>
        </draw:polyline>
        <draw:polyline draw:style-name="gr6" draw:text-style-name="P3" draw:layer="layout" svg:width="0.626cm" svg:height="0.705cm" svg:x="12.417cm" svg:y="5.083cm" svg:viewBox="0 0 627 706" draw:points="627,705 626,706 588,633 545,574 476,582 425,539 423,516 436,484 433,454 445,430 417,378 441,376 454,351 437,331 421,332 402,280 399,258 382,243 409,194 401,188 373,144 358,146 338,170 328,156 333,124 277,107 249,140 219,142 209,121 214,98 206,83 218,50 217,36 164,41 116,14 86,33 54,12 32,30 29,7 21,0 0,17">
          <text:p/>
        </draw:polyline>
        <draw:polyline draw:style-name="gr6" draw:text-style-name="P3" draw:layer="layout" svg:width="0.363cm" svg:height="0.369cm" svg:x="14.607cm" svg:y="3.249cm" svg:viewBox="0 0 364 370" draw:points="364,352 335,370 332,347 276,321 262,261 226,280 205,228 176,239 157,193 113,144 82,139 102,99 74,47 80,24 0,0">
          <text:p/>
        </draw:polyline>
        <draw:polygon draw:style-name="gr2" draw:text-style-name="P2" draw:layer="layout" svg:width="0.045cm" svg:height="0.071cm" svg:x="14.51cm" svg:y="3.093cm" svg:viewBox="0 0 46 72" draw:points="6,4 0,19 9,34 11,56 19,72 34,61 33,47 40,39 23,24 38,15 39,31 46,23 45,7 36,0">
          <text:p/>
        </draw:polygon>
        <draw:polygon draw:style-name="gr2" draw:text-style-name="P2" draw:layer="layout" svg:width="0.016cm" svg:height="0.029cm" svg:x="14.561cm" svg:y="3.154cm" svg:viewBox="0 0 17 30" draw:points="6,0 15,14 17,28 9,30 0,8">
          <text:p/>
        </draw:polygon>
        <draw:polyline draw:style-name="gr6" draw:text-style-name="P3" draw:layer="layout" svg:width="0.418cm" svg:height="0.072cm" svg:x="14.188cm" svg:y="3.249cm" svg:viewBox="0 0 419 73" draw:points="419,0 407,40 368,36 347,60 331,40 301,58 277,44 240,63 190,29 168,39 171,62 133,73 116,52 95,69 94,62 76,40 44,19 0,54">
          <text:p/>
        </draw:polyline>
        <draw:polyline draw:style-name="gr6" draw:text-style-name="P3" draw:layer="layout" svg:width="0.139cm" svg:height="0.307cm" svg:x="14.897cm" svg:y="3.601cm" svg:viewBox="0 0 140 308" draw:points="140,308 92,275 46,286 52,264 35,249 63,216 57,155 0,122 13,98 35,80 26,58 70,46 74,0">
          <text:p/>
        </draw:polyline>
        <draw:polyline draw:style-name="gr6" draw:text-style-name="P3" draw:layer="layout" svg:width="0.15cm" svg:height="0.304cm" svg:x="14.886cm" svg:y="3.909cm" svg:viewBox="0 0 151 305" draw:points="26,305 31,274 15,260 20,229 0,192 44,165 24,120 63,117 85,107 73,62 109,35 108,19 151,0">
          <text:p/>
        </draw:polyline>
        <draw:polyline draw:style-name="gr6" draw:text-style-name="P3" draw:layer="layout" svg:width="0.419cm" svg:height="0.311cm" svg:x="14.492cm" svg:y="4.202cm" svg:viewBox="0 0 420 312" draw:points="1,312 0,290 6,282 35,255 58,253 76,206 99,196 97,173 80,159 76,121 102,57 147,60 169,43 206,32 238,45 277,41 298,32 353,34 376,32 388,0 420,12">
          <text:p/>
        </draw:polyline>
        <draw:polyline draw:style-name="gr6" draw:text-style-name="P3" draw:layer="layout" svg:width="0.764cm" svg:height="0.212cm" svg:x="13.424cm" svg:y="3.09cm" svg:viewBox="0 0 765 213" draw:points="765,213 740,186 737,154 722,157 717,179 693,175 686,175 691,151 650,132 635,133 634,118 579,108 564,116 528,66 502,100 448,112 461,88 453,80 400,86 390,72 343,53 325,31 260,75 237,70 162,92 154,78 122,80 82,61 45,73 10,37 30,4 0,0">
          <text:p/>
        </draw:polyline>
        <draw:polyline draw:style-name="gr6" draw:text-style-name="P3" draw:layer="layout" svg:width="0.046cm" svg:height="0.086cm" svg:x="14.141cm" svg:y="3.303cm" svg:viewBox="0 0 47 87" draw:points="47,0 34,25 44,39 23,65 0,74 17,87">
          <text:p/>
        </draw:polyline>
        <draw:polyline draw:style-name="gr6" draw:text-style-name="P3" draw:layer="layout" svg:width="0.04cm" svg:height="0.065cm" svg:x="13.928cm" svg:y="3.467cm" svg:viewBox="0 0 41 66" draw:points="29,66 28,51 41,26 38,10 0,0">
          <text:p/>
        </draw:polyline>
        <draw:polyline draw:style-name="gr6" draw:text-style-name="P3" draw:layer="layout" svg:width="0.23cm" svg:height="0.076cm" svg:x="13.928cm" svg:y="3.39cm" svg:viewBox="0 0 231 77" draw:points="231,0 145,71 106,67 74,46 38,73 6,61 0,77">
          <text:p/>
        </draw:polyline>
        <draw:polyline draw:style-name="gr6" draw:text-style-name="P3" draw:layer="layout" svg:width="0.079cm" svg:height="0.052cm" svg:x="13.848cm" svg:y="3.467cm" svg:viewBox="0 0 80 53" draw:points="80,0 72,0 66,8 57,10 51,18 42,18 37,26 28,27 22,43 7,53 0,53">
          <text:p/>
        </draw:polyline>
        <draw:polyline draw:style-name="gr6" draw:text-style-name="P3" draw:layer="layout" svg:width="0.455cm" svg:height="0.226cm" svg:x="13.396cm" svg:y="3.293cm" svg:viewBox="0 0 456 227" draw:points="452,227 456,181 439,166 428,129 396,117 386,87 302,109 277,82 230,71 204,42 169,76 158,54 164,31 130,3 108,5 101,21 79,22 64,32 42,42 0,0">
          <text:p/>
        </draw:polyline>
        <draw:polyline draw:style-name="gr6" draw:text-style-name="P3" draw:layer="layout" svg:width="0.068cm" svg:height="0.174cm" svg:x="13.803cm" svg:y="3.52cm" svg:viewBox="0 0 69 175" draw:points="69,175 27,133 10,127 0,104 10,42 24,17 45,0">
          <text:p/>
        </draw:polyline>
        <draw:polyline draw:style-name="gr6" draw:text-style-name="P3" draw:layer="layout" svg:width="0.097cm" svg:height="0.113cm" svg:x="13.87cm" svg:y="3.533cm" svg:viewBox="0 0 98 114" draw:points="87,0 13,37 0,62 42,97 98,114">
          <text:p/>
        </draw:polyline>
        <draw:polyline draw:style-name="gr6" draw:text-style-name="P3" draw:layer="layout" svg:width="0.082cm" svg:height="0.068cm" svg:x="13.957cm" svg:y="3.533cm" svg:viewBox="0 0 83 69" draw:points="83,69 81,39 62,1 0,0">
          <text:p/>
        </draw:polyline>
        <draw:polyline draw:style-name="gr6" draw:text-style-name="P3" draw:layer="layout" svg:width="0.04cm" svg:height="0.267cm" svg:x="14.158cm" svg:y="3.39cm" svg:viewBox="0 0 41 268" draw:points="0,0 17,15 19,38 12,46 41,104 30,152 8,170 11,193 27,199 21,215 33,268">
          <text:p/>
        </draw:polyline>
        <draw:polyline draw:style-name="gr6" draw:text-style-name="P3" draw:layer="layout" svg:width="0.113cm" svg:height="0.044cm" svg:x="13.968cm" svg:y="3.602cm" svg:viewBox="0 0 114 45" draw:points="72,0 72,8 112,12 114,35 99,44 52,33 0,45">
          <text:p/>
        </draw:polyline>
        <draw:polyline draw:style-name="gr6" draw:text-style-name="P3" draw:layer="layout" svg:width="0.151cm" svg:height="0.069cm" svg:x="14.04cm" svg:y="3.588cm" svg:viewBox="0 0 152 70" draw:points="152,70 68,0 31,12 0,14">
          <text:p/>
        </draw:polyline>
        <draw:line draw:style-name="gr6" draw:text-style-name="P3" draw:layer="layout" svg:x1="13.342cm" svg:y1="3.29cm" svg:x2="13.396cm" svg:y2="3.293cm">
          <text:p/>
        </draw:line>
        <draw:polyline draw:style-name="gr6" draw:text-style-name="P3" draw:layer="layout" svg:width="0.081cm" svg:height="0.199cm" svg:x="13.342cm" svg:y="3.09cm" svg:viewBox="0 0 82 200" draw:points="82,0 60,24 39,127 0,200">
          <text:p/>
        </draw:polyline>
        <draw:polyline draw:style-name="gr6" draw:text-style-name="P3" draw:layer="layout" svg:width="0.276cm" svg:height="0.417cm" svg:x="13.595cm" svg:y="3.695cm" svg:viewBox="0 0 277 418" draw:points="0,418 5,387 24,346 46,329 20,300 20,293 87,287 105,231 127,214 92,164 119,122 149,120 170,87 177,79 173,48 241,27 246,2 277,0">
          <text:p/>
        </draw:polyline>
        <draw:polyline draw:style-name="gr6" draw:text-style-name="P3" draw:layer="layout" svg:width="0.067cm" svg:height="0.232cm" svg:x="13.595cm" svg:y="4.113cm" svg:viewBox="0 0 68 233" draw:points="0,0 18,37 13,69 46,81 49,104 59,125 45,158 55,180 34,205 44,227 68,233">
          <text:p/>
        </draw:polyline>
        <draw:polyline draw:style-name="gr6" draw:text-style-name="P3" draw:layer="layout" svg:width="0.031cm" svg:height="0.154cm" svg:x="14.172cm" svg:y="3.658cm" svg:viewBox="0 0 32 155" draw:points="19,0 15,39 32,60 0,132 3,155">
          <text:p/>
        </draw:polyline>
        <draw:polyline draw:style-name="gr6" draw:text-style-name="P3" draw:layer="layout" svg:width="0.223cm" svg:height="0.08cm" svg:x="13.952cm" svg:y="3.734cm" svg:viewBox="0 0 224 81" draw:points="224,79 201,81 184,68 183,52 165,23 120,42 51,41 40,11 25,13 0,0">
          <text:p/>
        </draw:polyline>
        <draw:polyline draw:style-name="gr6" draw:text-style-name="P3" draw:layer="layout" svg:width="0.171cm" svg:height="0.491cm" svg:x="14.012cm" svg:y="3.813cm" svg:viewBox="0 0 172 492" draw:points="164,0 172,14 136,33 129,42 131,72 117,81 136,118 116,144 92,222 109,251 98,283 95,337 129,381 84,393 78,408 57,418 35,435 43,443 30,467 0,478 9,492">
          <text:p/>
        </draw:polyline>
        <draw:polyline draw:style-name="gr6" draw:text-style-name="P3" draw:layer="layout" svg:width="0.079cm" svg:height="0.061cm" svg:x="13.872cm" svg:y="3.695cm" svg:viewBox="0 0 80 62" draw:points="80,39 75,62 44,57 42,27 10,22 0,0">
          <text:p/>
        </draw:polyline>
        <draw:polyline draw:style-name="gr6" draw:text-style-name="P3" draw:layer="layout" svg:width="0.023cm" svg:height="0.086cm" svg:x="13.944cm" svg:y="3.647cm" svg:viewBox="0 0 24 87" draw:points="24,0 0,72 8,87">
          <text:p/>
        </draw:polyline>
        <draw:polyline draw:style-name="gr6" draw:text-style-name="P3" draw:layer="layout" svg:width="0.472cm" svg:height="0.26cm" svg:x="14.021cm" svg:y="4.305cm" svg:viewBox="0 0 473 261" draw:points="0,0 22,75 87,106 100,152 100,176 96,207 67,217 39,250 48,256 94,253 130,242 255,261 335,207 351,213 353,236 369,250 414,223 473,209">
          <text:p/>
        </draw:polyline>
        <draw:polyline draw:style-name="gr6" draw:text-style-name="P3" draw:layer="layout" svg:width="0.357cm" svg:height="0.07cm" svg:x="13.663cm" svg:y="4.275cm" svg:viewBox="0 0 358 71" draw:points="358,30 321,41 287,13 266,38 243,40 222,51 218,19 185,0 159,32 143,33 145,57 107,53 98,46 37,68 0,71">
          <text:p/>
        </draw:polyline>
        <draw:polyline draw:style-name="gr6" draw:text-style-name="P3" draw:layer="layout" svg:width="0.368cm" svg:height="0.545cm" svg:x="13.501cm" svg:y="5.227cm" svg:viewBox="0 0 369 546" draw:points="367,0 293,30 265,55 276,93 332,111 341,134 336,164 369,185 362,271 339,280 313,251 254,280 240,305 243,327 282,408 283,423 262,448 215,445 149,467 92,441 79,465 50,484 68,505 55,537 33,546 16,526 0,527">
          <text:p/>
        </draw:polyline>
        <draw:polyline draw:style-name="gr6" draw:text-style-name="P3" draw:layer="layout" svg:width="0.566cm" svg:height="0.183cm" svg:x="13.868cm" svg:y="5.223cm" svg:viewBox="0 0 567 184" draw:points="567,144 508,173 482,144 442,124 424,181 386,184 369,155 336,135 324,97 284,70 222,76 171,27 119,48 46,0 0,4">
          <text:p/>
        </draw:polyline>
        <draw:polyline draw:style-name="gr6" draw:text-style-name="P3" draw:layer="layout" svg:width="0.243cm" svg:height="0.789cm" svg:x="14.418cm" svg:y="4.514cm" svg:viewBox="0 0 244 790" draw:points="110,790 75,748 73,709 85,685 60,664 57,634 33,613 23,591 0,593 3,538 17,530 79,531 122,505 152,494 149,464 139,442 152,416 136,396 139,357 225,287 244,247 234,209 224,195 239,178 179,122 158,70 143,63 149,40 75,0">
          <text:p/>
        </draw:polyline>
        <draw:polyline draw:style-name="gr6" draw:text-style-name="P3" draw:layer="layout" svg:width="0.111cm" svg:height="0.062cm" svg:x="14.416cm" svg:y="5.304cm" svg:viewBox="0 0 112 63" draw:points="112,0 90,10 59,5 0,27 1,41 18,63">
          <text:p/>
        </draw:polyline>
        <draw:line draw:style-name="gr6" draw:text-style-name="P3" draw:layer="layout" svg:x1="13.396cm" svg:y1="3.293cm" svg:x2="13.257cm" svg:y2="3.29cm">
          <text:p/>
        </draw:line>
        <draw:line draw:style-name="gr6" draw:text-style-name="P3" draw:layer="layout" svg:x1="13.342cm" svg:y1="3.29cm" svg:x2="13.257cm" svg:y2="3.29cm">
          <text:p/>
        </draw:line>
        <draw:polyline draw:style-name="gr6" draw:text-style-name="P3" draw:layer="layout" svg:width="0.676cm" svg:height="1.488cm" svg:x="10.314cm" svg:y="2.292cm" svg:viewBox="0 0 677 1489" draw:points="674,567 677,554 660,532 629,528 634,504 640,488 637,458 566,357 528,276 547,227 561,219 582,194 596,184 593,139 572,78 462,58 401,72 359,114 276,122 210,82 108,53 81,17 51,27 10,0 4,8 0,63 56,96 77,140 75,202 34,260 62,304 75,371 73,433 83,463 92,469 116,483 151,526 175,531 170,563 220,688 241,672 259,686 244,702 251,778 261,801 248,818 237,865 246,971 266,939 282,938 266,1017 262,1055 272,1084 267,1108 259,1109 221,1196 241,1241 241,1318 273,1346 292,1390 309,1405 343,1440 388,1420 390,1443 399,1457 303,1489 231,1473">
          <text:p/>
        </draw:polyline>
        <draw:polyline draw:style-name="gr6" draw:text-style-name="P3" draw:layer="layout" svg:width="0.27cm" svg:height="0.776cm" svg:x="10.924cm" svg:y="2.859cm" svg:viewBox="0 0 271 777" draw:points="64,0 61,11 49,35 59,65 51,73 96,131 129,151 138,173 177,184 228,149 246,178 206,244 258,301 263,354 242,386 268,407 225,434 198,483 151,509 138,528 124,521 81,540 119,545 120,567 71,610 55,604 0,663 40,683 43,720 60,735 153,742 168,732 233,772 271,762 263,777">
          <text:p/>
        </draw:polyline>
        <draw:polyline draw:style-name="gr6" draw:text-style-name="P3" draw:layer="layout" svg:width="1.332cm" svg:height="0.512cm" svg:x="8.727cm" svg:y="3.344cm" svg:viewBox="0 0 1333 513" draw:points="1333,420 1310,414 1290,440 1258,435 1222,377 1174,373 1179,334 1161,313 1089,350 1034,348 1013,380 956,410 884,477 847,481 826,513 796,440 721,377 713,301 629,209 633,161 567,128 558,114 572,98 571,82 524,72 510,19 503,13 449,25 414,52 403,14 393,0 358,26 305,31 222,69 172,20 134,24 107,56 83,58 80,98 107,149 70,168 68,215 45,224 20,211 0,236">
          <text:p/>
        </draw:polyline>
        <draw:polygon draw:style-name="gr2" draw:text-style-name="P2" draw:layer="layout" svg:width="0.023cm" svg:height="0.032cm" svg:x="9.301cm" svg:y="3.363cm" svg:viewBox="0 0 24 33" draw:points="6,1 0,25 9,33 16,31 24,15 21,0">
          <text:p/>
        </draw:polygon>
        <draw:polygon draw:style-name="gr2" draw:text-style-name="P2" draw:layer="layout" svg:width="0.031cm" svg:height="0.024cm" svg:x="8.405cm" svg:y="3.422cm" svg:viewBox="0 0 32 25" draw:points="14,1 0,11 10,25 16,17 32,15 30,0">
          <text:p/>
        </draw:polygon>
        <draw:polyline draw:style-name="gr6" draw:text-style-name="P3" draw:layer="layout" svg:width="1.049cm" svg:height="1.298cm" svg:x="7.7cm" svg:y="3.468cm" svg:viewBox="0 0 1050 1299" draw:points="1027,112 1033,88 1022,66 896,31 868,58 836,129 800,87 770,82 756,15 748,0 710,11 673,37 588,29 531,74 485,77 461,72 451,50 420,37 323,77 246,76 225,102 167,131 114,142 56,179 36,219 34,273 8,330 13,383 0,408 34,443 94,430 150,447 254,415 337,399 339,406 319,447 313,471 337,484 414,469 417,506 458,542 451,550 404,539 344,552 242,531 217,517 206,480 191,474 171,515 150,539 185,583 192,659 257,607 369,650 394,679 412,707 403,770 375,796 304,780 67,802 32,829 137,888 185,906 259,960 296,1027 309,1079 313,1125 301,1165 302,1181 381,1203 436,1198 470,1172 467,1133 474,1126 545,1127 614,1143 630,1141 649,1109 664,1100 699,1136 727,1187 761,1230 816,1248 862,1244 912,1277 1006,1299 1034,1274 1038,1219 1050,1195">
          <text:p/>
        </draw:polyline>
        <draw:polyline draw:style-name="gr6" draw:text-style-name="P3" draw:layer="layout" svg:width="0.08cm" svg:height="0.629cm" svg:x="8.723cm" svg:y="3.58cm" svg:viewBox="0 0 81 630" draw:points="4,0 0,39 11,84 19,91 52,111 48,135 63,141 81,169 32,220 26,236 35,259 69,286 26,314 21,353 54,380 52,435 54,458 70,464 49,488 74,510 69,540 41,567 44,597 61,610 62,626 24,630">
          <text:p/>
        </draw:polyline>
        <draw:polyline draw:style-name="gr6" draw:text-style-name="P3" draw:layer="layout" svg:width="1.123cm" svg:height="0.27cm" svg:x="8.747cm" svg:y="4.21cm" svg:viewBox="0 0 1124 271" draw:points="0,0 32,11 117,11 125,26 112,50 128,65 196,43 213,65 237,70 255,84 283,73 307,87 329,61 375,65 388,25 402,16 464,17 488,31 507,76 553,71 593,83 626,111 665,114 683,144 695,190 715,157 746,161 768,159 790,141 795,187 776,236 777,251 787,266 809,271 882,217 888,194 922,152 912,114 1010,106 1045,148 1056,185 1101,166 1124,164">
          <text:p/>
        </draw:polyline>
        <draw:polygon draw:style-name="gr2" draw:text-style-name="P2" draw:layer="layout" svg:width="0.075cm" svg:height="0.049cm" svg:x="7.409cm" svg:y="3.689cm" svg:viewBox="0 0 76 50" draw:points="27,3 28,11 6,21 0,29 0,36 14,27 30,26 31,41 24,41 24,50 39,49 46,40 70,38 76,29 67,15 74,6 57,0 52,8 43,2">
          <text:p/>
        </draw:polygon>
        <draw:polygon draw:style-name="gr2" draw:text-style-name="P2" draw:layer="layout" svg:width="0.016cm" svg:height="0.022cm" svg:x="7.546cm" svg:y="3.797cm" svg:viewBox="0 0 17 23" draw:points="17,22 7,0 0,8 3,23">
          <text:p/>
        </draw:polygon>
        <draw:polygon draw:style-name="gr2" draw:text-style-name="P2" draw:layer="layout" svg:width="0.013cm" svg:height="0.023cm" svg:x="8.304cm" svg:y="4.796cm" svg:viewBox="0 0 14 24" draw:points="4,0 0,24 14,23 13,8">
          <text:p/>
        </draw:polygon>
        <draw:polyline draw:style-name="gr6" draw:text-style-name="P3" draw:layer="layout" svg:width="0.282cm" svg:height="0.481cm" svg:x="8.594cm" svg:y="4.21cm" svg:viewBox="0 0 283 482" draw:points="153,0 26,49 0,98 25,112 20,151 45,163 69,261 139,262 162,268 194,288 214,325 265,297 283,319 279,364 265,382 262,436 225,440 211,471 183,482 166,467 156,453">
          <text:p/>
        </draw:polyline>
        <draw:polyline draw:style-name="gr6" draw:text-style-name="P3" draw:layer="layout" svg:width="0.325cm" svg:height="0.393cm" svg:x="8.738cm" svg:y="4.663cm" svg:viewBox="0 0 326 394" draw:points="12,0 0,33 6,100 44,182 69,195 107,200 167,163 162,202 202,221 254,278 326,394">
          <text:p/>
        </draw:polyline>
        <draw:polygon draw:style-name="gr2" draw:text-style-name="P2" draw:layer="layout" svg:width="0.086cm" svg:height="0.055cm" svg:x="8.736cm" svg:y="4.917cm" svg:viewBox="0 0 87 56" draw:points="71,26 55,20 46,12 15,0 0,10 2,24 19,39 43,52 65,41 82,56 87,40">
          <text:p/>
        </draw:polygon>
        <draw:polyline draw:style-name="gr6" draw:text-style-name="P3" draw:layer="layout" svg:width="0.589cm" svg:height="0.261cm" svg:x="9.064cm" svg:y="5.011cm" svg:viewBox="0 0 590 262" draw:points="0,46 99,37 156,70 167,16 207,35 259,15 327,0 392,40 345,107 261,107 228,95 213,103 256,161 289,181 389,172 446,129 484,116 495,154 557,157 590,184 564,233 565,249 589,262">
          <text:p/>
        </draw:polyline>
        <draw:polygon draw:style-name="gr2" draw:text-style-name="P2" draw:layer="layout" svg:width="0.019cm" svg:height="0.04cm" svg:x="9.305cm" svg:y="5.04cm" svg:viewBox="0 0 20 41" draw:points="20,16 20,0 6,17 0,41 7,41 13,17">
          <text:p/>
        </draw:polygon>
        <draw:polygon draw:style-name="gr2" draw:text-style-name="P2" draw:layer="layout" svg:width="0.022cm" svg:height="0.023cm" svg:x="9.356cm" svg:y="5.044cm" svg:viewBox="0 0 23 24" draw:points="2,24 23,7 15,0 0,10">
          <text:p/>
        </draw:polygon>
        <draw:polygon draw:style-name="gr2" draw:text-style-name="P2" draw:layer="layout" svg:width="0.015cm" svg:height="0.022cm" svg:x="8.877cm" svg:y="4.866cm" svg:viewBox="0 0 16 23" draw:points="16,7 8,0 0,1 9,23">
          <text:p/>
        </draw:polygon>
        <draw:polygon draw:style-name="gr2" draw:text-style-name="P2" draw:layer="layout" svg:width="0.052cm" svg:height="0.135cm" svg:x="9.039cm" svg:y="5.057cm" svg:viewBox="0 0 53 136" draw:points="25,0 0,65 13,125 15,132 29,124 37,130 53,136 52,129 34,100">
          <text:p/>
        </draw:polygon>
        <draw:polygon draw:style-name="gr2" draw:text-style-name="P2" draw:layer="layout" svg:width="0.175cm" svg:height="0.157cm" svg:x="8.929cm" svg:y="5.292cm" svg:viewBox="0 0 176 158" draw:points="43,20 11,0 13,23 5,25 0,47 1,63 18,85 5,101 13,115 30,129 44,120 60,127 68,118 84,132 100,138 125,144 141,158 156,149 176,123 167,109 135,104 120,98 120,91 103,76 101,69 93,62 92,39 84,40 60,34">
          <text:p/>
        </draw:polygon>
        <draw:polygon draw:style-name="gr2" draw:text-style-name="P2" draw:layer="layout" svg:width="0.031cm" svg:height="0.028cm" svg:x="9.179cm" svg:y="5.292cm" svg:viewBox="0 0 32 29" draw:points="16,14 8,0 0,9 8,23 26,29 32,22 24,14">
          <text:p/>
        </draw:polygon>
        <draw:polygon draw:style-name="gr2" draw:text-style-name="P2" draw:layer="layout" svg:width="0.027cm" svg:height="0.017cm" svg:x="9.257cm" svg:y="5.375cm" svg:viewBox="0 0 28 18" draw:points="0,11 8,18 22,16 28,0 6,3">
          <text:p/>
        </draw:polygon>
        <draw:polygon draw:style-name="gr2" draw:text-style-name="P2" draw:layer="layout" svg:width="0.015cm" svg:height="0.023cm" svg:x="11.113cm" svg:y="3.073cm" svg:viewBox="0 0 16 24" draw:points="16,14 1,24 0,16 6,0">
          <text:p/>
        </draw:polygon>
        <draw:polygon draw:style-name="gr2" draw:text-style-name="P2" draw:layer="layout" svg:width="0.015cm" svg:height="0.022cm" svg:x="11.144cm" svg:y="3.147cm" svg:viewBox="0 0 16 23" draw:points="5,0 0,16 8,23 16,15 14,7">
          <text:p/>
        </draw:polygon>
        <draw:polyline draw:style-name="gr6" draw:text-style-name="P3" draw:layer="layout" svg:width="0.424cm" svg:height="0.232cm" svg:x="10.545cm" svg:y="3.765cm" svg:viewBox="0 0 425 233" draw:points="425,184 275,129 251,138 240,170 203,189 152,233 113,228 96,199 64,187 25,106 31,81 21,60 19,37 0,0">
          <text:p/>
        </draw:polyline>
        <draw:polyline draw:style-name="gr6" draw:text-style-name="P3" draw:layer="layout" svg:width="0.396cm" svg:height="0.21cm" svg:x="10.148cm" svg:y="3.649cm" svg:viewBox="0 0 397 211" draw:points="397,116 276,135 174,121 150,108 139,79 146,55 166,29 156,0 110,13 87,7 64,16 57,18 43,26 0,68 13,129 38,142 46,149 32,157 45,211 59,210">
          <text:p/>
        </draw:polyline>
        <draw:polyline draw:style-name="gr6" draw:text-style-name="P3" draw:layer="layout" svg:width="0.115cm" svg:height="0.333cm" svg:x="11.157cm" svg:y="3.636cm" svg:viewBox="0 0 116 334" draw:points="0,334 13,310 77,258 90,218 109,178 92,164 90,133 109,100 116,92 75,65 49,37 25,31 24,15 30,0">
          <text:p/>
        </draw:polyline>
        <draw:polyline draw:style-name="gr6" draw:text-style-name="P3" draw:layer="layout" svg:width="0.186cm" svg:height="0.026cm" svg:x="10.97cm" svg:y="3.947cm" svg:viewBox="0 0 187 27" draw:points="0,2 15,1 65,27 87,24 108,0 124,6 149,27 187,23">
          <text:p/>
        </draw:polyline>
        <draw:polyline draw:style-name="gr6" draw:text-style-name="P3" draw:layer="layout" svg:width="0.207cm" svg:height="0.919cm" svg:x="10.771cm" svg:y="3.949cm" svg:viewBox="0 0 208 920" draw:points="0,920 20,894 25,863 47,846 44,814 66,798 90,719 112,709 125,692 172,696 208,676 204,630 207,584 188,556 182,471 172,449 175,410 166,388 160,320 172,287 206,237 201,184 207,169 186,109 199,69 194,23 199,0">
          <text:p/>
        </draw:polyline>
        <draw:polygon draw:style-name="gr2" draw:text-style-name="P2" draw:layer="layout" svg:width="0.013cm" svg:height="0.023cm" svg:x="10.331cm" svg:y="3.415cm" svg:viewBox="0 0 14 24" draw:points="7,22 14,14 12,0 6,8 0,24">
          <text:p/>
        </draw:polygon>
        <draw:polyline draw:style-name="gr6" draw:text-style-name="P3" draw:layer="layout" svg:width="0.121cm" svg:height="0.103cm" svg:x="10.042cm" svg:y="3.721cm" svg:viewBox="0 0 122 104" draw:points="116,104 122,79 105,66 92,20 68,0 7,6 0,14 18,43">
          <text:p/>
        </draw:polyline>
        <draw:polyline draw:style-name="gr6" draw:text-style-name="P3" draw:layer="layout" svg:width="0.097cm" svg:height="0.078cm" svg:x="10.06cm" svg:y="3.764cm" svg:viewBox="0 0 98 79" draw:points="98,61 61,79 52,57 44,50 19,44 2,15 0,0">
          <text:p/>
        </draw:polyline>
        <draw:polyline draw:style-name="gr6" draw:text-style-name="P3" draw:layer="layout" svg:width="0.358cm" svg:height="0.516cm" svg:x="9.871cm" svg:y="3.857cm" svg:viewBox="0 0 359 517" draw:points="0,517 13,501 43,497 57,466 60,427 98,415 109,368 170,363 176,348 204,321 253,340 304,312 307,266 329,248 325,133 359,76 352,8 344,0 336,2">
          <text:p/>
        </draw:polyline>
        <draw:polyline draw:style-name="gr6" draw:text-style-name="P3" draw:layer="layout" svg:width="0.048cm" svg:height="0.065cm" svg:x="10.158cm" svg:y="3.825cm" svg:viewBox="0 0 49 66" draw:points="49,34 22,66 13,52 27,27 0,0">
          <text:p/>
        </draw:polyline>
        <draw:polyline draw:style-name="gr6" draw:text-style-name="P3" draw:layer="layout" svg:width="0.197cm" svg:height="0.681cm" svg:x="9.864cm" svg:y="4.374cm" svg:viewBox="0 0 198 682" draw:points="7,0 25,37 39,89 75,78 100,92 78,109 19,131 4,146 0,178 110,207 135,227 166,301 137,335 143,388 158,395 187,376 198,406 158,471 129,497 163,525 113,569 132,682">
          <text:p/>
        </draw:polyline>
        <draw:polygon draw:style-name="gr2" draw:text-style-name="P2" draw:layer="layout" svg:width="0.021cm" svg:height="0.024cm" svg:x="9.507cm" svg:y="5.168cm" svg:viewBox="0 0 22 25" draw:points="22,0 6,2 0,18 8,25">
          <text:p/>
        </draw:polygon>
        <draw:polyline draw:style-name="gr6" draw:text-style-name="P3" draw:layer="layout" svg:width="0.611cm" svg:height="0.586cm" svg:x="9.569cm" svg:y="5.273cm" svg:viewBox="0 0 612 587" draw:points="84,0 88,37 59,48 0,85 28,128 31,174 55,186 49,203 11,191 2,192 3,199 92,245 114,227 136,225 218,286 301,249 329,222 389,209 419,207 481,209 537,227 612,289 605,297 548,256 453,234 423,245 340,260 320,292 331,338 320,386 307,402 277,405 255,422 407,484 416,492 458,541 478,587">
          <text:p/>
        </draw:polyline>
        <draw:polyline draw:style-name="gr6" draw:text-style-name="P3" draw:layer="layout" svg:width="0.352cm" svg:height="0.216cm" svg:x="9.653cm" svg:y="5.056cm" svg:viewBox="0 0 353 217" draw:points="343,0 353,22 332,47 331,123 316,133 300,127 286,136 267,175 251,169 248,147 196,167 188,160 187,145 155,140 123,204 54,204 36,182 15,199 0,217">
          <text:p/>
        </draw:polyline>
        <draw:polyline draw:style-name="gr6" draw:text-style-name="P3" draw:layer="layout" svg:width="0.77cm" svg:height="0.23cm" svg:x="9.996cm" svg:y="4.825cm" svg:viewBox="0 0 771 231" draw:points="771,82 669,53 640,10 570,0 564,1 573,23 567,39 469,64 433,82 400,148 361,143 339,161 214,142 125,180 125,173 116,159 79,185 49,188 36,205 13,206 0,231">
          <text:p/>
        </draw:polyline>
        <draw:polyline draw:style-name="gr6" draw:text-style-name="P3" draw:layer="layout" svg:width="0.348cm" svg:height="0.996cm" svg:x="10.654cm" svg:y="4.907cm" svg:viewBox="0 0 349 997" draw:points="145,997 166,980 163,950 128,915 72,890 85,850 133,799 126,715 109,701 70,704 34,639 0,611 36,584 156,551 272,554 325,549 347,533 349,471 326,396 270,378 281,316 268,316 264,294 307,259 185,201 166,149 152,96 110,54 111,34 113,0">
          <text:p/>
        </draw:polyline>
        <draw:line draw:style-name="gr6" draw:text-style-name="P3" draw:layer="layout" svg:x1="10.771cm" svg:y1="4.869cm" svg:x2="10.767cm" svg:y2="4.907cm">
          <text:p/>
        </draw:line>
        <draw:polyline draw:style-name="gr6" draw:text-style-name="P3" draw:layer="layout" svg:width="0.229cm" svg:height="0.079cm" svg:x="10.799cm" svg:y="5.904cm" svg:viewBox="0 0 230 80" draw:points="230,80 220,65 204,51 165,48 155,24 132,19 117,37 87,39 0,0">
          <text:p/>
        </draw:polyline>
        <draw:polyline draw:style-name="gr6" draw:text-style-name="P3" draw:layer="layout" svg:width="0.289cm" svg:height="0.899cm" svg:x="11.021cm" svg:y="5.984cm" svg:viewBox="0 0 290 900" draw:points="8,0 0,9 16,14 20,45 25,29 69,85 57,126 102,191 159,224 160,232 148,264 142,288 159,308 167,316 169,332 196,375 183,399 209,427 198,467 220,465 231,487 228,549 239,587 234,609 211,612 205,628 226,703 199,736 204,783 212,788 233,764 290,797 269,830 231,834 189,883 142,872 136,880 114,897 91,900">
          <text:p/>
        </draw:polyline>
        <draw:polyline draw:style-name="gr6" draw:text-style-name="P3" draw:layer="layout" svg:width="0.715cm" svg:height="0.142cm" svg:x="11.029cm" svg:y="5.846cm" svg:viewBox="0 0 716 143" draw:points="716,55 693,65 661,53 681,12 649,0 626,10 587,6 513,20 458,18 438,44 376,49 382,25 366,19 314,39 310,86 253,130 205,119 168,130 161,138 98,112 23,143 0,138">
          <text:p/>
        </draw:polyline>
        <draw:polyline draw:style-name="gr6" draw:text-style-name="P3" draw:layer="layout" svg:width="0.751cm" svg:height="0.271cm" svg:x="10.047cm" svg:y="5.83cm" svg:viewBox="0 0 752 272" draw:points="0,30 27,73 50,78 52,101 78,122 125,141 135,163 198,172 218,233 257,229 274,242 306,247 369,272 383,255 421,245 393,200 406,176 389,155 385,117 389,71 432,43 456,56 460,102 456,125 467,155 453,179 462,194 543,157 556,131 546,109 552,93 549,55 579,45 610,57 630,9 644,0 711,56 752,74">
          <text:p/>
        </draw:polyline>
        <draw:polygon draw:style-name="gr2" draw:text-style-name="P2" draw:layer="layout" svg:width="0.132cm" svg:height="0.174cm" svg:x="9.756cm" svg:y="5.838cm" svg:viewBox="0 0 133 175" draw:points="123,114 64,73 57,66 63,50 71,49 77,33 68,19 51,13 44,6 27,0 4,2 6,25 0,41 1,48 17,63 36,92 50,82 66,88 91,109 120,168 120,175 133,144 132,128">
          <text:p/>
        </draw:polygon>
        <draw:polyline draw:style-name="gr6" draw:text-style-name="P3" draw:layer="layout" svg:width="0.936cm" svg:height="1.04cm" svg:x="9.879cm" svg:y="5.86cm" svg:viewBox="0 0 937 1041" draw:points="168,0 124,19 92,92 85,100 43,142 30,166 0,176 7,253 16,275 119,380 155,440 179,452 234,548 280,712 320,724 445,828 540,857 586,931 686,944 731,1002 738,1008 738,994 746,993 804,1041 829,985 937,990">
          <text:p/>
        </draw:polyline>
        <draw:polygon draw:style-name="gr2" draw:text-style-name="P2" draw:layer="layout" svg:width="0.095cm" svg:height="0.065cm" svg:x="9.643cm" svg:y="6.218cm" svg:viewBox="0 0 96 66" draw:points="54,20 46,13 21,0 0,11 0,25 10,39 10,48 26,46 26,54 51,59 59,66 73,57 96,62 88,48 70,26">
          <text:p/>
        </draw:polygon>
        <draw:polyline draw:style-name="gr6" draw:text-style-name="P3" draw:layer="layout" svg:width="0.295cm" svg:height="0.091cm" svg:x="10.816cm" svg:y="6.792cm" svg:viewBox="0 0 296 92" draw:points="296,92 254,58 252,42 214,39 200,63 185,57 124,70 108,56 128,23 126,0 89,20 58,15 21,26 0,58">
          <text:p/>
        </draw:polyline>
        <draw:polyline draw:style-name="gr6" draw:text-style-name="P3" draw:layer="layout" svg:width="0.575cm" svg:height="0.47cm" svg:x="11.111cm" svg:y="6.884cm" svg:viewBox="0 0 576 471" draw:points="576,471 551,450 522,390 507,385 497,362 433,344 415,316 353,314 329,292 306,303 288,273 266,283 217,265 176,222 114,220 111,198 54,164 51,118 0,77 5,46 1,0">
          <text:p/>
        </draw:polyline>
        <draw:polyline draw:style-name="gr6" draw:text-style-name="P3" draw:layer="layout" svg:width="0.449cm" svg:height="1.321cm" svg:x="10.636cm" svg:y="6.85cm" svg:viewBox="0 0 450 1322" draw:points="180,0 144,19 125,74 70,133 44,190 54,212 103,245 169,370 139,551 84,625 106,692 160,765 44,690 0,717 0,802 174,924 234,996 343,1094 415,1195 450,1322">
          <text:p/>
        </draw:polyline>
        <draw:polygon draw:style-name="gr2" draw:text-style-name="P2" draw:layer="layout" svg:width="0.256cm" svg:height="0.167cm" svg:x="10.37cm" svg:y="6.903cm" svg:viewBox="0 0 257 168" draw:points="43,0 14,18 0,20 0,27 19,72 43,85 73,74 89,80 146,114 180,149 220,168 244,166 257,149 249,135 238,105 222,98 215,107 174,73 119,78 103,72 111,63 125,53 133,45 117,39 94,42 72,58 65,59 57,75 57,61 48,53 39,39 54,29 62,44 77,35 67,13 59,7">
          <text:p/>
        </draw:polygon>
        <draw:polygon draw:style-name="gr2" draw:text-style-name="P2" draw:layer="layout" svg:width="0.189cm" svg:height="0.333cm" svg:x="10.494cm" svg:y="7.187cm" svg:viewBox="0 0 190 334" draw:points="0,0 13,70 9,92 11,122 46,174 96,207 114,229 125,266 129,327 138,334 174,301 171,271 190,229 180,207 153,171 147,95 83,78 31,14">
          <text:p/>
        </draw:polygon>
        <draw:polygon draw:style-name="gr2" draw:text-style-name="P2" draw:layer="layout" svg:width="0.024cm" svg:height="0.015cm" svg:x="10.744cm" svg:y="7.317cm" svg:viewBox="0 0 25 16" draw:points="25,14 16,0 0,1 9,16">
          <text:p/>
        </draw:polygon>
        <draw:polygon draw:style-name="gr2" draw:text-style-name="P2" draw:layer="layout" svg:width="0.025cm" svg:height="0.02cm" svg:x="10.697cm" svg:y="7.222cm" svg:viewBox="0 0 26 21" draw:points="0,9 1,16 26,21 15,0">
          <text:p/>
        </draw:polygon>
        <draw:polyline draw:style-name="gr6" draw:text-style-name="P3" draw:layer="layout" svg:width="0.613cm" svg:height="1.431cm" svg:x="10.527cm" svg:y="7.854cm" svg:viewBox="0 0 614 1432" draw:points="559,318 590,570 614,675 590,662 563,625 503,378 463,280 258,69 251,0 214,11 174,76 156,125 8,1192 17,1200 48,1120 109,1045 194,1121 223,1181 171,1208 133,1205 100,1184 70,1195 6,1325 0,1432">
          <text:p/>
        </draw:polyline>
        <draw:polyline draw:style-name="gr6" draw:text-style-name="P3" draw:layer="layout" svg:width="0.614cm" svg:height="0.346cm" svg:x="11.086cm" svg:y="8.168cm" svg:viewBox="0 0 615 347" draw:points="0,3 8,11 71,27 109,17 122,0 130,7 142,52 191,70 228,66 269,85 273,124 280,131 269,179 299,253 321,236 345,233 362,269 377,261 402,274 421,310 524,347 567,304 600,332 615,331">
          <text:p/>
        </draw:polyline>
        <draw:polygon draw:style-name="gr2" draw:text-style-name="P2" draw:layer="layout" svg:width="0.018cm" svg:height="0.045cm" svg:x="11.078cm" svg:y="8.325cm" svg:viewBox="0 0 19 46" draw:points="6,0 0,17 11,46 19,46 14,0">
          <text:p/>
        </draw:polygon>
        <draw:polygon draw:style-name="gr2" draw:text-style-name="P2" draw:layer="layout" svg:width="0.007cm" svg:height="0.03cm" svg:x="11.1cm" svg:y="8.4cm" svg:viewBox="0 0 8 31" draw:points="0,8 3,31 8,23 6,0">
          <text:p/>
        </draw:polygon>
        <draw:polyline draw:style-name="gr6" draw:text-style-name="P3" draw:layer="layout" svg:width="1.041cm" svg:height="0.483cm" svg:x="10.527cm" svg:y="9.209cm" svg:viewBox="0 0 1042 484" draw:points="0,76 134,33 162,0 212,34 250,37 253,76 221,140 312,125 377,157 408,162 459,134 498,131 514,137 528,135 559,125 590,137 589,199 677,245 696,289 768,305 770,336 812,356 801,426 805,456 915,484 953,473 960,465 961,395 991,392 1042,449">
          <text:p/>
        </draw:polyline>
        <draw:polyline draw:style-name="gr6" draw:text-style-name="P3" draw:layer="layout" svg:width="0.324cm" svg:height="1.224cm" svg:x="10.202cm" svg:y="9.285cm" svg:viewBox="0 0 325 1225" draw:points="325,0 227,518 220,526 78,1078 0,1225">
          <text:p/>
        </draw:polyline>
        <draw:polyline draw:style-name="gr6" draw:text-style-name="P3" draw:layer="layout" svg:width="0.187cm" svg:height="0.956cm" svg:x="14.432cm" svg:y="5.367cm" svg:viewBox="0 0 188 957" draw:points="144,957 177,884 174,847 162,809 188,753 176,715 186,653 176,630 135,596 143,526 100,390 95,338 3,254 0,231 51,111 2,0">
          <text:p/>
        </draw:polyline>
        <draw:polyline draw:style-name="gr6" draw:text-style-name="P3" draw:layer="layout" svg:width="0.683cm" svg:height="0.504cm" svg:x="13.893cm" svg:y="6.313cm" svg:viewBox="0 0 684 505" draw:points="0,505 11,459 24,434 38,433 45,409 65,383 156,368 193,357 203,372 225,361 241,368 299,331 295,285 270,265 288,217 263,196 293,178 317,191 323,176 313,152 358,133 379,116 386,108 392,85 415,82 440,110 477,92 516,103 523,79 586,19 616,17 630,0 684,11">
          <text:p/>
        </draw:polyline>
        <draw:polyline draw:style-name="gr6" draw:text-style-name="P3" draw:layer="layout" svg:width="0.545cm" svg:height="0.185cm" svg:x="14.576cm" svg:y="6.324cm" svg:viewBox="0 0 546 186" draw:points="546,64 506,53 499,62 517,90 496,108 472,103 477,147 445,143 410,185 395,186 379,173 384,141 367,135 366,112 327,108 307,141 284,143 260,138 242,109 227,110 168,146 146,147 122,135 86,92 30,59 13,38 0,0">
          <text:p/>
        </draw:polyline>
        <draw:polyline draw:style-name="gr6" draw:text-style-name="P3" draw:layer="layout" svg:width="0.456cm" svg:height="0.114cm" svg:x="13.044cm" svg:y="5.673cm" svg:viewBox="0 0 457 115" draw:points="457,81 425,60 401,63 350,6 306,25 281,5 249,0 237,24 182,29 179,68 116,51 0,115">
          <text:p/>
        </draw:polyline>
        <draw:polyline draw:style-name="gr6" draw:text-style-name="P3" draw:layer="layout" svg:width="0.372cm" svg:height="1.058cm" svg:x="13.45cm" svg:y="5.754cm" svg:viewBox="0 0 373 1059" draw:points="51,0 49,54 34,70 0,120 88,158 128,155 163,128 187,126 204,147 206,171 235,152 247,198 226,230 243,243 286,294 261,358 255,381 289,409 328,413 316,445 272,472 274,488 267,503 237,514 291,586 277,610 255,628 248,636 274,657 276,680 299,684 324,705 320,737 362,772 358,818 344,835 348,865 333,882 373,979 359,996 331,1014 326,1044 342,1059">
          <text:p/>
        </draw:polyline>
        <draw:line draw:style-name="gr6" draw:text-style-name="P3" draw:layer="layout" svg:x1="13.792cm" svg:y1="6.813cm" svg:x2="13.893cm" svg:y2="6.818cm">
          <text:p/>
        </draw:line>
        <draw:polyline draw:style-name="gr6" draw:text-style-name="P3" draw:layer="layout" svg:width="0.257cm" svg:height="0.368cm" svg:x="13.893cm" svg:y="6.818cm" svg:viewBox="0 0 258 369" draw:points="258,369 254,331 222,312 207,242 190,222 178,184 154,171 123,174 121,151 95,123 73,140 34,120 23,90 43,66 3,46 0,0">
          <text:p/>
        </draw:polyline>
        <draw:polyline draw:style-name="gr6" draw:text-style-name="P3" draw:layer="layout" svg:width="1.04cm" svg:height="0.427cm" svg:x="14.15cm" svg:y="7.039cm" svg:viewBox="0 0 1041 428" draw:points="1041,428 1023,392 983,388 946,314 892,312 832,325 827,272 786,244 711,275 695,261 592,240 548,251 499,232 481,196 458,205 420,202 395,181 378,174 358,115 318,102 323,64 336,48 342,24 332,9 271,0 247,9 233,19 230,65 223,81 152,50 140,96 118,106 103,107 92,148 71,180 24,169 0,148">
          <text:p/>
        </draw:polyline>
        <draw:polyline draw:style-name="gr6" draw:text-style-name="P3" draw:layer="layout" svg:width="0.691cm" svg:height="0.131cm" svg:x="13.1cm" svg:y="6.768cm" svg:viewBox="0 0 692 132" draw:points="692,45 624,58 521,22 467,26 451,20 390,34 349,0 326,1 312,11 314,34 288,82 272,76 246,47 210,81 203,82 185,69 183,37 124,66 114,45 98,30 71,71 0,132">
          <text:p/>
        </draw:polyline>
        <draw:polyline draw:style-name="gr6" draw:text-style-name="P3" draw:layer="layout" svg:width="0.471cm" svg:height="0.867cm" svg:x="13.062cm" svg:y="6.9cm" svg:viewBox="0 0 472 868" draw:points="38,0 39,7 63,21 58,59 38,84 47,99 24,108 35,139 14,148 0,173 19,217 66,228 75,243 77,257 101,279 111,301 98,317 149,366 136,392 145,414 141,459 166,466 175,487 162,512 126,531 119,547 168,573 182,556 220,560 232,606 217,599 188,616 196,624 198,654 255,681 315,675 352,648 363,686 397,713 411,704 454,746 464,784 450,793 459,808 445,825 472,868">
          <text:p/>
        </draw:polyline>
        <draw:polyline draw:style-name="gr6" draw:text-style-name="P3" draw:layer="layout" svg:width="0.619cm" svg:height="0.325cm" svg:x="12.925cm" svg:y="7.768cm" svg:viewBox="0 0 620 326" draw:points="609,0 620,22 588,24 582,41 545,45 526,23 504,26 490,50 454,68 424,79 396,104 376,137 355,154 323,157 310,182 288,192 256,171 234,189 218,174 188,185 176,225 144,220 90,294 42,268 12,285 0,326">
          <text:p/>
        </draw:polyline>
        <draw:polyline draw:style-name="gr6" draw:text-style-name="P3" draw:layer="layout" svg:width="0.549cm" svg:height="0.133cm" svg:x="13.534cm" svg:y="7.686cm" svg:viewBox="0 0 550 134" draw:points="0,82 14,65 37,70 52,54 82,51 94,19 139,0 164,20 174,42 212,39 236,52 250,44 275,64 277,79 341,97 345,134 402,106 415,74 423,74 493,82 508,74 550,39">
          <text:p/>
        </draw:polyline>
        <draw:polyline draw:style-name="gr6" draw:text-style-name="P3" draw:layer="layout" svg:width="0.198cm" svg:height="0.522cm" svg:x="13.988cm" svg:y="7.187cm" svg:viewBox="0 0 199 523" draw:points="87,523 55,502 48,504 35,466 0,415 8,407 38,404 51,388 50,364 57,364 96,369 109,344 144,310 149,279 170,246 199,228 188,198 199,151 166,122 154,78 151,39 163,0">
          <text:p/>
        </draw:polyline>
        <draw:polyline draw:style-name="gr6" draw:text-style-name="P3" draw:layer="layout" svg:width="0.058cm" svg:height="0.215cm" svg:x="14.056cm" svg:y="7.761cm" svg:viewBox="0 0 59 216" draw:points="44,216 27,194 0,151 17,96 49,92 54,69 45,54 59,30 54,0">
          <text:p/>
        </draw:polyline>
        <draw:line draw:style-name="gr6" draw:text-style-name="P3" draw:layer="layout" svg:x1="14.11cm" svg:y1="7.761cm" svg:x2="14.075cm" svg:y2="7.71cm">
          <text:p/>
        </draw:line>
        <draw:line draw:style-name="gr6" draw:text-style-name="P3" draw:layer="layout" svg:x1="14.084cm" svg:y1="7.725cm" svg:x2="14.075cm" svg:y2="7.71cm">
          <text:p/>
        </draw:line>
        <draw:line draw:style-name="gr6" draw:text-style-name="P3" draw:layer="layout" svg:x1="14.11cm" svg:y1="7.761cm" svg:x2="14.084cm" svg:y2="7.725cm">
          <text:p/>
        </draw:line>
        <draw:polyline draw:style-name="gr6" draw:text-style-name="P3" draw:layer="layout" svg:width="0.455cm" svg:height="0.579cm" svg:x="12.611cm" svg:y="5.788cm" svg:viewBox="0 0 456 580" draw:points="433,0 450,30 456,91 441,107 418,110 415,148 393,159 373,199 345,225 295,191 280,192 205,214 177,248 183,301 161,318 142,444 131,482 109,501 126,514 129,553 106,554 77,580 37,561 0,572">
          <text:p/>
        </draw:polyline>
        <draw:polyline draw:style-name="gr6" draw:text-style-name="P3" draw:layer="layout" svg:width="0.715cm" svg:height="0.58cm" svg:x="11.895cm" svg:y="5.779cm" svg:viewBox="0 0 716 581" draw:points="716,581 671,516 649,441 617,421 573,371 576,317 563,271 516,253 498,232 459,228 463,258 478,271 474,296 411,286 388,288 330,325 274,299 229,319 220,304 209,266 216,181 215,157 184,162 182,138 166,132 129,151 105,137 104,122 111,122 125,105 106,76 84,85 51,50 20,53 0,0">
          <text:p/>
        </draw:polyline>
        <draw:polyline draw:style-name="gr6" draw:text-style-name="P3" draw:layer="layout" svg:width="0.3cm" svg:height="0.482cm" svg:x="12.611cm" svg:y="6.36cm" svg:viewBox="0 0 301 483" draw:points="0,0 33,21 52,64 39,89 42,127 22,153 33,190 83,231 131,242 133,281 196,282 237,317 244,393 278,428 301,426 268,483">
          <text:p/>
        </draw:polyline>
        <draw:polyline draw:style-name="gr6" draw:text-style-name="P3" draw:layer="layout" svg:width="0.149cm" svg:height="0.132cm" svg:x="11.745cm" svg:y="5.768cm" svg:viewBox="0 0 150 133" draw:points="150,11 118,0 96,9 61,59 66,105 19,94 4,109 0,133">
          <text:p/>
        </draw:polyline>
        <draw:polyline draw:style-name="gr6" draw:text-style-name="P3" draw:layer="layout" svg:width="0.242cm" svg:height="1.295cm" svg:x="11.745cm" svg:y="5.901cm" svg:viewBox="0 0 243 1296" draw:points="0,0 13,62 15,92 55,111 50,142 72,210 61,257 104,291 98,307 66,302 44,320 77,339 56,372 59,395 102,446 82,470 14,577 31,591 60,573 63,603 87,608 96,631 61,672 65,702 36,729 26,784 50,797 50,881 85,917 72,949 76,987 124,1013 174,963 214,989 202,1022 205,1059 175,1070 180,1116 159,1140 153,1164 197,1214 213,1220 243,1218 225,1273 227,1296">
          <text:p/>
        </draw:polyline>
        <draw:polyline draw:style-name="gr6" draw:text-style-name="P3" draw:layer="layout" svg:width="0.284cm" svg:height="0.167cm" svg:x="11.687cm" svg:y="7.187cm" svg:viewBox="0 0 285 168" draw:points="285,10 271,19 263,27 230,0 192,3 186,11 163,14 149,38 121,56 75,60 67,68 77,92 56,108 49,124 59,138 0,168">
          <text:p/>
        </draw:polyline>
        <draw:polyline draw:style-name="gr6" draw:text-style-name="P3" draw:layer="layout" svg:width="0.575cm" svg:height="0.113cm" svg:x="11.972cm" svg:y="7.156cm" svg:viewBox="0 0 576 114" draw:points="576,18 567,11 474,5 447,31 447,53 387,59 366,83 318,66 293,36 283,22 282,7 273,0 252,10 231,42 233,58 249,72 244,96 207,114 174,86 74,88 48,66 0,41">
          <text:p/>
        </draw:polyline>
        <draw:polyline draw:style-name="gr6" draw:text-style-name="P3" draw:layer="layout" svg:width="0.401cm" svg:height="1.031cm" svg:x="11.35cm" svg:y="7.355cm" svg:viewBox="0 0 402 1032" draw:points="337,0 347,22 342,52 296,57 305,79 299,95 318,131 298,164 294,204 282,242 251,238 222,249 195,212 163,207 127,234 59,233 44,250 6,261 0,277 2,285 41,296 30,351 59,395 37,412 24,445 63,448 122,513 132,527 120,565 168,585 178,614 152,655 182,730 124,766 149,794 173,808 166,816 144,826 139,864 157,877 194,860 290,897 301,949 358,960 390,980 402,1032">
          <text:p/>
        </draw:polyline>
        <draw:polyline draw:style-name="gr6" draw:text-style-name="P3" draw:layer="layout" svg:width="0.599cm" svg:height="0.67cm" svg:x="11.752cm" svg:y="7.716cm" svg:viewBox="0 0 600 671" draw:points="0,671 49,628 89,633 121,645 204,553 242,541 254,510 241,442 258,378 294,359 300,335 316,342 359,307 365,299 404,296 444,230 480,211 479,189 491,156 486,110 493,102 508,93 518,108 547,97 545,82 600,0">
          <text:p/>
        </draw:polyline>
        <draw:polyline draw:style-name="gr6" draw:text-style-name="P3" draw:layer="layout" svg:width="0.189cm" svg:height="0.071cm" svg:x="12.91cm" svg:y="6.828cm" svg:viewBox="0 0 190 72" draw:points="190,72 180,50 129,0 106,3 87,36 47,31 17,41 0,12">
          <text:p/>
        </draw:polyline>
        <draw:polyline draw:style-name="gr6" draw:text-style-name="P3" draw:layer="layout" svg:width="0.045cm" svg:height="0.004cm" svg:x="12.864cm" svg:y="6.84cm" svg:viewBox="0 0 46 5" draw:points="46,0 15,4 0,5">
          <text:p/>
        </draw:polyline>
        <draw:polyline draw:style-name="gr6" draw:text-style-name="P3" draw:layer="layout" svg:width="0.03cm" svg:height="0.002cm" svg:x="12.879cm" svg:y="6.84cm" svg:viewBox="0 0 31 3" draw:points="31,0 15,2 0,3">
          <text:p/>
        </draw:polyline>
        <draw:line draw:style-name="gr6" draw:text-style-name="P3" draw:layer="layout" svg:x1="12.864cm" svg:y1="6.845cm" svg:x2="12.879cm" svg:y2="6.843cm">
          <text:p/>
        </draw:line>
        <draw:polyline draw:style-name="gr6" draw:text-style-name="P3" draw:layer="layout" svg:width="0.332cm" svg:height="0.328cm" svg:x="12.531cm" svg:y="6.845cm" svg:viewBox="0 0 333 329" draw:points="17,329 39,320 29,298 27,266 0,231 5,200 42,196 41,173 84,145 98,121 183,130 211,89 214,49 236,32 273,28 298,49 333,0">
          <text:p/>
        </draw:polyline>
        <draw:polyline draw:style-name="gr6" draw:text-style-name="P3" draw:layer="layout" svg:width="0.3cm" svg:height="0.541cm" svg:x="12.352cm" svg:y="7.174cm" svg:viewBox="0 0 301 542" draw:points="0,542 15,532 42,500 78,480 81,426 145,444 149,406 175,364 187,325 181,263 244,273 281,254 301,222 279,162 254,133 225,151 190,109 200,39 190,16 196,0">
          <text:p/>
        </draw:polyline>
        <draw:polyline draw:style-name="gr6" draw:text-style-name="P3" draw:layer="layout" svg:width="0.572cm" svg:height="0.378cm" svg:x="12.352cm" svg:y="7.716cm" svg:viewBox="0 0 573 379" draw:points="573,378 566,379 556,364 541,350 509,353 493,331 453,326 452,312 493,261 452,235 415,246 382,219 377,173 360,152 290,143 246,154 220,133 194,182 170,184 162,169 138,165 119,136 129,65 94,29 34,35 0,0">
          <text:p/>
        </draw:polyline>
        <draw:polyline draw:style-name="gr6" draw:text-style-name="P3" draw:layer="layout" svg:width="0.2cm" svg:height="0.56cm" svg:x="12.9cm" svg:y="8.093cm" svg:viewBox="0 0 201 561" draw:points="201,561 157,503 144,450 160,441 165,425 108,400 54,398 21,370 51,352 48,328 1,317 7,293 42,260 41,252 17,239 0,226 12,186 10,163 32,154 52,121 75,111 89,94 78,72 48,75 30,53 29,38 52,36 58,20 58,12 25,0">
          <text:p/>
        </draw:polyline>
        <draw:polyline draw:style-name="gr6" draw:text-style-name="P3" draw:layer="layout" svg:width="0.361cm" svg:height="0.585cm" svg:x="12.739cm" svg:y="8.654cm" svg:viewBox="0 0 362 586" draw:points="362,0 326,27 330,79 351,132 322,150 347,178 350,193 326,196 313,228 276,239 272,278 213,299 214,322 232,343 207,399 182,394 133,437 65,458 70,504 20,555 16,586 0,581">
          <text:p/>
        </draw:polyline>
        <draw:polyline draw:style-name="gr6" draw:text-style-name="P3" draw:layer="layout" svg:width="0.574cm" svg:height="0.162cm" svg:x="13.101cm" svg:y="8.624cm" svg:viewBox="0 0 575 163" draw:points="575,100 553,94 507,98 463,125 453,104 429,98 409,123 357,144 343,160 312,155 304,163 280,142 278,127 245,100 219,63 176,22 122,11 92,22 73,0 15,36 0,30">
          <text:p/>
        </draw:polyline>
        <draw:polyline draw:style-name="gr6" draw:text-style-name="P3" draw:layer="layout" svg:width="0.05cm" svg:height="0.112cm" svg:x="11.701cm" svg:y="8.386cm" svg:viewBox="0 0 51 113" draw:points="51,0 31,33 40,48 11,66 0,113">
          <text:p/>
        </draw:polyline>
        <draw:polyline draw:style-name="gr6" draw:text-style-name="P3" draw:layer="layout" svg:width="0.324cm" svg:height="0.453cm" svg:x="11.701cm" svg:y="8.48cm" svg:viewBox="0 0 325 454" draw:points="0,19 37,0 75,5 102,33 104,71 72,128 69,182 55,191 42,223 62,275 7,349 55,360 73,389 96,395 126,384 135,399 157,389 205,400 212,400 254,358 260,341 292,345 325,373 311,391 273,402 287,454">
          <text:p/>
        </draw:polyline>
        <draw:polyline draw:style-name="gr6" draw:text-style-name="P3" draw:layer="layout" svg:width="0.436cm" svg:height="0.696cm" svg:x="11.569cm" svg:y="8.961cm" svg:viewBox="0 0 437 697" draw:points="0,697 52,678 95,635 99,604 63,546 71,529 152,499 139,453 143,407 131,355 136,331 163,282 215,270 235,228 286,201 291,170 305,161 318,137 277,110 261,89 258,73 302,38 332,28 356,49 375,0 400,13 437,3">
          <text:p/>
        </draw:polyline>
        <draw:line draw:style-name="gr6" draw:text-style-name="P3" draw:layer="layout" svg:x1="12.006cm" svg:y1="8.964cm" svg:x2="11.988cm" svg:y2="8.934cm">
          <text:p/>
        </draw:line>
        <draw:polyline draw:style-name="gr6" draw:text-style-name="P3" draw:layer="layout" svg:width="0.688cm" svg:height="0.214cm" svg:x="12.05cm" svg:y="9.02cm" svg:viewBox="0 0 689 215" draw:points="689,215 679,191 630,158 596,123 550,128 499,163 486,179 470,174 443,144 470,89 451,51 435,45 390,65 321,71 298,66 288,36 272,30 257,46 227,41 214,66 192,82 160,63 62,103 7,85 6,69 11,38 2,23 0,0">
          <text:p/>
        </draw:polyline>
        <draw:polyline draw:style-name="gr6" draw:text-style-name="P3" draw:layer="layout" svg:width="0.253cm" svg:height="0.328cm" svg:x="11.569cm" svg:y="9.658cm" svg:viewBox="0 0 254 329" draw:points="0,0 9,92 126,104 167,130 253,146 254,162 226,187 220,210 213,219 180,276 190,299 193,329">
          <text:p/>
        </draw:polyline>
        <draw:polyline draw:style-name="gr6" draw:text-style-name="P3" draw:layer="layout" svg:width="0.359cm" svg:height="0.52cm" svg:x="11.402cm" svg:y="9.981cm" svg:viewBox="0 0 360 521" draw:points="360,6 347,38 360,90 339,116 316,110 274,75 295,42 260,0 218,49 195,52 197,68 173,54 119,59 90,84 68,95 62,110 102,129 103,145 90,162 100,192 95,223 65,226 78,287 72,302 87,308 89,315 38,352 48,374 34,391 43,405 44,420 16,446 0,448 10,469 34,483 29,498 38,521">
          <text:p/>
        </draw:polyline>
        <draw:polyline draw:style-name="gr6" draw:text-style-name="P3" draw:layer="layout" svg:width="0.646cm" svg:height="0.115cm" svg:x="11.762cm" svg:y="9.879cm" svg:viewBox="0 0 647 116" draw:points="647,24 640,26 609,35 565,63 515,22 498,0 454,27 432,29 377,27 342,61 297,80 237,86 222,103 168,85 142,64 112,74 79,116 70,116 60,94 0,108">
          <text:p/>
        </draw:polyline>
        <draw:polyline draw:style-name="gr6" draw:text-style-name="P3" draw:layer="layout" svg:width="0.088cm" svg:height="0.262cm" svg:x="12.65cm" svg:y="9.235cm" svg:viewBox="0 0 89 263" draw:points="89,0 31,43 16,37 0,38 29,89 24,120 32,135 36,174 61,201 57,240 67,263">
          <text:p/>
        </draw:polyline>
        <draw:polyline draw:style-name="gr6" draw:text-style-name="P3" draw:layer="layout" svg:width="0.317cm" svg:height="0.415cm" svg:x="12.399cm" svg:y="9.487cm" svg:viewBox="0 0 318 416" draw:points="318,11 305,27 258,25 205,30 186,0 164,1 158,19 160,49 134,90 159,111 182,108 208,144 192,153 183,209 164,248 118,261 120,276 143,281 147,320 126,337 61,312 57,342 20,362 0,402 1,409 10,416">
          <text:p/>
        </draw:polyline>
        <draw:polyline draw:style-name="gr6" draw:text-style-name="P3" draw:layer="layout" svg:width="0.776cm" svg:height="0.241cm" svg:x="12.717cm" svg:y="9.485cm" svg:viewBox="0 0 777 242" draw:points="0,13 61,0 62,14 25,41 53,84 101,104 119,133 137,155 176,158 189,141 219,130 221,162 210,201 251,220 276,242 363,187 391,154 422,165 442,203 457,216 494,190 476,154 489,129 519,134 546,162 559,138 640,100 679,104 699,87 723,92 777,80">
          <text:p/>
        </draw:polyline>
        <draw:polyline draw:style-name="gr6" draw:text-style-name="P3" draw:layer="layout" svg:width="0.186cm" svg:height="0.367cm" svg:x="12.409cm" svg:y="9.903cm" svg:viewBox="0 0 187 368" draw:points="187,368 134,366 159,309 135,295 150,287 124,251 135,219 102,192 87,193 54,173 17,184 7,170 14,153 70,95 65,49 88,46 103,29 70,18 10,38 7,0 0,0">
          <text:p/>
        </draw:polyline>
        <draw:polyline draw:style-name="gr6" draw:text-style-name="P3" draw:layer="layout" svg:width="0.43cm" svg:height="0.315cm" svg:x="13.163cm" svg:y="9.801cm" svg:viewBox="0 0 431 316" draw:points="431,15 408,18 353,0 345,8 362,23 355,31 285,21 290,67 257,47 236,80 197,60 119,53 112,69 122,90 117,115 133,121 158,141 144,172 108,192 111,215 87,218 76,256 22,254 7,264 0,272 33,291 27,307 20,316">
          <text:p/>
        </draw:polyline>
        <draw:polyline draw:style-name="gr6" draw:text-style-name="P3" draw:layer="layout" svg:width="0.586cm" svg:height="0.183cm" svg:x="12.596cm" svg:y="10.117cm" svg:viewBox="0 0 587 184" draw:points="587,0 564,2 528,28 504,15 477,56 398,40 391,49 386,81 355,76 333,85 350,98 382,103 382,127 316,148 301,165 258,184 249,177 249,162 190,122 154,140 129,127 100,138 0,154">
          <text:p/>
        </draw:polyline>
        <draw:polyline draw:style-name="gr6" draw:text-style-name="P3" draw:layer="layout" svg:width="0.469cm" svg:height="0.643cm" svg:x="13.171cm" svg:y="10.117cm" svg:viewBox="0 0 470 644" draw:points="12,0 0,39 19,76 36,97 38,127 88,162 101,222 144,257 138,273 116,290 165,316 167,339 138,358 139,380 230,441 269,453 314,526 348,553 421,585 435,576 447,552 470,550 466,581 446,614 457,644">
          <text:p/>
        </draw:polyline>
        <draw:line draw:style-name="gr6" draw:text-style-name="P3" draw:layer="layout" svg:x1="11.988cm" svg:y1="8.934cm" svg:x2="12.05cm" svg:y2="9.02cm">
          <text:p/>
        </draw:line>
        <draw:line draw:style-name="gr6" draw:text-style-name="P3" draw:layer="layout" svg:x1="12.05cm" svg:y1="9.02cm" svg:x2="12.006cm" svg:y2="8.964cm">
          <text:p/>
        </draw:line>
        <draw:polyline draw:style-name="gr6" draw:text-style-name="P3" draw:layer="layout" svg:width="0.246cm" svg:height="0.499cm" svg:x="14.646cm" svg:y="8.233cm" svg:viewBox="0 0 247 500" draw:points="247,500 238,486 244,462 193,421 196,367 187,345 216,334 231,318 174,291 153,239 157,193 131,164 111,105 72,101 54,80 0,77 11,23 1,0">
          <text:p/>
        </draw:polyline>
        <draw:polyline draw:style-name="gr6" draw:text-style-name="P3" draw:layer="layout" svg:width="0.554cm" svg:height="0.256cm" svg:x="14.093cm" svg:y="8.061cm" svg:viewBox="0 0 555 257" draw:points="555,172 526,197 515,237 470,257 413,224 396,202 384,157 359,137 336,138 288,113 258,131 218,119 196,129 179,107 163,101 168,62 112,44 109,21 80,39 56,26 32,21 31,5 0,0">
          <text:p/>
        </draw:polyline>
        <draw:polyline draw:style-name="gr6" draw:text-style-name="P3" draw:layer="layout" svg:width="0.734cm" svg:height="0.423cm" svg:x="13.806cm" svg:y="8.781cm" svg:viewBox="0 0 735 424" draw:points="0,424 7,415 5,392 11,376 71,356 117,351 127,381 143,387 166,377 213,388 234,378 265,376 277,329 334,284 330,238 342,207 371,188 381,126 400,93 423,83 442,51 457,42 473,41 499,0 533,28 532,104 570,85 616,90 618,112 640,186 657,201 680,191 689,213 683,229 668,231 684,251 680,275 692,321 711,365 735,386">
          <text:p/>
        </draw:polyline>
        <draw:polyline draw:style-name="gr6" draw:text-style-name="P3" draw:layer="layout" svg:width="0.352cm" svg:height="0.433cm" svg:x="14.54cm" svg:y="8.733cm" svg:viewBox="0 0 353 434" draw:points="0,434 32,347 54,337 44,314 56,282 67,227 86,187 109,184 117,114 147,96 174,133 198,146 234,119 230,89 245,72 250,49 282,61 348,25 353,0">
          <text:p/>
        </draw:polyline>
        <draw:line draw:style-name="gr6" draw:text-style-name="P3" draw:layer="layout" svg:x1="14.093cm" svg:y1="8.061cm" svg:x2="14.1cm" svg:y2="7.976cm">
          <text:p/>
        </draw:line>
        <draw:polyline draw:style-name="gr6" draw:text-style-name="P3" draw:layer="layout" svg:width="0.435cm" svg:height="0.583cm" svg:x="13.676cm" svg:y="8.14cm" svg:viewBox="0 0 436 584" draw:points="401,0 434,28 436,43 391,63 301,9 279,11 290,41 274,120 236,131 217,170 194,173 168,221 125,265 119,281 130,310 155,338 141,347 127,371 111,373 114,397 103,444 72,439 29,481 49,525 67,547 70,569 0,584">
          <text:p/>
        </draw:polyline>
        <draw:line draw:style-name="gr6" draw:text-style-name="P3" draw:layer="layout" svg:x1="14.093cm" svg:y1="8.061cm" svg:x2="14.077cm" svg:y2="8.14cm">
          <text:p/>
        </draw:line>
        <draw:line draw:style-name="gr6" draw:text-style-name="P3" draw:layer="layout" svg:x1="14.1cm" svg:y1="7.976cm" svg:x2="14.077cm" svg:y2="8.14cm">
          <text:p/>
        </draw:line>
        <draw:polyline draw:style-name="gr6" draw:text-style-name="P3" draw:layer="layout" svg:width="0.129cm" svg:height="0.48cm" svg:x="13.676cm" svg:y="8.724cm" svg:viewBox="0 0 130 481" draw:points="130,481 96,445 98,391 81,369 65,363 76,323 81,277 95,260 91,223 20,121 17,98 39,81 14,52 11,29 0,0">
          <text:p/>
        </draw:polyline>
        <draw:polyline draw:style-name="gr6" draw:text-style-name="P3" draw:layer="layout" svg:width="0.345cm" svg:height="0.359cm" svg:x="13.46cm" svg:y="9.205cm" svg:viewBox="0 0 346 360" draw:points="34,360 61,333 26,283 31,252 4,223 0,170 39,166 44,143 69,157 75,139 111,122 138,80 175,70 205,43 213,57 227,41 251,54 297,50 311,33 334,30 346,0">
          <text:p/>
        </draw:polyline>
        <draw:polyline draw:style-name="gr6" draw:text-style-name="P3" draw:layer="layout" svg:width="0.119cm" svg:height="0.25cm" svg:x="13.48cm" svg:y="9.565cm" svg:viewBox="0 0 120 251" draw:points="14,0 0,24 10,46 4,61 28,75 98,85 87,123 71,124 21,168 39,197 55,203 65,218 79,209 102,207 104,229 120,236 114,251">
          <text:p/>
        </draw:polyline>
        <draw:polyline draw:style-name="gr6" draw:text-style-name="P3" draw:layer="layout" svg:width="0.901cm" svg:height="0.668cm" svg:x="13.594cm" svg:y="9.757cm" svg:viewBox="0 0 902 669" draw:points="902,669 882,609 811,585 721,615 673,590 640,577 562,477 557,423 536,364 495,338 507,298 470,231 443,196 411,183 403,177 335,105 296,94 278,72 217,70 222,47 190,34 147,0 104,20 73,15 0,59">
          <text:p/>
        </draw:polyline>
        <draw:polyline draw:style-name="gr6" draw:text-style-name="P3" draw:layer="layout" svg:width="0.373cm" svg:height="0.626cm" svg:x="14.54cm" svg:y="9.167cm" svg:viewBox="0 0 374 627" draw:points="374,627 348,583 302,581 226,602 236,548 174,531 163,494 139,503 138,480 158,447 163,423 147,410 134,365 132,342 147,332 137,302 150,287 148,255 87,192 97,122 87,99 0,0">
          <text:p/>
        </draw:polyline>
        <draw:polyline draw:style-name="gr6" draw:text-style-name="P3" draw:layer="layout" svg:width="0.169cm" svg:height="0.339cm" svg:x="14.816cm" svg:y="9.794cm" svg:viewBox="0 0 170 340" draw:points="98,0 61,19 50,51 45,81 0,101 26,130 57,128 75,157 113,153 170,194 166,225 87,293 83,340">
          <text:p/>
        </draw:polyline>
        <draw:polyline draw:style-name="gr6" draw:text-style-name="P3" draw:layer="layout" svg:width="0.403cm" svg:height="0.291cm" svg:x="14.495cm" svg:y="10.134cm" svg:viewBox="0 0 404 292" draw:points="0,292 53,271 94,291 124,289 130,271 121,257 118,219 138,194 111,151 130,102 153,108 201,126 270,127 308,110 295,64 322,23 384,24 404,0">
          <text:p/>
        </draw:polyline>
        <draw:polyline draw:style-name="gr6" draw:text-style-name="P3" draw:layer="layout" svg:width="0.349cm" svg:height="0.355cm" svg:x="14.145cm" svg:y="10.426cm" svg:viewBox="0 0 350 356" draw:points="0,356 51,328 71,295 94,301 91,263 94,224 51,166 56,143 47,120 78,49 141,65 191,99 241,71 333,47 344,8 350,0">
          <text:p/>
        </draw:polyline>
        <draw:polyline draw:style-name="gr6" draw:text-style-name="P3" draw:layer="layout" svg:width="0.677cm" svg:height="0.277cm" svg:x="14.123cm" svg:y="10.782cm" svg:viewBox="0 0 678 278" draw:points="678,278 628,228 591,239 572,217 542,221 492,187 455,191 442,138 388,143 341,124 329,79 311,57 305,66 314,95 317,119 257,132 259,154 219,220 203,221 155,195 143,143 114,160 68,173 40,121 0,101 10,47 46,20 22,0">
          <text:p/>
        </draw:polyline>
        <draw:polyline draw:style-name="gr6" draw:text-style-name="P3" draw:layer="layout" svg:width="0.195cm" svg:height="0.494cm" svg:x="14.605cm" svg:y="11.06cm" svg:viewBox="0 0 196 495" draw:points="3,495 17,393 0,364 4,332 27,246 106,100 196,0">
          <text:p/>
        </draw:polyline>
        <draw:polyline draw:style-name="gr6" draw:text-style-name="P3" draw:layer="layout" svg:width="0.818cm" svg:height="0.46cm" svg:x="14.801cm" svg:y="10.599cm" svg:viewBox="0 0 819 461" draw:points="0,461 72,400 153,362 262,375 388,240 454,210 467,186 527,158 589,90 640,55 736,7 819,0">
          <text:p/>
        </draw:polyline>
        <draw:polyline draw:style-name="gr6" draw:text-style-name="P3" draw:layer="layout" svg:width="0.517cm" svg:height="0.096cm" svg:x="13.628cm" svg:y="10.732cm" svg:viewBox="0 0 518 97" draw:points="0,29 23,34 33,49 42,79 74,83 124,55 175,97 190,88 185,42 220,0 246,20 268,20 349,58 385,31 408,36 446,33 471,46 518,50">
          <text:p/>
        </draw:polyline>
        <draw:polyline draw:style-name="gr6" draw:text-style-name="P3" draw:layer="layout" svg:width="0.335cm" svg:height="0.216cm" svg:x="13.293cm" svg:y="10.752cm" svg:viewBox="0 0 336 217" draw:points="335,9 336,24 306,35 236,25 215,57 198,29 165,0 116,67 122,120 53,128 41,159 0,217">
          <text:p/>
        </draw:polyline>
        <draw:polyline draw:style-name="gr6" draw:text-style-name="P3" draw:layer="layout" svg:width="0.463cm" svg:height="0.811cm" svg:x="13.293cm" svg:y="10.969cm" svg:viewBox="0 0 464 812" draw:points="0,0 29,67 33,111 99,160 138,163 161,162 196,204 218,195 242,201 264,268 250,292 283,320 279,358 291,412 263,423 241,439 282,466 288,527 252,554 182,560 171,600 204,627 223,657 217,673 265,706 305,710 357,689 380,695 464,773 459,812">
          <text:p/>
        </draw:polyline>
        <draw:polyline draw:style-name="gr6" draw:text-style-name="P3" draw:layer="layout" svg:width="0.856cm" svg:height="0.345cm" svg:x="13.752cm" svg:y="11.448cm" svg:viewBox="0 0 857 346" draw:points="0,333 18,346 76,310 96,277 142,281 186,246 181,200 158,110 217,90 280,107 332,86 512,115 558,112 604,31 678,0 736,42 792,67 857,107">
          <text:p/>
        </draw:polyline>
        <draw:polyline draw:style-name="gr6" draw:text-style-name="P3" draw:layer="layout" svg:width="0.372cm" svg:height="0.122cm" svg:x="13.379cm" svg:y="11.769cm" svg:viewBox="0 0 373 123" draw:points="373,12 335,0 245,24 213,11 179,68 149,79 110,74 96,99 83,116 0,123">
          <text:p/>
        </draw:polyline>
        <draw:polyline draw:style-name="gr6" draw:text-style-name="P3" draw:layer="layout" svg:width="0.902cm" svg:height="0.353cm" svg:x="12.476cm" svg:y="11.538cm" svg:viewBox="0 0 903 354" draw:points="0,0 66,47 103,36 128,57 220,64 247,92 263,106 274,135 307,163 360,142 391,156 483,155 486,177 511,198 521,220 538,242 550,279 567,308 597,299 594,267 608,250 639,255 676,244 726,278 851,297 853,327 903,354">
          <text:p/>
        </draw:polyline>
        <draw:polyline draw:style-name="gr6" draw:text-style-name="P3" draw:layer="layout" svg:width="1.426cm" svg:height="0.661cm" svg:x="13.316cm" svg:y="11.555cm" svg:viewBox="0 0 1427 662" draw:points="63,337 48,347 33,348 12,372 15,395 0,412 1,428 11,442 104,457 164,505 208,500 229,545 241,597 290,632 351,619 420,543 474,545 526,524 574,535 631,570 694,586 746,651 794,662 808,660 829,636 930,649 938,641 918,596 938,572 953,562 1005,543 1030,555 1052,554 1102,503 1131,492 1178,496 1199,470 1224,491 1292,485 1344,542 1374,531 1427,534 1408,483 1383,469 1386,422 1339,411 1305,376 1293,247 1293,0">
          <text:p/>
        </draw:polyline>
        <draw:polygon draw:style-name="gr2" draw:text-style-name="P2" draw:layer="layout" svg:width="0.054cm" svg:height="0.067cm" svg:x="13.547cm" svg:y="11.997cm" svg:viewBox="0 0 55 68" draw:points="47,68 24,62 9,56 0,49 5,25 20,16 25,0 42,14 29,30 37,45 55,60">
          <text:p/>
        </draw:polygon>
        <draw:polyline draw:style-name="gr6" draw:text-style-name="P3" draw:layer="layout" svg:width="0.574cm" svg:height="0.616cm" svg:x="12.254cm" svg:y="10.271cm" svg:viewBox="0 0 575 617" draw:points="0,617 52,605 93,547 124,536 149,488 190,507 219,489 289,506 364,560 377,543 382,505 404,495 401,472 415,440 405,418 433,392 439,376 438,361 453,352 450,329 466,328 481,334 495,310 526,315 547,289 570,294 575,264 558,242 534,245 516,207 477,196 474,173 434,154 447,121 380,74 342,0">
          <text:p/>
        </draw:polyline>
        <draw:polyline draw:style-name="gr6" draw:text-style-name="P3" draw:layer="layout" svg:width="0.835cm" svg:height="0.623cm" svg:x="12.457cm" svg:y="10.914cm" svg:viewBox="0 0 836 624" draw:points="836,55 813,56 793,98 768,68 736,56 714,66 657,33 651,56 656,109 619,129 580,109 575,63 523,0 492,2 464,27 459,59 532,90 534,122 460,150 398,157 379,190 396,203 434,215 453,244 410,286 388,288 344,232 321,226 288,205 250,217 220,220 201,259 169,255 152,326 155,356 173,386 161,410 125,436 49,451 45,489 0,510 19,624">
          <text:p/>
        </draw:polyline>
        <draw:polyline draw:style-name="gr6" draw:text-style-name="P3" draw:layer="layout" svg:width="0.674cm" svg:height="0.409cm" svg:x="11.579cm" svg:y="10.478cm" svg:viewBox="0 0 675 410" draw:points="0,27 29,0 75,4 105,79 138,105 202,130 241,219 220,237 221,252 273,317 312,320 365,309 398,328 408,351 454,353 480,382 525,370 587,380 675,410">
          <text:p/>
        </draw:polyline>
        <draw:polyline draw:style-name="gr6" draw:text-style-name="P3" draw:layer="layout" svg:width="1.237cm" svg:height="0.106cm" svg:x="10.202cm" svg:y="10.475cm" svg:viewBox="0 0 1238 107" draw:points="1238,27 1208,22 1172,57 1157,57 1101,39 1041,60 1032,46 1053,13 1036,0 949,61 925,48 888,67 839,41 846,25 793,37 794,46 787,54 779,54 729,4 700,31 670,33 655,50 608,39 578,57 517,48 506,95 443,85 426,71 368,107 344,95 343,87 373,77 380,68 338,33 322,27 228,82 196,77 143,83 103,78 94,57 63,51 52,21 0,35">
          <text:p/>
        </draw:polyline>
        <draw:polyline draw:style-name="gr6" draw:text-style-name="P3" draw:layer="layout" svg:width="0.138cm" svg:height="0.015cm" svg:x="11.44cm" svg:y="10.489cm" svg:viewBox="0 0 139 16" draw:points="0,13 60,0 78,13 139,16">
          <text:p/>
        </draw:polyline>
        <draw:polyline draw:style-name="gr6" draw:text-style-name="P3" draw:layer="layout" svg:width="0.355cm" svg:height="0.96cm" svg:x="11.33cm" svg:y="10.505cm" svg:viewBox="0 0 356 961" draw:points="7,961 13,937 0,877 42,841 42,757 65,747 70,717 109,721 129,703 138,618 181,599 215,542 231,548 261,537 255,483 278,481 312,433 311,410 293,388 291,372 312,348 342,337 356,320 337,284 338,222 337,199 306,201 294,226 285,227 275,197 280,174 318,155 300,125 295,73 254,46 249,0">
          <text:p/>
        </draw:polyline>
        <draw:polygon draw:style-name="gr2" draw:text-style-name="P2" draw:layer="layout" svg:width="0.068cm" svg:height="0.17cm" svg:x="11.532cm" svg:y="10.782cm" svg:viewBox="0 0 69 171" draw:points="43,0 29,16 45,30 47,53 24,55 27,78 0,119 2,149 12,171 27,170 27,163 43,162 48,153 43,100 35,86 65,82 69,36 59,14">
          <text:p/>
        </draw:polygon>
        <draw:polyline draw:style-name="gr6" draw:text-style-name="P3" draw:layer="layout" svg:width="0.195cm" svg:height="0.806cm" svg:x="12.079cm" svg:y="10.888cm" svg:viewBox="0 0 196 807" draw:points="26,807 25,791 0,770 13,739 12,646 28,576 76,587 115,591 153,510 196,469 169,439 175,416 163,370 98,408 89,401 93,362 115,360 120,314 79,294 53,265 21,260 12,238 74,171 79,132 133,127 131,111 122,97 128,81 192,22 175,0">
          <text:p/>
        </draw:polyline>
        <draw:polyline draw:style-name="gr6" draw:text-style-name="P3" draw:layer="layout" svg:width="0.37cm" svg:height="0.226cm" svg:x="12.105cm" svg:y="11.488cm" svg:viewBox="0 0 371 227" draw:points="0,207 33,219 39,211 53,202 100,213 115,203 179,222 187,227 195,227 194,211 200,203 192,189 198,181 190,174 181,151 163,138 184,113 167,99 187,74 184,28 206,11 235,0 292,34 371,50">
          <text:p/>
        </draw:polyline>
        <draw:polyline draw:style-name="gr6" draw:text-style-name="P3" draw:layer="layout" svg:width="0.767cm" svg:height="0.252cm" svg:x="11.337cm" svg:y="11.466cm" svg:viewBox="0 0 768 253" draw:points="0,0 99,68 146,86 192,159 259,214 283,228 344,214 478,171 550,203 569,231 586,253 609,244 642,203 667,207 724,241 768,229">
          <text:p/>
        </draw:polyline>
        <draw:polyline draw:style-name="gr6" draw:text-style-name="P3" draw:layer="layout" svg:width="1.4cm" svg:height="1.031cm" svg:x="9.936cm" svg:y="10.51cm" svg:viewBox="0 0 1401 1032" draw:points="266,0 184,122 120,174 97,169 37,182 0,216 43,251 55,296 114,275 154,286 158,332 168,347 168,354 198,359 206,351 218,312 271,307 312,340 360,344 377,359 388,396 385,449 347,530 297,589 326,641 397,665 410,639 419,578 441,559 471,557 454,613 488,648 541,643 591,677 608,698 638,696 672,723 726,733 793,781 830,779 909,794 977,779 995,809 1007,847 993,856 1002,877 1018,891 1059,910 1110,960 1121,997 1145,1010 1162,1032 1192,1015 1211,982 1268,1015 1322,1017 1401,956">
          <text:p/>
        </draw:polyline>
        <draw:polyline draw:style-name="gr6" draw:text-style-name="P3" draw:layer="layout" svg:width="0.987cm" svg:height="1.51cm" svg:x="20.05cm" svg:y="11.067cm" svg:viewBox="0 0 988 1511" draw:points="866,1511 863,1481 873,1425 868,1379 988,1176 975,939 941,833 941,741 919,597 900,553 891,539 820,445 832,320 849,258 811,100 792,54 797,24 771,2 726,0 703,10 695,10 689,26 705,117 678,150 689,195 670,236 706,287 712,355 688,426 667,444 632,393 591,381 499,390 442,442 440,488 404,514 312,523 276,542 263,566 209,578 211,594 206,626 185,643 169,643 160,629 130,632 121,618 114,626 123,648 119,687 75,707 64,754 88,767 69,800 71,830 49,840 34,841 30,881 0,890">
          <text:p/>
        </draw:polyline>
        <draw:polyline draw:style-name="gr6" draw:text-style-name="P3" draw:layer="layout" svg:width="0.904cm" svg:height="1.28cm" svg:x="20.028cm" svg:y="11.957cm" svg:viewBox="0 0 905 1281" draw:points="22,0 0,19 3,49 65,43 68,81 108,101 134,136 128,153 24,193 35,223 51,314 132,352 169,349 215,421 193,447 150,473 139,521 95,548 110,616 193,609 237,581 269,586 287,615 266,725 230,752 226,790 191,831 224,852 276,831 295,868 333,865 413,888 379,938 320,974 307,1006 321,1059 368,1077 379,1107 410,1112 459,1137 599,1163 641,1198 646,1251 741,1281 756,1272 790,1231 766,1210 763,1194 812,1128 814,1066 874,984 844,972 813,982 812,967 825,943 863,931 889,890 887,860 905,812 895,705 898,643 888,621">
          <text:p/>
        </draw:polyline>
        <draw:polyline draw:style-name="gr6" draw:text-style-name="P3" draw:layer="layout" svg:width="0.865cm" svg:height="0.658cm" svg:x="20.05cm" svg:y="11.957cm" svg:viewBox="0 0 866 659" draw:points="866,621 842,615 836,624 785,659 769,652 768,645 699,644 698,637 715,574 706,567 675,562 688,537 680,523 684,491 670,415 616,420 582,385 568,325 520,291 480,195 448,198 407,163 376,157 359,137 329,140 309,95 293,81 282,51 244,62 198,60 181,45 111,37 62,3 54,3 24,14 0,0">
          <text:p/>
        </draw:polyline>
        <draw:polygon draw:style-name="gr2" draw:text-style-name="P2" draw:layer="layout" svg:width="0.016cm" svg:height="0.022cm" svg:x="20.275cm" svg:y="12.637cm" svg:viewBox="0 0 17 23" draw:points="7,0 0,7 2,23 17,15 16,6">
          <text:p/>
        </draw:polygon>
        <draw:polygon draw:style-name="gr2" draw:text-style-name="P2" draw:layer="layout" svg:width="0.021cm" svg:height="0.03cm" svg:x="20.823cm" svg:y="13.216cm" svg:viewBox="0 0 22 31" draw:points="0,18 16,24 17,31 22,22 6,0">
          <text:p/>
        </draw:polygon>
        <draw:polyline draw:style-name="gr6" draw:text-style-name="P3" draw:layer="layout" svg:width="0.307cm" svg:height="0.393cm" svg:x="18.048cm" svg:y="10.219cm" svg:viewBox="0 0 308 394" draw:points="308,394 265,361 271,337 253,315 272,275 277,236 260,223 230,225 173,199 129,150 142,110 122,66 91,61 58,41 28,44 0,0">
          <text:p/>
        </draw:polyline>
        <draw:polyline draw:style-name="gr6" draw:text-style-name="P3" draw:layer="layout" svg:width="1.198cm" svg:height="0.621cm" svg:x="17.157cm" svg:y="10.613cm" svg:viewBox="0 0 1199 622" draw:points="0,443 26,487 90,504 130,532 136,584 169,604 198,595 225,560 223,530 238,521 324,536 358,564 434,564 445,595 439,617 470,622 479,552 515,518 583,505 662,535 681,488 702,470 808,446 866,401 928,419 963,377 959,331 978,291 963,285 895,298 885,283 999,181 1029,87 1121,85 1186,41 1199,0">
          <text:p/>
        </draw:polyline>
        <draw:polygon draw:style-name="gr2" draw:text-style-name="P2" draw:layer="layout" svg:width="0.023cm" svg:height="0.014cm" svg:x="18.456cm" svg:y="10.543cm" svg:viewBox="0 0 24 15" draw:points="24,5 0,0 1,15 17,14">
          <text:p/>
        </draw:polygon>
        <draw:polyline draw:style-name="gr6" draw:text-style-name="P3" draw:layer="layout" svg:width="0.131cm" svg:height="0.72cm" svg:x="17.131cm" svg:y="10.335cm" svg:viewBox="0 0 132 721" draw:points="26,721 34,651 105,591 70,548 39,535 42,489 29,436 52,426 98,422 118,404 94,384 42,327 57,234 0,200 14,183 18,153 38,112 127,73 132,48 98,7 74,0">
          <text:p/>
        </draw:polyline>
        <draw:line draw:style-name="gr6" draw:text-style-name="P3" draw:layer="layout" svg:x1="17.212cm" svg:y1="10.328cm" svg:x2="17.205cm" svg:y2="10.335cm">
          <text:p/>
        </draw:line>
        <draw:polygon draw:style-name="gr2" draw:text-style-name="P2" draw:layer="layout" svg:width="0.054cm" svg:height="0.031cm" svg:x="17.384cm" svg:y="11.172cm" svg:viewBox="0 0 55 32" draw:points="55,20 38,6 23,15 14,0 0,17 9,32 31,22 47,28">
          <text:p/>
        </draw:polygon>
        <draw:polygon draw:style-name="gr2" draw:text-style-name="P2" draw:layer="layout" svg:width="0.015cm" svg:height="0.015cm" svg:x="17.26cm" svg:y="11.184cm" svg:viewBox="0 0 16 16" draw:points="2,16 10,16 16,8 8,0 0,2">
          <text:p/>
        </draw:polygon>
        <draw:polygon draw:style-name="gr2" draw:text-style-name="P2" draw:layer="layout" svg:width="0.084cm" svg:height="0.056cm" svg:x="17.646cm" svg:y="11.243cm" svg:viewBox="0 0 85 57" draw:points="48,41 85,30 83,7 75,0 61,16 45,18 46,25 39,33 15,20 0,37 33,49 42,57">
          <text:p/>
        </draw:polygon>
        <draw:polygon draw:style-name="gr2" draw:text-style-name="P2" draw:layer="layout" svg:width="0.044cm" svg:height="0.031cm" svg:x="17.846cm" svg:y="11.243cm" svg:viewBox="0 0 45 32" draw:points="13,9 0,26 23,32 38,31 45,14 36,0 22,9">
          <text:p/>
        </draw:polygon>
        <draw:polygon draw:style-name="gr2" draw:text-style-name="P2" draw:layer="layout" svg:width="0.071cm" svg:height="0.067cm" svg:x="17.906cm" svg:y="11.195cm" svg:viewBox="0 0 72 68" draw:points="0,61 9,68 15,53 38,50 37,34 50,18 72,7 72,0 35,11 21,35 5,38">
          <text:p/>
        </draw:polygon>
        <draw:polyline draw:style-name="gr6" draw:text-style-name="P3" draw:layer="layout" svg:width="1.408cm" svg:height="0.359cm" svg:x="15.748cm" svg:y="10.725cm" svg:viewBox="0 0 1409 360" draw:points="0,0 170,16 223,2 309,10 342,30 351,52 353,68 325,101 359,128 421,138 528,135 592,160 635,125 609,98 600,83 605,52 620,42 618,27 650,40 679,22 711,34 719,41 729,56 744,62 738,78 792,157 969,149 1050,111 1082,138 1100,168 1097,206 1116,250 1097,283 1098,298 1205,303 1246,315 1274,298 1309,341 1342,360 1370,328 1409,331">
          <text:p/>
        </draw:polyline>
        <draw:polygon draw:style-name="gr2" draw:text-style-name="P2" draw:layer="layout" svg:width="0.017cm" svg:height="0.029cm" svg:x="16.769cm" svg:y="10.945cm" svg:viewBox="0 0 18 30" draw:points="0,8 10,30 18,23 15,0">
          <text:p/>
        </draw:polygon>
        <draw:polygon draw:style-name="gr2" draw:text-style-name="P2" draw:layer="layout" svg:width="0.015cm" svg:height="0.022cm" svg:x="16.791cm" svg:y="10.928cm" svg:viewBox="0 0 16 23" draw:points="16,7 8,0 0,8 2,23 9,23">
          <text:p/>
        </draw:polygon>
        <draw:polygon draw:style-name="gr2" draw:text-style-name="P2" draw:layer="layout" svg:width="0.014cm" svg:height="0.022cm" svg:x="16.874cm" svg:y="11.059cm" svg:viewBox="0 0 15 23" draw:points="6,0 0,16 15,23 14,7">
          <text:p/>
        </draw:polygon>
        <draw:polyline draw:style-name="gr6" draw:text-style-name="P3" draw:layer="layout" svg:width="0.127cm" svg:height="0.125cm" svg:x="15.62cm" svg:y="10.599cm" svg:viewBox="0 0 128 126" draw:points="0,0 33,12 43,34 36,42 28,44 21,59 14,59 32,88 49,103 65,109 128,126">
          <text:p/>
        </draw:polyline>
        <draw:frame draw:style-name="gr7" draw:text-style-name="P5" draw:layer="layout" svg:width="0.181cm" svg:height="0.791cm" svg:x="8.444cm" svg:y="13.214cm">
          <draw:text-box>
            <text:p text:style-name="P4">.</text:p>
          </draw:text-box>
        </draw:frame>
        <draw:frame draw:style-name="gr7" draw:text-style-name="P5" draw:layer="layout" svg:width="0.181cm" svg:height="0.791cm" svg:x="10.195cm" svg:y="12.884cm">
          <draw:text-box>
            <text:p text:style-name="P4">.</text:p>
          </draw:text-box>
        </draw:frame>
        <draw:frame draw:style-name="gr7" draw:text-style-name="P5" draw:layer="layout" svg:width="0.181cm" svg:height="0.791cm" svg:x="12.128cm" svg:y="12.518cm">
          <draw:text-box>
            <text:p text:style-name="P4">.</text:p>
          </draw:text-box>
        </draw:frame>
        <draw:frame draw:style-name="gr7" draw:text-style-name="P5" draw:layer="layout" svg:width="0.181cm" svg:height="0.791cm" svg:x="13.181cm" svg:y="12.294cm">
          <draw:text-box>
            <text:p text:style-name="P4">.</text:p>
          </draw:text-box>
        </draw:frame>
        <draw:frame draw:style-name="gr7" draw:text-style-name="P5" draw:layer="layout" svg:width="0.181cm" svg:height="0.791cm" svg:x="14.863cm" svg:y="12.723cm">
          <draw:text-box>
            <text:p text:style-name="P4">.</text:p>
          </draw:text-box>
        </draw:frame>
        <draw:frame draw:style-name="gr7" draw:text-style-name="P5" draw:layer="layout" svg:width="0.181cm" svg:height="0.791cm" svg:x="10.373cm" svg:y="5.033cm">
          <draw:text-box>
            <text:p text:style-name="P4">.</text:p>
          </draw:text-box>
        </draw:frame>
        <draw:frame draw:style-name="gr7" draw:text-style-name="P5" draw:layer="layout" svg:width="0.181cm" svg:height="0.791cm" svg:x="9.331cm" svg:y="4.38cm">
          <draw:text-box>
            <text:p text:style-name="P4">.</text:p>
          </draw:text-box>
        </draw:frame>
        <draw:frame draw:style-name="gr7" draw:text-style-name="P5" draw:layer="layout" svg:width="0.181cm" svg:height="0.791cm" svg:x="9.385cm" svg:y="3.288cm">
          <draw:text-box>
            <text:p text:style-name="P4">.</text:p>
          </draw:text-box>
        </draw:frame>
        <draw:frame draw:style-name="gr7" draw:text-style-name="P5" draw:layer="layout" svg:width="0.181cm" svg:height="0.791cm" svg:x="8.169cm" svg:y="3.822cm">
          <draw:text-box>
            <text:p text:style-name="P4">.</text:p>
          </draw:text-box>
        </draw:frame>
        <draw:frame draw:style-name="gr7" draw:text-style-name="P5" draw:layer="layout" svg:width="0.181cm" svg:height="0.791cm" svg:x="10.327cm" svg:y="3.857cm">
          <draw:text-box>
            <text:p text:style-name="P4">.</text:p>
          </draw:text-box>
        </draw:frame>
        <draw:frame draw:style-name="gr7" draw:text-style-name="P5" draw:layer="layout" svg:width="0.181cm" svg:height="0.791cm" svg:x="11.124cm" svg:y="3.971cm">
          <draw:text-box>
            <text:p text:style-name="P4">.</text:p>
          </draw:text-box>
        </draw:frame>
        <draw:frame draw:style-name="gr7" draw:text-style-name="P5" draw:layer="layout" svg:width="0.181cm" svg:height="0.791cm" svg:x="11.908cm" svg:y="3.502cm">
          <draw:text-box>
            <text:p text:style-name="P4">.</text:p>
          </draw:text-box>
        </draw:frame>
        <draw:frame draw:style-name="gr7" draw:text-style-name="P5" draw:layer="layout" svg:width="0.181cm" svg:height="0.791cm" svg:x="10.915cm" svg:y="2.581cm">
          <draw:text-box>
            <text:p text:style-name="P4">.</text:p>
          </draw:text-box>
        </draw:frame>
        <draw:frame draw:style-name="gr7" draw:text-style-name="P5" draw:layer="layout" svg:width="0.181cm" svg:height="0.791cm" svg:x="11.539cm" svg:y="2.508cm">
          <draw:text-box>
            <text:p text:style-name="P4">.</text:p>
          </draw:text-box>
        </draw:frame>
        <draw:frame draw:style-name="gr7" draw:text-style-name="P5" draw:layer="layout" svg:width="0.181cm" svg:height="0.791cm" svg:x="12.847cm" svg:y="2.764cm">
          <draw:text-box>
            <text:p text:style-name="P4">.</text:p>
          </draw:text-box>
        </draw:frame>
        <draw:frame draw:style-name="gr7" draw:text-style-name="P5" draw:layer="layout" svg:width="0.181cm" svg:height="0.791cm" svg:x="12.82cm" svg:y="2.207cm">
          <draw:text-box>
            <text:p text:style-name="P4">.</text:p>
          </draw:text-box>
        </draw:frame>
        <draw:frame draw:style-name="gr7" draw:text-style-name="P5" draw:layer="layout" svg:width="0.181cm" svg:height="0.791cm" svg:x="13.859cm" svg:y="1.618cm">
          <draw:text-box>
            <text:p text:style-name="P4">.</text:p>
          </draw:text-box>
        </draw:frame>
        <draw:frame draw:style-name="gr7" draw:text-style-name="P5" draw:layer="layout" svg:width="0.181cm" svg:height="0.791cm" svg:x="14.506cm" svg:y="0.661cm">
          <draw:text-box>
            <text:p text:style-name="P4">.</text:p>
          </draw:text-box>
        </draw:frame>
        <draw:frame draw:style-name="gr7" draw:text-style-name="P5" draw:layer="layout" svg:width="0.181cm" svg:height="0.791cm" svg:x="14.26cm" svg:y="1.109cm">
          <draw:text-box>
            <text:p text:style-name="P4">.</text:p>
          </draw:text-box>
        </draw:frame>
        <draw:frame draw:style-name="gr7" draw:text-style-name="P5" draw:layer="layout" svg:width="0.181cm" svg:height="0.791cm" svg:x="15.001cm" svg:y="2.066cm">
          <draw:text-box>
            <text:p text:style-name="P4">.</text:p>
          </draw:text-box>
        </draw:frame>
        <draw:frame draw:style-name="gr7" draw:text-style-name="P5" draw:layer="layout" svg:width="0.181cm" svg:height="0.791cm" svg:x="13.679cm" svg:y="2.233cm">
          <draw:text-box>
            <text:p text:style-name="P4">.</text:p>
          </draw:text-box>
        </draw:frame>
        <draw:frame draw:style-name="gr7" draw:text-style-name="P5" draw:layer="layout" svg:width="0.181cm" svg:height="0.791cm" svg:x="15.933cm" svg:y="1.776cm">
          <draw:text-box>
            <text:p text:style-name="P4">.</text:p>
          </draw:text-box>
        </draw:frame>
        <draw:frame draw:style-name="gr7" draw:text-style-name="P5" draw:layer="layout" svg:width="0.181cm" svg:height="0.791cm" svg:x="17.236cm" svg:y="2.619cm">
          <draw:text-box>
            <text:p text:style-name="P4">.</text:p>
          </draw:text-box>
        </draw:frame>
        <draw:frame draw:style-name="gr7" draw:text-style-name="P5" draw:layer="layout" svg:width="0.181cm" svg:height="0.791cm" svg:x="13.63cm" svg:y="2.743cm">
          <draw:text-box>
            <text:p text:style-name="P4">.</text:p>
          </draw:text-box>
        </draw:frame>
        <draw:frame draw:style-name="gr7" draw:text-style-name="P5" draw:layer="layout" svg:width="0.181cm" svg:height="0.791cm" svg:x="13.689cm" svg:y="3.064cm">
          <draw:text-box>
            <text:p text:style-name="P4">.</text:p>
          </draw:text-box>
        </draw:frame>
        <draw:frame draw:style-name="gr7" draw:text-style-name="P5" draw:layer="layout" svg:width="0.181cm" svg:height="0.791cm" svg:x="13.754cm" svg:y="2.942cm">
          <draw:text-box>
            <text:p text:style-name="P4">.</text:p>
          </draw:text-box>
        </draw:frame>
        <draw:frame draw:style-name="gr7" draw:text-style-name="P5" draw:layer="layout" svg:width="0.181cm" svg:height="0.791cm" svg:x="13.977cm" svg:y="2.925cm">
          <draw:text-box>
            <text:p text:style-name="P4">.</text:p>
          </draw:text-box>
        </draw:frame>
        <draw:frame draw:style-name="gr7" draw:text-style-name="P5" draw:layer="layout" svg:width="0.181cm" svg:height="0.791cm" svg:x="13.984cm" svg:y="3.093cm">
          <draw:text-box>
            <text:p text:style-name="P4">.</text:p>
          </draw:text-box>
        </draw:frame>
        <draw:frame draw:style-name="gr7" draw:text-style-name="P5" draw:layer="layout" svg:width="0.181cm" svg:height="0.791cm" svg:x="13.962cm" svg:y="3.3cm">
          <draw:text-box>
            <text:p text:style-name="P4">.</text:p>
          </draw:text-box>
        </draw:frame>
        <draw:frame draw:style-name="gr7" draw:text-style-name="P5" draw:layer="layout" svg:width="0.181cm" svg:height="0.791cm" svg:x="14.174cm" svg:y="3.426cm">
          <draw:text-box>
            <text:p text:style-name="P4">.</text:p>
          </draw:text-box>
        </draw:frame>
        <draw:frame draw:style-name="gr7" draw:text-style-name="P5" draw:layer="layout" svg:width="0.181cm" svg:height="0.791cm" svg:x="13.146cm" svg:y="3.534cm">
          <draw:text-box>
            <text:p text:style-name="P4">.</text:p>
          </draw:text-box>
        </draw:frame>
        <draw:frame draw:style-name="gr7" draw:text-style-name="P5" draw:layer="layout" svg:width="0.181cm" svg:height="0.791cm" svg:x="15.656cm" svg:y="2.848cm">
          <draw:text-box>
            <text:p text:style-name="P4">.</text:p>
          </draw:text-box>
        </draw:frame>
        <draw:frame draw:style-name="gr7" draw:text-style-name="P5" draw:layer="layout" svg:width="0.181cm" svg:height="0.791cm" svg:x="16.356cm" svg:y="3.081cm">
          <draw:text-box>
            <text:p text:style-name="P4">.</text:p>
          </draw:text-box>
        </draw:frame>
        <draw:frame draw:style-name="gr7" draw:text-style-name="P7" draw:layer="layout" svg:width="0.281cm" svg:height="1.136cm" svg:x="13.823cm" svg:y="2.714cm">
          <draw:text-box>
            <text:p text:style-name="P6">.</text:p>
          </draw:text-box>
        </draw:frame>
        <draw:frame draw:style-name="gr7" draw:text-style-name="P5" draw:layer="layout" svg:width="0.181cm" svg:height="0.791cm" svg:x="15.414cm" svg:y="3.732cm">
          <draw:text-box>
            <text:p text:style-name="P4">.</text:p>
          </draw:text-box>
        </draw:frame>
        <draw:frame draw:style-name="gr7" draw:text-style-name="P5" draw:layer="layout" svg:width="0.181cm" svg:height="0.791cm" svg:x="17.236cm" svg:y="3.162cm">
          <draw:text-box>
            <text:p text:style-name="P4">.</text:p>
          </draw:text-box>
        </draw:frame>
        <draw:frame draw:style-name="gr7" draw:text-style-name="P5" draw:layer="layout" svg:width="0.181cm" svg:height="0.791cm" svg:x="18.631cm" svg:y="3.245cm">
          <draw:text-box>
            <text:p text:style-name="P4">.</text:p>
          </draw:text-box>
        </draw:frame>
        <draw:frame draw:style-name="gr7" draw:text-style-name="P5" draw:layer="layout" svg:width="0.181cm" svg:height="0.791cm" svg:x="17.537cm" svg:y="3.843cm">
          <draw:text-box>
            <text:p text:style-name="P4">.</text:p>
          </draw:text-box>
        </draw:frame>
        <draw:frame draw:style-name="gr7" draw:text-style-name="P5" draw:layer="layout" svg:width="0.181cm" svg:height="0.791cm" svg:x="18.32cm" svg:y="3.903cm">
          <draw:text-box>
            <text:p text:style-name="P4">.</text:p>
          </draw:text-box>
        </draw:frame>
        <draw:frame draw:style-name="gr7" draw:text-style-name="P5" draw:layer="layout" svg:width="0.181cm" svg:height="0.791cm" svg:x="17.9cm" svg:y="4.514cm">
          <draw:text-box>
            <text:p text:style-name="P4">.</text:p>
          </draw:text-box>
        </draw:frame>
        <draw:frame draw:style-name="gr7" draw:text-style-name="P5" draw:layer="layout" svg:width="0.181cm" svg:height="0.791cm" svg:x="17.28cm" svg:y="4.56cm">
          <draw:text-box>
            <text:p text:style-name="P4">.</text:p>
          </draw:text-box>
        </draw:frame>
        <draw:frame draw:style-name="gr7" draw:text-style-name="P5" draw:layer="layout" svg:width="0.181cm" svg:height="0.791cm" svg:x="16.339cm" svg:y="3.988cm">
          <draw:text-box>
            <text:p text:style-name="P4">.</text:p>
          </draw:text-box>
        </draw:frame>
        <draw:frame draw:style-name="gr7" draw:text-style-name="P5" draw:layer="layout" svg:width="0.181cm" svg:height="0.791cm" svg:x="17.173cm" svg:y="5.066cm">
          <draw:text-box>
            <text:p text:style-name="P4">.</text:p>
          </draw:text-box>
        </draw:frame>
        <draw:frame draw:style-name="gr7" draw:text-style-name="P5" draw:layer="layout" svg:width="0.181cm" svg:height="0.791cm" svg:x="16.297cm" svg:y="5.007cm">
          <draw:text-box>
            <text:p text:style-name="P4">.</text:p>
          </draw:text-box>
        </draw:frame>
        <draw:frame draw:style-name="gr7" draw:text-style-name="P5" draw:layer="layout" svg:width="0.181cm" svg:height="0.791cm" svg:x="16.785cm" svg:y="5.844cm">
          <draw:text-box>
            <text:p text:style-name="P4">.</text:p>
          </draw:text-box>
        </draw:frame>
        <draw:frame draw:style-name="gr7" draw:text-style-name="P5" draw:layer="layout" svg:width="0.181cm" svg:height="0.791cm" svg:x="14.98cm" svg:y="4.407cm">
          <draw:text-box>
            <text:p text:style-name="P4">.</text:p>
          </draw:text-box>
        </draw:frame>
        <draw:frame draw:style-name="gr7" draw:text-style-name="P5" draw:layer="layout" svg:width="0.181cm" svg:height="0.791cm" svg:x="14.606cm" svg:y="5.465cm">
          <draw:text-box>
            <text:p text:style-name="P4">.</text:p>
          </draw:text-box>
        </draw:frame>
        <draw:frame draw:style-name="gr7" draw:text-style-name="P5" draw:layer="layout" svg:width="0.181cm" svg:height="0.791cm" svg:x="14.757cm" svg:y="6.032cm">
          <draw:text-box>
            <text:p text:style-name="P4">.</text:p>
          </draw:text-box>
        </draw:frame>
        <draw:frame draw:style-name="gr7" draw:text-style-name="P5" draw:layer="layout" svg:width="0.181cm" svg:height="0.791cm" svg:x="13.931cm" svg:y="5.341cm">
          <draw:text-box>
            <text:p text:style-name="P4">.</text:p>
          </draw:text-box>
        </draw:frame>
        <draw:frame draw:style-name="gr7" draw:text-style-name="P5" draw:layer="layout" svg:width="0.181cm" svg:height="0.791cm" svg:x="13.488cm" svg:y="4.258cm">
          <draw:text-box>
            <text:p text:style-name="P4">.</text:p>
          </draw:text-box>
        </draw:frame>
        <draw:frame draw:style-name="gr7" draw:text-style-name="P5" draw:layer="layout" svg:width="0.181cm" svg:height="0.791cm" svg:x="12.951cm" svg:y="4.66cm">
          <draw:text-box>
            <text:p text:style-name="P4">.</text:p>
          </draw:text-box>
        </draw:frame>
        <draw:frame draw:style-name="gr7" draw:text-style-name="P5" draw:layer="layout" svg:width="0.181cm" svg:height="0.791cm" svg:x="11.974cm" svg:y="4.11cm">
          <draw:text-box>
            <text:p text:style-name="P4">.</text:p>
          </draw:text-box>
        </draw:frame>
        <draw:frame draw:style-name="gr7" draw:text-style-name="P5" draw:layer="layout" svg:width="0.181cm" svg:height="0.791cm" svg:x="12.391cm" svg:y="4.893cm">
          <draw:text-box>
            <text:p text:style-name="P4">.</text:p>
          </draw:text-box>
        </draw:frame>
        <draw:frame draw:style-name="gr7" draw:text-style-name="P5" draw:layer="layout" svg:width="0.181cm" svg:height="0.791cm" svg:x="11.28cm" svg:y="4.75cm">
          <draw:text-box>
            <text:p text:style-name="P4">.</text:p>
          </draw:text-box>
        </draw:frame>
        <draw:frame draw:style-name="gr7" draw:text-style-name="P5" draw:layer="layout" svg:width="0.181cm" svg:height="0.791cm" svg:x="10.462cm" svg:y="5.776cm">
          <draw:text-box>
            <text:p text:style-name="P4">.</text:p>
          </draw:text-box>
        </draw:frame>
        <draw:frame draw:style-name="gr7" draw:text-style-name="P5" draw:layer="layout" svg:width="0.181cm" svg:height="0.791cm" svg:x="10.641cm" svg:y="6.434cm">
          <draw:text-box>
            <text:p text:style-name="P4">.</text:p>
          </draw:text-box>
        </draw:frame>
        <draw:frame draw:style-name="gr7" draw:text-style-name="P5" draw:layer="layout" svg:width="0.181cm" svg:height="0.791cm" svg:x="12.058cm" svg:y="5.971cm">
          <draw:text-box>
            <text:p text:style-name="P4">.</text:p>
          </draw:text-box>
        </draw:frame>
        <draw:frame draw:style-name="gr7" draw:text-style-name="P5" draw:layer="layout" svg:width="0.181cm" svg:height="0.791cm" svg:x="13.276cm" svg:y="5.705cm">
          <draw:text-box>
            <text:p text:style-name="P4">.</text:p>
          </draw:text-box>
        </draw:frame>
        <draw:frame draw:style-name="gr7" draw:text-style-name="P5" draw:layer="layout" svg:width="0.181cm" svg:height="0.791cm" svg:x="11.29cm" svg:y="6.267cm">
          <draw:text-box>
            <text:p text:style-name="P4">.</text:p>
          </draw:text-box>
        </draw:frame>
        <draw:frame draw:style-name="gr7" draw:text-style-name="P5" draw:layer="layout" svg:width="0.181cm" svg:height="0.791cm" svg:x="11.82cm" svg:y="7.187cm">
          <draw:text-box>
            <text:p text:style-name="P4">.</text:p>
          </draw:text-box>
        </draw:frame>
        <draw:frame draw:style-name="gr7" draw:text-style-name="P5" draw:layer="layout" svg:width="0.181cm" svg:height="0.791cm" svg:x="12.847cm" svg:y="6.96cm">
          <draw:text-box>
            <text:p text:style-name="P4">.</text:p>
          </draw:text-box>
        </draw:frame>
        <draw:frame draw:style-name="gr7" draw:text-style-name="P5" draw:layer="layout" svg:width="0.181cm" svg:height="0.791cm" svg:x="13.425cm" svg:y="6.548cm">
          <draw:text-box>
            <text:p text:style-name="P4">.</text:p>
          </draw:text-box>
        </draw:frame>
        <draw:frame draw:style-name="gr7" draw:text-style-name="P5" draw:layer="layout" svg:width="0.181cm" svg:height="0.791cm" svg:x="14.568cm" svg:y="7.054cm">
          <draw:text-box>
            <text:p text:style-name="P4">.</text:p>
          </draw:text-box>
        </draw:frame>
        <draw:frame draw:style-name="gr7" draw:text-style-name="P5" draw:layer="layout" svg:width="0.181cm" svg:height="0.791cm" svg:x="16.11cm" svg:y="6.376cm">
          <draw:text-box>
            <text:p text:style-name="P4">.</text:p>
          </draw:text-box>
        </draw:frame>
        <draw:frame draw:style-name="gr7" draw:text-style-name="P5" draw:layer="layout" svg:width="0.181cm" svg:height="0.791cm" svg:x="16.514cm" svg:y="6.48cm">
          <draw:text-box>
            <text:p text:style-name="P4">.</text:p>
          </draw:text-box>
        </draw:frame>
        <draw:frame draw:style-name="gr7" draw:text-style-name="P5" draw:layer="layout" svg:width="0.181cm" svg:height="0.791cm" svg:x="16.156cm" svg:y="7.063cm">
          <draw:text-box>
            <text:p text:style-name="P4">.</text:p>
          </draw:text-box>
        </draw:frame>
        <draw:frame draw:style-name="gr7" draw:text-style-name="P5" draw:layer="layout" svg:width="0.181cm" svg:height="0.791cm" svg:x="17.341cm" svg:y="6.853cm">
          <draw:text-box>
            <text:p text:style-name="P4">.</text:p>
          </draw:text-box>
        </draw:frame>
        <draw:frame draw:style-name="gr7" draw:text-style-name="P5" draw:layer="layout" svg:width="0.181cm" svg:height="0.791cm" svg:x="17.152cm" svg:y="7.273cm">
          <draw:text-box>
            <text:p text:style-name="P4">.</text:p>
          </draw:text-box>
        </draw:frame>
        <draw:frame draw:style-name="gr7" draw:text-style-name="P5" draw:layer="layout" svg:width="0.181cm" svg:height="0.791cm" svg:x="15.767cm" svg:y="7.511cm">
          <draw:text-box>
            <text:p text:style-name="P4">.</text:p>
          </draw:text-box>
        </draw:frame>
        <draw:frame draw:style-name="gr7" draw:text-style-name="P5" draw:layer="layout" svg:width="0.181cm" svg:height="0.791cm" svg:x="17.003cm" svg:y="7.808cm">
          <draw:text-box>
            <text:p text:style-name="P4">.</text:p>
          </draw:text-box>
        </draw:frame>
        <draw:frame draw:style-name="gr7" draw:text-style-name="P5" draw:layer="layout" svg:width="0.181cm" svg:height="0.791cm" svg:x="17.357cm" svg:y="8.572cm">
          <draw:text-box>
            <text:p text:style-name="P4">.</text:p>
          </draw:text-box>
        </draw:frame>
        <draw:frame draw:style-name="gr7" draw:text-style-name="P5" draw:layer="layout" svg:width="0.181cm" svg:height="0.791cm" svg:x="16.263cm" svg:y="8.177cm">
          <draw:text-box>
            <text:p text:style-name="P4">.</text:p>
          </draw:text-box>
        </draw:frame>
        <draw:frame draw:style-name="gr7" draw:text-style-name="P5" draw:layer="layout" svg:width="0.181cm" svg:height="0.791cm" svg:x="15.966cm" svg:y="8.441cm">
          <draw:text-box>
            <text:p text:style-name="P4">.</text:p>
          </draw:text-box>
        </draw:frame>
        <draw:frame draw:style-name="gr7" draw:text-style-name="P5" draw:layer="layout" svg:width="0.181cm" svg:height="0.791cm" svg:x="15.303cm" svg:y="8.055cm">
          <draw:text-box>
            <text:p text:style-name="P4">.</text:p>
          </draw:text-box>
        </draw:frame>
        <draw:frame draw:style-name="gr7" draw:text-style-name="P5" draw:layer="layout" svg:width="0.181cm" svg:height="0.791cm" svg:x="13.31cm" svg:y="7.725cm">
          <draw:text-box>
            <text:p text:style-name="P4">.</text:p>
          </draw:text-box>
        </draw:frame>
        <draw:frame draw:style-name="gr7" draw:text-style-name="P5" draw:layer="layout" svg:width="0.181cm" svg:height="0.791cm" svg:x="12.332cm" svg:y="7.813cm">
          <draw:text-box>
            <text:p text:style-name="P4">.</text:p>
          </draw:text-box>
        </draw:frame>
        <draw:frame draw:style-name="gr7" draw:text-style-name="P5" draw:layer="layout" svg:width="0.181cm" svg:height="0.791cm" svg:x="13.947cm" svg:y="8.185cm">
          <draw:text-box>
            <text:p text:style-name="P4">.</text:p>
          </draw:text-box>
        </draw:frame>
        <draw:frame draw:style-name="gr7" draw:text-style-name="P5" draw:layer="layout" svg:width="0.181cm" svg:height="0.791cm" svg:x="11.112cm" svg:y="8.216cm">
          <draw:text-box>
            <text:p text:style-name="P4">.</text:p>
          </draw:text-box>
        </draw:frame>
        <draw:frame draw:style-name="gr7" draw:text-style-name="P5" draw:layer="layout" svg:width="0.181cm" svg:height="0.791cm" svg:x="12.207cm" svg:y="9.111cm">
          <draw:text-box>
            <text:p text:style-name="P4">.</text:p>
          </draw:text-box>
        </draw:frame>
        <draw:frame draw:style-name="gr7" draw:text-style-name="P5" draw:layer="layout" svg:width="0.181cm" svg:height="0.791cm" svg:x="12.984cm" svg:y="8.793cm">
          <draw:text-box>
            <text:p text:style-name="P4">.</text:p>
          </draw:text-box>
        </draw:frame>
        <draw:frame draw:style-name="gr7" draw:text-style-name="P5" draw:layer="layout" svg:width="0.181cm" svg:height="0.791cm" svg:x="14.042cm" svg:y="8.932cm">
          <draw:text-box>
            <text:p text:style-name="P4">.</text:p>
          </draw:text-box>
        </draw:frame>
        <draw:frame draw:style-name="gr7" draw:text-style-name="P5" draw:layer="layout" svg:width="0.181cm" svg:height="0.791cm" svg:x="14.903cm" svg:y="8.709cm">
          <draw:text-box>
            <text:p text:style-name="P4">.</text:p>
          </draw:text-box>
        </draw:frame>
        <draw:frame draw:style-name="gr7" draw:text-style-name="P5" draw:layer="layout" svg:width="0.181cm" svg:height="0.791cm" svg:x="13.638cm" svg:y="9.493cm">
          <draw:text-box>
            <text:p text:style-name="P4">.</text:p>
          </draw:text-box>
        </draw:frame>
        <draw:frame draw:style-name="gr7" draw:text-style-name="P5" draw:layer="layout" svg:width="0.181cm" svg:height="0.791cm" svg:x="12.888cm" svg:y="9.343cm">
          <draw:text-box>
            <text:p text:style-name="P4">.</text:p>
          </draw:text-box>
        </draw:frame>
        <draw:frame draw:style-name="gr7" draw:text-style-name="P5" draw:layer="layout" svg:width="0.181cm" svg:height="0.791cm" svg:x="11.129cm" svg:y="9.474cm">
          <draw:text-box>
            <text:p text:style-name="P4">.</text:p>
          </draw:text-box>
        </draw:frame>
        <draw:frame draw:style-name="gr7" draw:text-style-name="P5" draw:layer="layout" svg:width="0.181cm" svg:height="0.791cm" svg:x="12.133cm" svg:y="9.826cm">
          <draw:text-box>
            <text:p text:style-name="P4">.</text:p>
          </draw:text-box>
        </draw:frame>
        <draw:frame draw:style-name="gr7" draw:text-style-name="P5" draw:layer="layout" svg:width="0.181cm" svg:height="0.791cm" svg:x="12.946cm" svg:y="9.918cm">
          <draw:text-box>
            <text:p text:style-name="P4">.</text:p>
          </draw:text-box>
        </draw:frame>
        <draw:frame draw:style-name="gr7" draw:text-style-name="P5" draw:layer="layout" svg:width="0.181cm" svg:height="0.791cm" svg:x="11.632cm" svg:y="10.367cm">
          <draw:text-box>
            <text:p text:style-name="P4">.</text:p>
          </draw:text-box>
        </draw:frame>
        <draw:frame draw:style-name="gr7" draw:text-style-name="P5" draw:layer="layout" svg:width="0.181cm" svg:height="0.791cm" svg:x="11.228cm" svg:y="10.246cm">
          <draw:text-box>
            <text:p text:style-name="P4">.</text:p>
          </draw:text-box>
        </draw:frame>
        <draw:frame draw:style-name="gr7" draw:text-style-name="P5" draw:layer="layout" svg:width="0.181cm" svg:height="0.791cm" svg:x="13.111cm" svg:y="10.752cm">
          <draw:text-box>
            <text:p text:style-name="P4">.</text:p>
          </draw:text-box>
        </draw:frame>
        <draw:frame draw:style-name="gr7" draw:text-style-name="P5" draw:layer="layout" svg:width="0.181cm" svg:height="0.791cm" svg:x="13.812cm" svg:y="10.445cm">
          <draw:text-box>
            <text:p text:style-name="P4">.</text:p>
          </draw:text-box>
        </draw:frame>
        <draw:frame draw:style-name="gr7" draw:text-style-name="P5" draw:layer="layout" svg:width="0.181cm" svg:height="0.791cm" svg:x="14.36cm" svg:y="11.123cm">
          <draw:text-box>
            <text:p text:style-name="P4">.</text:p>
          </draw:text-box>
        </draw:frame>
        <draw:frame draw:style-name="gr7" draw:text-style-name="P5" draw:layer="layout" svg:width="0.181cm" svg:height="0.791cm" svg:x="15.29cm" svg:y="9.914cm">
          <draw:text-box>
            <text:p text:style-name="P4">.</text:p>
          </draw:text-box>
        </draw:frame>
        <draw:frame draw:style-name="gr7" draw:text-style-name="P5" draw:layer="layout" svg:width="0.181cm" svg:height="0.791cm" svg:x="15.735cm" svg:y="9.578cm">
          <draw:text-box>
            <text:p text:style-name="P4">.</text:p>
          </draw:text-box>
        </draw:frame>
        <draw:frame draw:style-name="gr7" draw:text-style-name="P5" draw:layer="layout" svg:width="0.181cm" svg:height="0.791cm" svg:x="16.204cm" svg:y="9.462cm">
          <draw:text-box>
            <text:p text:style-name="P4">.</text:p>
          </draw:text-box>
        </draw:frame>
        <draw:frame draw:style-name="gr7" draw:text-style-name="P5" draw:layer="layout" svg:width="0.181cm" svg:height="0.791cm" svg:x="16.779cm" svg:y="10.288cm">
          <draw:text-box>
            <text:p text:style-name="P4">.</text:p>
          </draw:text-box>
        </draw:frame>
        <draw:frame draw:style-name="gr7" draw:text-style-name="P5" draw:layer="layout" svg:width="0.181cm" svg:height="0.791cm" svg:x="17.291cm" svg:y="10.494cm">
          <draw:text-box>
            <text:p text:style-name="P4">.</text:p>
          </draw:text-box>
        </draw:frame>
        <draw:frame draw:style-name="gr7" draw:text-style-name="P5" draw:layer="layout" svg:width="0.181cm" svg:height="0.791cm" svg:x="17.531cm" svg:y="9.216cm">
          <draw:text-box>
            <text:p text:style-name="P4">.</text:p>
          </draw:text-box>
        </draw:frame>
        <draw:frame draw:style-name="gr7" draw:text-style-name="P5" draw:layer="layout" svg:width="0.181cm" svg:height="0.791cm" svg:x="18.514cm" svg:y="9.681cm">
          <draw:text-box>
            <text:p text:style-name="P4">.</text:p>
          </draw:text-box>
        </draw:frame>
        <draw:frame draw:style-name="gr7" draw:text-style-name="P5" draw:layer="layout" svg:width="0.181cm" svg:height="0.791cm" svg:x="20.739cm" svg:y="10.887cm">
          <draw:text-box>
            <text:p text:style-name="P4">.</text:p>
          </draw:text-box>
        </draw:frame>
        <draw:frame draw:style-name="gr7" draw:text-style-name="P5" draw:layer="layout" svg:width="0.181cm" svg:height="0.791cm" svg:x="20.069cm" svg:y="11.929cm">
          <draw:text-box>
            <text:p text:style-name="P4">.</text:p>
          </draw:text-box>
        </draw:frame>
        <draw:path draw:style-name="gr8" draw:text-style-name="P8" draw:layer="layout" svg:width="0.176cm" svg:height="0.176cm" svg:x="13.698cm" svg:y="15.309cm" svg:viewBox="0 0 177 177" svg:d="M89 0l-24 2-20 9-19 13-8 9-5 11-11 22-2 23 2 21 11 22 5 9 8 10 8 6 11 8 9 5 11 3 11 3 13 1 9-1 12-3 10-3 12-5 10-8 9-6 8-10 7-9 7-22 3-12 1-9-1-12-3-11-7-22-7-11-8-9-19-13-22-9zM54 27l16-7 19-2 16 2 20 7 6 4 7 6 12 16 7 16 3 20-3 16-2 4-1 5-4 10-4 2-2 4-6 7-7 6-6 8-10 2-5 1-3 2-10 1h-5-3v2l-19-3-16-5-16-14-6-7-4-6-5-10-2-9-3-16 3-20 7-16 11-16z">
          <text:p/>
        </draw:path>
        <draw:polygon draw:style-name="gr8" draw:text-style-name="P8" draw:layer="layout" svg:width="0.082cm" svg:height="0.097cm" svg:x="13.744cm" svg:y="15.348cm" svg:viewBox="0 0 83 98" draw:points="27,25 34,18 45,17 50,17 56,20 59,25 64,33 83,28 76,15 72,9 68,7 57,1 51,0 45,1 32,1 22,6 11,12 5,25 0,35 0,51 0,61 2,70 6,77 13,85 26,94 34,97 45,98 57,96 62,93 68,91 72,86 76,81 79,75 79,73 79,71 80,71 83,69 64,62 62,66 61,70 59,71 57,74 54,79 48,81 45,81 43,82 33,79 27,74 21,63 19,50 21,34">
          <text:p/>
        </draw:polygon>
        <draw:polygon draw:style-name="gr8" draw:text-style-name="P8" draw:layer="layout" svg:width="0.182cm" svg:height="0.121cm" svg:x="14.166cm" svg:y="15.359cm" svg:viewBox="0 0 183 122" draw:points="107,0 76,0 55,80 32,0 0,0 39,122 71,122 92,45 112,122 143,122 183,0 150,0 128,80">
          <text:p/>
        </draw:polygon>
        <draw:polygon draw:style-name="gr8" draw:text-style-name="P8" draw:layer="layout" svg:width="0.182cm" svg:height="0.121cm" svg:x="13.969cm" svg:y="15.359cm" svg:viewBox="0 0 183 122" draw:points="183,0 152,0 127,80 106,0 75,0 54,80 32,0 0,0 39,122 70,122 92,45 113,122 143,122">
          <text:p/>
        </draw:polygon>
        <draw:polygon draw:style-name="gr8" draw:text-style-name="P8" draw:layer="layout" svg:width="0.112cm" svg:height="0.128cm" svg:x="15.646cm" svg:y="15.355cm" svg:viewBox="0 0 113 129" draw:points="56,26 61,24 65,26 72,29 76,33 77,35 80,40 110,33 106,24 102,18 98,13 93,9 86,4 77,2 67,0 56,2 43,0 32,2 23,7 17,13 6,23 5,39 5,46 8,54 12,59 19,67 26,70 36,73 50,76 69,81 75,84 80,86 81,87 82,92 80,96 77,100 72,102 69,105 59,105 48,105 43,102 41,100 35,95 32,86 0,91 2,98 7,105 12,111 19,119 26,122 36,126 46,127 59,129 71,127 82,125 92,121 95,119 100,118 105,110 110,105 113,96 113,89 113,80 111,74 104,63 97,59 88,55 78,52 67,50 56,46 47,44 41,42 39,40 35,35 35,29 39,27 46,24">
          <text:p/>
        </draw:polygon>
        <draw:polygon draw:style-name="gr8" draw:text-style-name="P8" draw:layer="layout" svg:width="0.033cm" svg:height="0.028cm" svg:x="15.562cm" svg:y="15.313cm" svg:viewBox="0 0 34 29" draw:points="0,0 34,0 34,29 0,29">
          <text:p/>
        </draw:polygon>
        <draw:polygon draw:style-name="gr8" draw:text-style-name="P8" draw:layer="layout" svg:width="0.032cm" svg:height="0.03cm" svg:x="15.802cm" svg:y="15.45cm" svg:viewBox="0 0 33 31" draw:points="0,0 33,0 33,31 0,31">
          <text:p/>
        </draw:polygon>
        <draw:polygon draw:style-name="gr8" draw:text-style-name="P8" draw:layer="layout" svg:width="0.033cm" svg:height="0.121cm" svg:x="15.562cm" svg:y="15.359cm" svg:viewBox="0 0 34 122" draw:points="0,0 34,0 34,122 0,122">
          <text:p/>
        </draw:polygon>
        <draw:polygon draw:style-name="gr8" draw:text-style-name="P8" draw:layer="layout" svg:width="0.112cm" svg:height="0.128cm" svg:x="15.42cm" svg:y="15.355cm" svg:viewBox="0 0 113 129" draw:points="71,29 76,33 77,35 79,40 110,33 106,24 103,18 98,13 93,9 86,4 77,2 67,0 57,2 43,0 32,2 22,7 16,13 6,23 5,39 5,46 8,54 12,59 19,67 25,70 36,73 49,76 68,81 75,84 79,86 81,87 82,92 79,96 77,100 73,102 68,105 59,105 52,105 46,105 42,102 40,100 33,95 31,86 0,91 2,98 7,105 12,111 19,119 26,122 36,126 46,127 59,129 71,127 82,125 92,121 95,119 100,118 105,110 110,105 112,96 113,89 112,80 111,74 103,63 97,59 88,55 78,52 67,50 55,46 46,44 41,42 38,40 35,35 35,29 38,27 46,24 57,26 60,24 65,26">
          <text:p/>
        </draw:polygon>
        <draw:polygon draw:style-name="gr8" draw:text-style-name="P8" draw:layer="layout" svg:width="0.079cm" svg:height="0.123cm" svg:x="15.323cm" svg:y="15.357cm" svg:viewBox="0 0 80 124" draw:points="45,5 37,9 30,19 30,2 0,2 0,124 32,124 32,87 32,71 32,60 32,52 35,47 37,37 42,32 47,29 54,29 61,29 69,33 80,6 67,0 58,0 50,0">
          <text:p/>
        </draw:polygon>
        <draw:polygon draw:style-name="gr8" draw:text-style-name="P8" draw:layer="layout" svg:width="0.18cm" svg:height="0.125cm" svg:x="16.185cm" svg:y="15.355cm" svg:viewBox="0 0 181 126" draw:points="44,31 50,27 57,26 62,26 67,29 69,31 71,35 71,38 73,44 73,50 74,59 74,126 106,126 106,67 106,52 109,43 112,34 117,31 122,27 130,26 138,27 144,33 147,42 147,48 148,57 148,126 181,126 181,49 178,33 176,23 170,13 163,7 157,2 152,2 146,0 141,2 128,2 120,7 111,13 103,21 96,13 89,7 82,2 78,2 68,2 57,2 47,7 38,13 30,21 30,4 0,4 0,126 33,126 33,67 32,51 35,42 38,34">
          <text:p/>
        </draw:polygon>
        <draw:path draw:style-name="gr8" draw:text-style-name="P8" draw:layer="layout" svg:width="0.125cm" svg:height="0.126cm" svg:x="16.022cm" svg:y="15.357cm" svg:viewBox="0 0 126 127" svg:d="M109 18l-11-9-11-6-12-3h-12-18l-15 7-13 9-9 14-7 14-1 17 1 20 2 8 5 9 9 11 6 5 8 5 15 5 17 3 12-2 12-3 5-4 6-2 11-8 2-5 4-5 2-6 4-5 4-13 1-12-1-14-4-11-6-11zM63 25h5l6 2 10 8 6 11v7l2 9-2 8v1 2 5l-3 3h-1v1 2l-2 8-10 6h-4-2l-5 3-14-3-8-6-5-8-2-6-3-7 2-7-2-10 3-7 2-7 5-5 8-8z">
          <text:p/>
        </draw:path>
        <draw:polygon draw:style-name="gr8" draw:text-style-name="P8" draw:layer="layout" svg:width="0.113cm" svg:height="0.128cm" svg:x="15.876cm" svg:y="15.355cm" svg:viewBox="0 0 114 129" draw:points="113,40 108,29 105,22 100,15 95,11 87,7 78,4 68,2 59,2 44,0 33,4 23,10 16,18 7,27 3,38 0,50 0,66 0,79 3,91 7,102 16,113 23,119 33,124 44,127 57,129 62,127 68,127 78,125 82,122 87,121 90,119 95,118 101,110 108,103 108,98 111,95 114,85 83,80 81,85 79,90 75,98 67,100 60,103 49,100 41,95 37,89 35,81 33,73 33,63 35,45 41,35 43,31 48,28 60,27 67,28 75,32 76,33 78,37 79,40 82,46">
          <text:p/>
        </draw:polygon>
        <draw:polygon draw:style-name="gr8" draw:text-style-name="P8" draw:layer="layout" svg:width="0.114cm" svg:height="0.128cm" svg:x="14.643cm" svg:y="15.355cm" svg:viewBox="0 0 115 129" draw:points="81,46 112,40 109,29 106,22 99,15 95,11 86,7 77,4 68,2 58,2 44,0 33,4 23,10 16,18 7,27 4,38 0,50 0,66 0,79 4,91 7,102 16,113 23,119 33,124 44,127 58,129 68,127 79,125 82,122 87,121 91,119 96,118 101,110 108,103 109,98 112,95 115,85 84,80 81,85 80,90 75,98 68,100 60,103 53,100 49,100 40,95 36,89 34,81 33,73 33,63 34,45 40,35 49,28 60,27 68,28 75,32 76,33 79,37">
          <text:p/>
        </draw:polygon>
        <draw:path draw:style-name="gr8" draw:text-style-name="P8" draw:layer="layout" svg:width="0.126cm" svg:height="0.126cm" svg:x="14.788cm" svg:y="15.357cm" svg:viewBox="0 0 127 127" svg:d="M30 7l-13 9-8 14-7 14-2 17 2 20 2 8 5 9 4 5 5 6 14 10 16 5 16 3 12-2 13-3 9-6 11-8 2-5 4-5 3-6 3-5 4-13 2-12-2-14-4-11-6-11-6-8-11-9-9-6-13-3h-12-18zM43 92l-5-8-3-6-2-7v-7-10l2-7 3-7 5-5 8-8 13-2h5l6 2 10 8 6 11 1 7 2 9-2 8h-1v1 2 5l-2 3h-2v1 2l-2 8-10 6h-3-3l-5 3-13-3z">
          <text:p/>
        </draw:path>
        <draw:polygon draw:style-name="gr8" draw:text-style-name="P8" draw:layer="layout" svg:width="0.032cm" svg:height="0.03cm" svg:x="14.57cm" svg:y="15.45cm" svg:viewBox="0 0 33 31" draw:points="0,0 33,0 33,31 0,31">
          <text:p/>
        </draw:polygon>
        <draw:polygon draw:style-name="gr8" draw:text-style-name="P8" draw:layer="layout" svg:width="0.182cm" svg:height="0.121cm" svg:x="14.365cm" svg:y="15.359cm" svg:viewBox="0 0 183 122" draw:points="183,0 150,0 127,80 106,0 76,0 54,80 31,0 0,0 39,122 70,122 91,45 113,122 143,122">
          <text:p/>
        </draw:polygon>
        <draw:path draw:style-name="gr8" draw:text-style-name="P8" draw:layer="layout" svg:width="0.113cm" svg:height="0.128cm" svg:x="15.17cm" svg:y="15.355cm" svg:viewBox="0 0 114 129" svg:d="M100 20l-10-9-11-6-12-3h-12l-12-2-11 4-10 6-7 8-9 9-3 12-3 12v16 11l2 11 3 9 6 10 9 8 10 6 14 4 16 3 16-3 8-4 8-2 5-6 3-4 3-2 4-8 5-6-33-7-3 8-3 2h-1v1 2l-6 3h-4l-2 2-11-3-8-6-6-10-3-6v-5h82l-1-18-2-15-5-14zM57 26l9 1 8 6 5 9 3 13h-49l2-12 6-9 7-7z">
          <text:p/>
        </draw:path>
        <draw:polygon draw:style-name="gr8" draw:text-style-name="P8" draw:layer="layout" svg:width="0.178cm" svg:height="0.123cm" svg:x="14.953cm" svg:y="15.357cm" svg:viewBox="0 0 179 124" draw:points="143,31 145,40 145,46 146,55 146,124 179,124 179,47 177,37 177,31 175,21 169,11 162,5 156,0 151,0 139,0 128,0 119,5 110,11 101,19 94,11 88,5 82,0 77,0 68,0 55,0 46,5 36,11 29,19 29,2 0,2 0,124 31,124 31,65 31,49 33,40 36,32 42,29 48,25 57,24 60,24 65,27 68,29 71,33 71,42 73,57 73,124 105,124 105,65 105,50 108,41 110,32 116,29 122,25 129,24 136,25">
          <text:p/>
        </draw:polygon>
        <draw:path draw:style-name="gr8" draw:text-style-name="P8" draw:layer="layout" svg:width="0.089cm" svg:height="0.14cm" svg:x="16.709cm" svg:y="15.346cm" svg:viewBox="0 0 90 141" svg:d="M76 14l-7-7-7-4-8-3h-9-11l-9 3-7 4-5 7-7 8-3 14-3 16v18 17l3 16 3 11 6 11 6 6 7 5 9 4 11 1v-1h1 3 5l8-2 7-5 7-6 5-11 5-12 3-16v-9-4-3-1h1l-1-11v-8l-3-16-5-14zM30 36l3-7 3-4 9-3h4l5 3 2 4 3 8v4l1 8v9l2 13-2 5v6 10l-1 7v6l-2 2h-1v2 2l-2 5-5 2h-3-1v1l-5-1-4-2-3-5-3-7-2-6v-8-8-11-13-9z">
          <text:p/>
        </draw:path>
        <draw:polygon draw:style-name="gr8" draw:text-style-name="P8" draw:layer="layout" svg:width="0.093cm" svg:height="0.138cm" svg:x="16.573cm" svg:y="15.346cm" svg:viewBox="0 0 94 139" draw:points="4,41 30,43 31,32 36,27 41,22 49,22 57,22 62,27 66,31 67,40 65,47 61,57 57,59 52,65 46,71 39,79 28,88 20,98 13,105 9,112 3,125 0,139 94,139 94,114 41,114 46,107 48,104 52,100 62,92 72,81 76,76 79,73 85,64 90,57 92,47 92,42 92,40 92,38 94,38 92,30 90,22 87,16 82,11 74,5 67,2 59,0 50,0 32,2 19,9 13,14 9,22 5,30">
          <text:p/>
        </draw:polygon>
        <draw:polygon draw:style-name="gr8" draw:text-style-name="P8" draw:layer="layout" svg:width="0.092cm" svg:height="0.138cm" svg:x="16.973cm" svg:y="15.348cm" svg:viewBox="0 0 93 139" draw:points="87,25 87,0 17,0 4,73 25,75 34,68 46,66 53,66 60,71 61,74 64,79 65,83 67,91 65,96 64,98 64,102 61,107 60,112 53,115 46,117 38,116 34,112 28,107 26,98 0,102 1,109 5,116 8,123 14,128 28,136 36,138 46,139 51,138 56,138 67,134 67,132 70,131 75,128 83,121 91,107 91,102 91,99 91,98 92,98 93,91 92,80 89,71 86,63 81,57 73,50 67,46 58,44 51,44 41,45 32,49 37,25">
          <text:p/>
        </draw:polygon>
        <draw:polygon draw:style-name="gr8" draw:text-style-name="P8" draw:layer="layout" svg:width="0.093cm" svg:height="0.138cm" svg:x="16.837cm" svg:y="15.346cm" svg:viewBox="0 0 94 139" draw:points="89,57 92,47 92,42 92,40 92,38 94,38 92,30 89,22 86,16 81,11 74,5 67,2 59,0 50,0 32,2 18,9 13,14 9,22 5,30 4,41 29,43 30,32 35,27 40,22 49,22 56,22 62,27 65,31 67,40 64,47 61,57 57,59 52,65 46,71 39,79 28,88 19,98 13,105 9,112 2,125 0,139 94,139 94,114 40,114 46,107 48,104 51,100 62,92 72,81 75,76 79,73 85,64">
          <text:p/>
        </draw:polygon>
        <draw:polygon draw:style-name="gr3" draw:text-style-name="P1" draw:layer="layout" svg:width="2.974cm" svg:height="0.138cm" svg:x="13.689cm" svg:y="15.004cm" svg:viewBox="0 0 2975 139" draw:points="0,0 2975,0 2975,139 0,139">
          <text:p/>
        </draw:polygon>
        <draw:polygon draw:style-name="gr9" draw:text-style-name="P2" draw:layer="layout" svg:width="2.974cm" svg:height="0.138cm" svg:x="13.689cm" svg:y="15.004cm" svg:viewBox="0 0 2975 139" draw:points="0,0 2975,0 2975,139 0,139">
          <text:p/>
        </draw:polygon>
        <draw:polygon draw:style-name="gr10" draw:text-style-name="P9" draw:layer="layout" svg:width="2.975cm" svg:height="0.138cm" svg:x="16.663cm" svg:y="15.004cm" svg:viewBox="0 0 2976 139" draw:points="0,0 2976,0 2976,139 0,139">
          <text:p/>
        </draw:polygon>
        <draw:polygon draw:style-name="gr11" draw:text-style-name="P10" draw:layer="layout" svg:width="2.975cm" svg:height="0.138cm" svg:x="16.663cm" svg:y="15.004cm" svg:viewBox="0 0 2976 139" draw:points="0,0 2976,0 2976,139 0,139">
          <text:p/>
        </draw:polygon>
        <draw:line draw:style-name="gr12" draw:text-style-name="P3" draw:layer="layout" svg:x1="19.637cm" svg:y1="14.928cm" svg:x2="19.637cm" svg:y2="15.004cm">
          <text:p/>
        </draw:line>
        <draw:line draw:style-name="gr12" draw:text-style-name="P3" draw:layer="layout" svg:x1="16.663cm" svg:y1="14.928cm" svg:x2="16.663cm" svg:y2="15.004cm">
          <text:p/>
        </draw:line>
        <draw:line draw:style-name="gr12" draw:text-style-name="P3" draw:layer="layout" svg:x1="13.689cm" svg:y1="14.928cm" svg:x2="13.689cm" svg:y2="15.004cm">
          <text:p/>
        </draw:line>
        <draw:frame draw:style-name="gr13" draw:text-style-name="P12" draw:layer="layout" svg:width="0.122cm" svg:height="0.243cm" svg:x="13.626cm" svg:y="14.567cm">
          <draw:text-box>
            <text:p text:style-name="P11">0</text:p>
          </draw:text-box>
        </draw:frame>
        <draw:frame draw:style-name="gr14" draw:text-style-name="P12" draw:layer="layout" svg:width="0.362cm" svg:height="0.243cm" svg:x="16.488cm" svg:y="14.567cm">
          <draw:text-box>
            <text:p text:style-name="P11">250</text:p>
          </draw:text-box>
        </draw:frame>
        <draw:frame draw:style-name="gr15" draw:text-style-name="P14" draw:layer="layout" svg:width="0.245cm" svg:height="0.204cm" svg:x="19.803cm" svg:y="14.965cm">
          <draw:text-box>
            <text:p text:style-name="P13">km</text:p>
          </draw:text-box>
        </draw:frame>
        <draw:frame draw:style-name="gr14" draw:text-style-name="P12" draw:layer="layout" svg:width="0.362cm" svg:height="0.243cm" svg:x="19.46cm" svg:y="14.567cm">
          <draw:text-box>
            <text:p text:style-name="P11">500</text:p>
          </draw:text-box>
        </draw:frame>
        <draw:polygon draw:style-name="gr16" draw:text-style-name="P8" draw:layer="layout" svg:width="0.047cm" svg:height="0.047cm" svg:x="20.841cm" svg:y="14.689cm" svg:viewBox="0 0 48 48" draw:points="29,9 29,8 28,8 28,5 26,5 26,3 25,3 25,0 24,0 24,1 23,1 23,3 22,3 22,5 20,5 20,8 20,8 20,9 20,12 18,12 18,13 17,13 17,16 15,16 15,18 15,18 15,19 15,22 12,22 12,23 11,23 11,25 10,25 10,28 10,31 9,31 9,33 7,33 7,35 6,35 6,37 4,37 4,39 4,41 4,41 4,42 2,42 2,44 1,44 1,47 0,47 0,48 15,48 15,46 15,46 15,44 17,44 17,42 18,42 18,40 20,40 20,37 20,36 20,36 20,33 22,33 22,33 23,33 23,48 48,48 48,47 47,47 47,46 46,46 46,44 45,44 45,42 44,42 44,40 44,37 42,37 42,35 41,35 41,33 40,33 40,31 39,31 39,28 39,27 37,27 37,24 36,24 36,23 34,23 34,19 34,18 33,18 33,16 31,16 31,13 31,13 31,12 29,12">
          <text:p/>
        </draw:polygon>
        <draw:polygon draw:style-name="gr16" draw:text-style-name="P8" draw:layer="layout" svg:width="0.048cm" svg:height="0.049cm" svg:x="20.864cm" svg:y="14.737cm" svg:viewBox="0 0 49 50" draw:points="25,1 25,0 0,0 0,7 1,7 1,50 49,50 49,48 47,48 47,47 46,47 46,45 45,45 45,42 45,40 43,40 43,38 43,38 43,37 41,37 41,34 40,34 40,33 40,31 38,31 38,28 38,28 38,24 36,24 36,23 35,23 35,21 34,21 34,18 33,18 33,17 32,17 32,15 30,15 30,14 30,11 29,11 29,9 28,9 28,6 27,6 27,4 25,4">
          <text:p/>
        </draw:polygon>
        <draw:polygon draw:style-name="gr16" draw:text-style-name="P8" draw:layer="layout" svg:width="0.068cm" svg:height="0.047cm" svg:x="20.865cm" svg:y="14.787cm" svg:viewBox="0 0 69 48" draw:points="48,2 48,2 48,0 0,0 0,48 69,48 69,47 68,47 68,44 68,41 67,41 67,40 66,40 66,38 64,38 64,35 63,35 63,33 63,31 62,31 62,30 61,30 61,28 59,28 59,25 58,25 58,22 57,22 57,20 56,20 56,18 55,18 55,16 53,16 53,14 53,12 52,12 52,9 51,9 51,7 50,7 50,6 48,6 48,3">
          <text:p/>
        </draw:polygon>
        <draw:polygon draw:style-name="gr16" draw:text-style-name="P8" draw:layer="layout" svg:width="0.091cm" svg:height="0.048cm" svg:x="20.865cm" svg:y="14.835cm" svg:viewBox="0 0 92 49" draw:points="69,1 69,0 0,0 0,49 92,49 92,46 91,46 91,42 90,42 90,40 88,40 88,39 87,39 87,36 87,36 86,36 86,33 85,33 85,31 83,31 83,28 83,28 83,26 83,25 80,25 80,22 79,22 79,20 78,20 78,17 78,16 76,16 76,14 75,14 75,11 74,11 74,9 73,9 73,6 73,5 72,5 72,3 70,3 70,1">
          <text:p/>
        </draw:polygon>
        <draw:polygon draw:style-name="gr16" draw:text-style-name="P8" draw:layer="layout" svg:width="0.118cm" svg:height="0.047cm" svg:x="20.861cm" svg:y="14.884cm" svg:viewBox="0 0 119 48" draw:points="98,1 96,1 96,0 4,0 4,44 3,44 2,44 2,45 0,45 0,47 0,47 0,48 119,48 119,45 118,45 118,44 117,44 117,42 115,42 115,39 115,37 114,37 114,35 113,35 113,33 112,33 112,31 111,31 111,28 111,26 109,26 109,25 108,25 108,23 106,23 106,20 106,19 104,19 104,15 103,15 103,14 102,14 102,11 101,11 101,9 101,7 100,7 100,6 98,6 98,3 98,3">
          <text:p/>
        </draw:polygon>
        <draw:polygon draw:style-name="gr16" draw:text-style-name="P8" draw:layer="layout" svg:width="0.038cm" svg:height="0.049cm" svg:x="20.817cm" svg:y="14.737cm" svg:viewBox="0 0 39 50" draw:points="39,3 39,0 24,0 24,3 23,3 23,5 22,5 22,9 20,9 20,10 19,10 19,12 19,14 18,14 18,16 17,16 17,18 15,18 15,20 14,20 14,22 13,22 13,23 12,23 12,26 11,26 11,28 9,28 9,31 9,33 9,33 9,35 7,35 7,38 6,38 6,39 4,39 4,42 4,42 3,42 3,45 2,45 2,47 1,47 1,48 0,48 0,50 14,50 14,48 15,48 15,47 17,47 17,45 18,45 18,42 19,42 19,42 19,38 20,38 20,37 22,37 22,34 23,34 23,33 24,33 24,31 24,28 25,28 25,26 26,26 26,23 28,23 28,22 28,22 28,18 28,17 30,17 30,15 31,15 31,14 33,14 33,11 34,11 34,9 34,7 35,7 35,5 36,5 36,3">
          <text:p/>
        </draw:polygon>
        <draw:polygon draw:style-name="gr16" draw:text-style-name="P8" draw:layer="layout" svg:width="0.035cm" svg:height="0.047cm" svg:x="20.795cm" svg:y="14.787cm" svg:viewBox="0 0 36 48" draw:points="36,2 36,0 22,0 22,2 22,5 20,5 20,7 20,7 20,8 18,8 18,11 17,11 17,12 17,14 16,14 16,16 15,16 15,18 13,18 13,20 12,20 12,22 11,22 11,25 10,25 10,28 9,28 9,30 7,30 7,31 7,33 6,33 6,35 5,35 5,38 4,38 4,40 2,40 2,41 2,44 1,44 1,47 0,47 0,48 15,48 15,47 16,47 16,44 17,44 17,42 17,40 18,40 18,38 20,38 20,35 20,35 20,33 22,33 22,31 22,30 23,30 23,28 24,28 24,25 25,25 25,22 26,22 26,20 26,18 28,18 28,16 29,16 29,14 31,14 31,12 31,12 31,11 31,8 33,8 33,6 34,6 34,3 35,3 35,2">
          <text:p/>
        </draw:polygon>
        <draw:polygon draw:style-name="gr16" draw:text-style-name="P8" draw:layer="layout" svg:width="0.037cm" svg:height="0.048cm" svg:x="20.772cm" svg:y="14.835cm" svg:viewBox="0 0 38 49" draw:points="23,0 23,1 22,1 22,3 21,3 21,5 21,6 19,6 19,9 18,9 18,11 17,11 17,12 16,12 16,16 16,17 15,17 15,20 13,20 13,22 11,22 11,25 11,26 10,26 10,28 8,28 8,31 7,31 7,33 6,33 6,36 6,36 5,36 5,39 4,39 4,40 2,40 2,42 1,42 1,45 1,47 0,47 0,49 15,49 16,49 16,46 16,45 17,45 17,40 18,40 18,39 19,39 19,36 21,36 21,36 21,33 22,33 22,31 23,31 23,29 24,29 24,26 25,26 25,25 25,22 27,22 27,20 28,20 28,17 29,17 29,16 30,16 30,14 30,11 32,11 32,9 33,9 33,6 34,6 34,5 35,5 35,3 36,3 36,1 38,1 38,0">
          <text:p/>
        </draw:polygon>
        <draw:polygon draw:style-name="gr16" draw:text-style-name="P8" draw:layer="layout" svg:width="0.037cm" svg:height="0.047cm" svg:x="20.749cm" svg:y="14.884cm" svg:viewBox="0 0 38 48" draw:points="23,0 23,1 22,1 22,3 20,3 20,6 20,6 20,7 20,9 18,9 18,11 17,11 17,13 16,13 16,15 15,15 15,17 15,20 12,20 12,23 11,23 11,25 9,25 9,26 9,28 9,28 9,30 7,30 7,32 6,32 6,35 5,35 5,36 5,39 4,39 4,42 3,42 3,44 1,44 1,45 0,45 0,48 15,48 15,47 16,47 16,44 17,44 17,42 18,42 18,39 20,39 20,37 20,35 20,35 20,33 22,33 22,31 23,31 23,30 24,30 24,26 24,25 25,25 25,23 27,23 27,20 28,20 28,19 29,19 29,15 29,14 30,14 30,12 31,12 31,9 33,9 33,7 34,7 34,6 34,3 36,3 36,1 38,1 38,0">
          <text:p/>
        </draw:polygon>
        <draw:polygon draw:style-name="gr16" draw:text-style-name="P8" draw:layer="layout" svg:width="0.187cm" svg:height="0.047cm" svg:x="20.815cm" svg:y="14.932cm" svg:viewBox="0 0 188 48" draw:points="46,0 46,1 44,1 44,2 43,2 43,4 41,4 41,5 41,5 41,6 38,6 38,7 37,7 37,8 36,8 36,10 36,11 35,11 33,11 33,12 32,12 32,13 30,13 30,15 30,16 30,16 30,17 28,17 28,18 27,18 27,21 26,21 26,21 25,21 25,23 24,23 24,24 22,24 22,26 21,26 21,26 20,26 20,28 19,28 19,29 17,29 17,30 16,30 15,30 15,31 14,31 14,32 13,32 13,34 11,34 11,35 11,37 11,37 11,37 9,37 9,40 8,40 6,40 6,41 6,42 5,42 5,43 4,43 4,45 3,45 2,45 2,46 2,47 0,47 0,48 0,48 17,48 19,48 19,47 20,47 20,46 21,46 21,45 22,45 22,43 24,43 24,42 25,42 25,41 26,41 26,40 27,40 27,37 28,37 28,37 30,37 30,35 30,35 30,34 30,32 32,32 32,31 33,31 33,30 35,30 36,30 36,29 36,28 37,28 37,26 38,26 38,26 41,26 41,24 41,24 41,23 43,23 43,21 44,21 44,21 46,21 46,19 46,19 46,18 48,18 48,17 49,17 49,16 50,16 50,17 50,18 51,18 51,19 52,19 52,21 54,21 55,21 55,21 55,23 57,23 57,24 57,24 57,26 59,26 60,26 60,26 60,28 62,28 62,29 63,29 63,30 65,30 65,31 66,31 66,32 67,32 67,34 68,34 68,35 70,35 70,37 71,37 71,37 72,37 72,40 73,40 74,40 74,41 74,43 76,43 76,45 77,45 78,45 78,46 79,46 79,47 79,48 81,48 188,48 187,48 187,45 185,45 185,43 185,41 185,41 185,40 183,40 183,37 182,37 182,35 181,35 181,32 181,30 179,30 179,28 179,28 179,26 177,26 177,24 176,24 176,21 174,21 174,21 174,21 174,18 172,18 172,16 171,16 171,12 171,11 170,11 170,8 169,8 169,6 168,6 168,5 166,5 166,2 166,1 165,1 165,0">
          <text:p/>
        </draw:polygon>
        <draw:polygon draw:style-name="gr16" draw:text-style-name="P8" draw:layer="layout" svg:width="0.062cm" svg:height="0.049cm" svg:x="20.769cm" svg:y="14.98cm" svg:viewBox="0 0 63 50" draw:points="46,0 46,2 44,2 43,2 43,3 43,5 42,5 42,6 41,6 39,6 39,8 38,8 38,9 37,9 37,10 36,10 36,11 35,11 33,11 33,13 33,15 32,15 32,16 31,16 30,16 30,17 28,17 28,19 28,19 27,19 27,21 26,21 26,22 25,22 25,24 24,24 24,24 24,26 22,26 21,26 21,27 20,27 20,28 19,28 19,29 19,30 18,30 16,30 16,32 14,32 14,33 14,35 13,35 13,35 11,35 11,37 10,37 10,39 9,39 9,40 8,40 8,41 7,41 7,43 5,43 5,44 4,44 4,45 3,45 3,46 2,46 2,48 0,48 0,49 0,49 0,50 19,50 19,49 19,48 20,48 20,46 21,46 21,45 22,45 24,45 24,44 24,41 25,41 25,40 26,40 27,40 27,39 28,39 28,38 28,37 30,37 30,35 31,35 31,35 32,35 32,33 33,33 33,32 33,30 35,30 36,30 36,29 37,29 37,28 38,28 38,27 39,27 39,26 41,26 41,24 42,24 42,24 43,24 43,22 43,21 44,21 46,21 46,19 46,19 46,19 48,19 48,17 48,16 49,16 50,16 50,15 51,15 51,13 52,13 52,11 54,11 54,10 55,10 55,9 57,9 57,8 57,8 57,6 57,5 59,5 59,4 60,4 60,3 61,3 61,2 62,2 63,2 63,0">
          <text:p/>
        </draw:polygon>
        <draw:polygon draw:style-name="gr16" draw:text-style-name="P8" draw:layer="layout" svg:width="0.037cm" svg:height="0.047cm" svg:x="20.726cm" svg:y="14.932cm" svg:viewBox="0 0 38 48" draw:points="38,1 38,0 23,0 23,1 22,1 22,4 21,4 21,6 19,6 19,8 18,8 18,11 18,12 17,12 17,15 16,15 16,17 15,17 15,19 13,19 13,21 12,21 12,24 11,24 11,26 10,26 10,28 8,28 8,30 8,31 7,31 7,34 6,34 6,35 5,35 5,37 4,37 4,41 4,43 2,43 2,45 2,45 2,47 0,47 0,48 15,48 16,48 16,45 17,45 17,43 18,43 18,41 18,40 19,40 19,37 21,37 21,35 22,35 22,32 23,32 23,30 23,28 24,28 24,26 26,26 26,24 27,24 27,21 28,21 28,21 28,18 29,18 29,16 30,16 30,12 32,12 32,11 32,11 32,8 32,6 34,6 34,5 35,5 35,2 38,2">
          <text:p/>
        </draw:polygon>
        <draw:polygon draw:style-name="gr16" draw:text-style-name="P8" draw:layer="layout" svg:width="0.037cm" svg:height="0.049cm" svg:x="20.703cm" svg:y="14.98cm" svg:viewBox="0 0 38 50" draw:points="35,4 36,4 36,2 38,2 38,0 23,0 23,2 22,2 22,3 22,5 20,5 20,6 20,6 20,10 18,10 18,11 17,11 17,15 17,16 16,16 16,19 15,19 15,21 14,21 14,22 12,22 12,26 11,26 11,27 9,27 9,29 9,29 9,30 7,30 7,33 7,35 6,35 6,38 5,38 5,40 4,40 4,43 3,43 3,45 3,46 1,46 1,49 0,49 0,50 16,50 16,48 17,48 17,45 17,43 18,43 18,40 20,40 20,39 20,39 20,37 22,37 22,35 22,32 23,32 23,29 25,29 25,27 25,27 25,26 27,26 27,24 27,21 28,21 28,19 29,19 29,17 30,17 30,16 31,16 31,11 31,10 33,10 33,8 34,8 34,6 35,6">
          <text:p/>
        </draw:polygon>
        <draw:polygon draw:style-name="gr16" draw:text-style-name="P8" draw:layer="layout" svg:width="0.064cm" svg:height="0.047cm" svg:x="20.723cm" svg:y="15.03cm" svg:viewBox="0 0 65 48" draw:points="46,0 44,0 44,1 43,1 43,2 42,2 42,4 41,4 41,5 41,6 38,6 38,7 37,7 37,9 35,9 35,10 35,11 35,11 35,12 33,12 33,13 32,13 32,15 31,15 31,15 30,15 30,17 29,17 29,18 27,18 27,20 26,20 26,20 25,20 25,23 24,23 24,24 22,24 21,24 21,26 21,26 20,26 20,28 19,28 19,29 18,29 16,29 16,30 15,30 15,31 14,31 14,34 13,34 11,34 11,35 11,36 10,36 10,37 9,37 9,39 8,39 8,40 7,40 7,41 7,42 5,42 5,44 5,44 3,44 3,45 2,45 2,46 2,47 0,47 0,48 19,48 19,47 20,47 20,45 21,45 21,44 22,44 22,42 24,42 24,41 25,41 25,40 26,40 26,39 27,39 27,37 29,37 29,36 30,36 30,35 31,35 31,34 32,34 32,31 33,31 33,30 35,30 35,29 35,29 35,26 37,26 37,26 38,26 38,24 41,24 41,23 42,23 42,22 43,22 43,20 44,20 44,20 46,20 46,18 46,18 46,17 48,17 48,15 49,15 49,15 50,15 50,13 51,13 51,12 53,12 53,10 54,10 54,9 55,9 55,7 55,6 56,6 56,5 57,5 59,5 59,4 60,4 60,2 60,1 62,1 62,0 64,0 65,0">
          <text:p/>
        </draw:polygon>
        <draw:polygon draw:style-name="gr16" draw:text-style-name="P8" draw:layer="layout" svg:width="0.036cm" svg:height="0.047cm" svg:x="20.682cm" svg:y="15.03cm" svg:viewBox="0 0 37 48" draw:points="32,7 32,5 33,5 33,4 35,4 35,1 36,1 36,0 37,0 21,0 20,0 20,2 19,2 19,5 19,6 17,6 17,10 16,10 16,12 15,12 15,15 14,15 14,15 14,18 13,18 13,20 10,20 10,22 9,22 9,24 9,26 8,26 8,29 6,29 6,30 5,30 5,34 4,34 4,35 4,37 3,37 3,39 2,39 2,42 0,42 0,44 0,44 0,46 0,48 14,48 14,47 14,44 15,44 15,42 16,42 16,40 17,40 17,39 19,39 19,36 19,34 20,34 20,31 21,31 21,29 22,29 22,26 24,26 24,24 24,23 25,23 25,20 26,20 26,20 27,20 27,17 28,17 28,15 28,12 30,12 30,10 30,10 30,7">
          <text:p/>
        </draw:polygon>
        <draw:polygon draw:style-name="gr16" draw:text-style-name="P8" draw:layer="layout" svg:width="0.064cm" svg:height="0.048cm" svg:x="20.677cm" svg:y="15.078cm" svg:viewBox="0 0 65 49" draw:points="61,2 62,2 62,0 64,0 65,0 46,0 46,0 44,0 44,2 43,2 43,3 43,4 42,4 42,5 41,5 40,5 40,9 38,9 38,10 37,10 35,10 35,11 35,11 35,13 33,13 33,13 33,15 32,15 31,15 31,16 30,16 30,17 29,17 29,18 29,20 27,20 26,20 26,21 25,21 25,22 24,22 24,24 24,24 22,24 22,26 21,26 21,27 20,27 20,28 19,28 19,29 19,30 18,30 18,32 15,32 15,33 14,33 14,34 13,34 13,35 11,35 11,37 10,37 10,38 9,38 9,39 8,39 8,40 7,40 7,43 5,43 5,44 5,44 5,45 3,45 3,46 2,46 2,48 0,48 0,49 18,49 19,49 19,48 19,46 20,46 20,45 21,45 21,44 22,44 24,44 24,43 24,41 25,41 25,40 26,40 26,39 27,39 29,39 29,38 29,37 30,37 30,35 31,35 31,34 32,34 32,33 33,33 33,32 33,30 35,30 35,29 35,29 35,28 37,28 37,27 38,27 38,26 40,26 40,24 41,24 42,24 42,24 43,24 43,22 43,21 44,21 44,20 46,20 46,20 46,18 48,18 48,17 48,15 49,15 51,15 51,13 51,13 51,13 53,13 53,11 53,10 54,10 55,10 55,9 56,9 56,8 57,8 57,5 59,5 59,4 60,4 60,3 61,3">
          <text:p/>
        </draw:polygon>
        <draw:polygon draw:style-name="gr16" draw:text-style-name="P8" draw:layer="layout" svg:width="0.037cm" svg:height="0.048cm" svg:x="20.658cm" svg:y="15.078cm" svg:viewBox="0 0 38 49" draw:points="38,0 24,0 22,0 22,2 21,2 21,4 19,4 19,8 19,8 19,10 19,11 17,11 17,13 16,13 16,15 15,15 15,17 13,17 13,20 13,22 11,22 11,24 10,24 10,26 8,26 8,28 8,30 8,30 8,33 6,33 6,35 5,35 5,38 4,38 4,39 4,41 3,41 3,44 2,44 2,46 0,46 0,49 13,49 15,49 15,45 16,45 16,44 17,44 17,41 19,41 19,39 19,38 19,38 19,35 21,35 21,34 22,34 22,32 24,32 24,28 24,26 24,26 24,24 26,24 26,22 27,22 27,20 28,20 28,18 28,16 29,16 29,13 30,13 30,11 32,11 32,10 33,10 33,8 33,5 34,5 34,3 37,3 37,0">
          <text:p/>
        </draw:polygon>
        <draw:polygon draw:style-name="gr16" draw:text-style-name="P8" draw:layer="layout" svg:width="0.053cm" svg:height="0.047cm" svg:x="20.641cm" svg:y="15.127cm" svg:viewBox="0 0 54 48" draw:points="36,0 36,0 36,1 34,1 34,2 33,2 33,3 32,3 32,5 30,5 30,5 30,7 28,7 28,8 27,8 27,10 25,10 25,8 27,8 27,5 28,5 28,3 30,3 30,1 30,0 17,0 16,0 16,1 16,3 15,3 15,5 14,5 14,10 12,10 12,10 11,10 11,13 11,14 10,14 10,18 9,18 9,19 8,19 8,21 6,21 6,24 5,24 5,26 4,26 4,29 3,29 3,32 1,32 1,35 1,37 0,37 0,45 1,45 1,46 3,46 3,47 5,47 5,48 8,48 8,47 9,47 9,46 10,46 10,45 11,45 11,43 12,43 12,42 14,42 14,41 15,41 15,40 16,40 16,38 17,38 17,37 19,37 19,36 20,36 20,35 21,35 21,34 22,34 22,32 23,32 23,31 25,31 25,30 25,30 25,29 27,29 27,26 28,26 28,25 30,25 30,24 30,23 32,23 32,21 33,21 33,21 34,21 34,19 36,19 36,18 36,18 36,16 38,16 38,16 39,16 39,14 41,14 41,13 41,13 41,12 43,12 43,10 44,10 44,10 45,10 45,8 46,8 46,7 47,7 47,5 49,5 49,5 50,5 50,2 50,1 51,1 51,0 54,0">
          <text:p/>
        </draw:polygon>
        <draw:polygon draw:style-name="gr16" draw:text-style-name="P8" draw:layer="layout" svg:width="0.104cm" svg:height="0.047cm" svg:x="20.943cm" svg:y="15.03cm" svg:viewBox="0 0 105 48" draw:points="82,0 0,0 1,0 1,1 2,1 2,2 5,2 5,4 5,5 5,5 7,5 7,6 8,6 8,9 9,9 9,10 9,11 10,11 10,12 12,12 12,13 13,13 13,15 14,15 14,15 16,15 16,17 16,17 16,18 18,18 18,20 19,20 19,20 20,20 20,22 21,22 21,23 22,23 22,24 24,24 24,26 26,26 26,28 27,28 27,29 29,29 29,30 30,30 30,31 31,31 31,34 32,34 33,34 33,35 33,36 35,36 35,37 36,37 36,39 37,39 38,39 38,40 38,41 40,41 40,42 41,42 41,44 42,44 42,45 43,45 43,46 43,47 44,47 44,48 105,48 105,47 105,45 103,45 103,44 103,44 103,40 101,40 101,39 100,39 100,36 100,34 99,34 99,31 97,31 97,29 97,29 97,28 95,28 95,24 95,23 92,23 92,20 92,20 92,20 92,17 90,17 90,15 89,15 89,13 88,13 88,10 87,10 87,7 87,5 86,5 86,4 84,4 84,1 83,1 83,0">
          <text:p/>
        </draw:polygon>
        <draw:polygon draw:style-name="gr16" draw:text-style-name="P8" draw:layer="layout" svg:width="0.128cm" svg:height="0.049cm" svg:x="20.896cm" svg:y="14.98cm" svg:viewBox="0 0 129 50" draw:points="129,50 129,48 129,45 128,45 128,43 126,43 126,40 125,40 125,39 124,39 124,37 124,35 123,35 123,32 122,32 122,30 120,30 120,27 119,27 119,26 118,26 118,24 117,24 117,21 115,21 115,19 114,19 114,17 114,16 113,16 113,11 112,11 112,10 111,10 111,8 109,8 109,6 109,4 109,4 109,2 107,2 107,0 0,0 0,2 1,2 2,2 2,3 3,3 3,4 4,4 4,5 6,5 6,6 6,6 8,6 8,8 8,9 9,9 9,10 11,10 11,11 11,11 13,11 13,13 13,15 14,15 14,16 15,16 17,16 17,17 17,17 17,19 17,21 19,21 20,21 20,22 21,22 21,24 22,24 22,24 22,26 24,26 25,26 25,27 26,27 26,28 27,28 27,29 28,29 28,30 30,30 31,30 31,32 32,32 32,33 32,35 33,35 33,35 35,35 35,37 36,37 36,38 37,38 37,39 37,40 38,40 38,41 39,41 39,43 41,43 41,44 42,44 42,45 43,45 43,46 44,46 44,48 45,48 45,49 47,49 47,50">
          <text:p/>
        </draw:polygon>
        <draw:polygon draw:style-name="gr16" draw:text-style-name="P8" draw:layer="layout" svg:width="0.083cm" svg:height="0.048cm" svg:x="20.987cm" svg:y="15.078cm" svg:viewBox="0 0 84 49" draw:points="62,0 61,0 0,0 2,0 2,0 2,2 4,2 4,3 5,3 5,4 7,4 7,5 7,5 9,5 9,8 9,9 10,9 10,10 11,10 13,10 13,11 13,11 13,13 13,15 15,15 16,15 16,16 18,16 18,17 18,17 18,18 18,20 20,20 21,20 21,21 22,21 22,22 23,22 23,24 23,24 24,24 26,24 26,26 27,26 27,27 28,27 28,28 29,28 29,29 31,29 31,30 32,30 32,33 33,33 33,34 34,34 34,35 35,35 35,37 37,37 37,38 38,38 38,39 39,39 39,40 40,40 40,41 42,41 42,43 43,43 43,44 44,44 44,45 45,45 45,46 46,46 46,48 48,48 48,49 84,49 84,48 83,48 83,45 81,45 81,43 80,43 80,40 80,39 79,39 79,37 78,37 78,34 77,34 77,32 75,32 75,29 75,27 74,27 74,24 72,24 72,24 70,24 70,20 70,18 69,18 69,16 68,16 68,15 67,15 67,13 66,13 66,10 66,9 64,9 64,5 64,5 64,3 62,3">
          <text:p/>
        </draw:polygon>
        <draw:polygon draw:style-name="gr16" draw:text-style-name="P8" draw:layer="layout" svg:width="0.052cm" svg:height="0.047cm" svg:x="21.035cm" svg:y="15.127cm" svg:viewBox="0 0 53 48" draw:points="36,0 0,0 0,0 0,1 3,1 3,3 3,5 5,5 5,5 5,5 5,7 7,7 7,8 8,8 8,10 9,10 9,10 11,10 11,12 11,12 11,13 13,13 13,14 14,14 14,16 16,16 16,16 16,16 16,18 18,18 18,19 19,19 19,21 20,21 20,21 21,21 21,23 22,23 22,24 24,24 24,26 26,26 26,29 27,29 27,30 29,30 29,31 30,31 30,32 31,32 31,34 32,34 32,35 33,35 33,36 35,36 35,37 36,37 36,38 37,38 37,40 38,40 38,41 40,41 40,42 41,42 41,43 42,43 42,45 43,45 43,46 44,46 44,47 46,47 46,48 46,48 46,47 52,47 52,46 52,45 53,45 53,38 52,38 52,36 52,34 50,34 50,31 49,31 49,29 46,29 46,25 46,24 46,24 46,21 44,21 44,19 43,19 43,16 42,16 42,14 42,12 41,12 41,10 40,10 40,7 38,7 38,5 37,5 37,2 37,0">
          <text:p/>
        </draw:polygon>
        <draw:polygon draw:style-name="gr16" draw:text-style-name="P8" draw:layer="layout" svg:width="0.001cm" svg:height="0cm" svg:x="20.861cm" svg:y="14.726cm" svg:viewBox="0 0 2 0" draw:points="2,0 0,0">
          <text:p/>
        </draw:polygon>
        <draw:polygon draw:style-name="gr16" draw:text-style-name="P8" draw:layer="layout" svg:width="0.128cm" svg:height="0.169cm" svg:x="20.794cm" svg:y="15.165cm" svg:viewBox="0 0 129 170" draw:points="32,0 0,0 0,170 23,170 23,31 24,31 24,33 25,33 25,35 26,35 26,38 27,38 27,39 27,40 29,40 29,43 30,43 30,44 32,44 32,46 32,46 32,49 32,50 34,50 34,53 35,53 35,54 36,54 36,56 37,56 37,57 38,57 38,59 40,59 40,62 41,62 41,63 42,63 42,66 42,68 43,68 43,70 45,70 45,72 46,72 46,73 47,73 47,74 47,77 48,77 48,78 49,78 49,80 51,80 51,83 51,83 51,85 51,87 53,87 53,89 54,89 54,91 56,91 56,92 57,92 57,94 57,96 58,96 58,97 59,97 59,100 62,100 62,102 62,105 62,105 62,107 64,107 64,108 65,108 65,109 67,109 67,111 67,113 67,113 67,116 69,116 69,116 70,116 70,119 71,119 71,121 71,122 72,122 72,125 73,125 73,126 75,126 75,129 76,129 76,131 76,132 78,132 78,135 78,135 78,136 80,136 80,138 81,138 81,141 81,142 83,142 83,143 84,143 84,146 86,146 86,146 86,149 87,149 87,152 88,152 88,154 89,154 89,155 91,155 91,157 91,160 92,160 93,160 93,162 94,162 94,165 95,165 95,166 95,168 97,168 97,170 129,170 129,0 106,0 106,141 105,141 105,138 104,138 104,136 103,136 103,135 102,135 102,132 100,132 100,131 100,129 99,129 99,126 98,126 98,124 97,124 97,122 95,122 95,121 95,119 94,119 94,116 93,116 93,116 92,116 92,113 91,113 91,111 91,109 89,109 89,107 88,107 87,107 87,105 86,105 86,102 86,100 84,100 84,97 83,97 83,96 81,96 81,94 81,92 80,92 80,90 78,90 78,89 78,89 78,87 76,87 76,85 76,83 75,83 75,80 73,80 73,78 72,78 72,77 71,77 71,74 71,73 70,73 70,72 69,72 69,70 67,70 67,68 67,68 67,66 67,63 65,63 65,62 64,62 64,59 62,59 62,57 62,57 62,55 62,54 59,54 59,53 58,53 58,50 57,50 57,49 57,46 56,46 56,44 54,44 54,43 53,43 53,40 51,40 51,39 51,38 51,38 51,35 49,35 49,33 48,33 48,31 47,31 47,29 47,27 46,27 46,24 45,24 45,24 43,24 43,21 42,21 42,20 42,18 41,18 41,16 40,16 40,15 38,15 38,13 37,13 37,10 36,10 36,8 35,8 35,5 34,5 32,5 32,3">
          <text:p/>
        </draw:polygon>
        <draw:polygon draw:style-name="gr16" draw:text-style-name="P8" draw:layer="layout" svg:width="0cm" svg:height="0cm" svg:x="20.818cm" svg:y="15.202cm" svg:viewBox="0 0 1 1" draw:points="0,0 1,0 1,1 0,1">
          <text:p/>
        </draw:polygon>
        <draw:polygon draw:style-name="gr16" draw:text-style-name="P8" draw:layer="layout" svg:width="0cm" svg:height="0cm" svg:x="20.898cm" svg:y="15.3cm" svg:viewBox="0 0 1 1" draw:points="0,0 1,0 1,1 0,1">
          <text:p/>
        </draw:polygon>
        <draw:polygon draw:style-name="gr17" draw:text-style-name="P15" draw:layer="layout" svg:width="15.214cm" svg:height="15.723cm" svg:x="6.512cm" svg:y="0.013cm" svg:viewBox="0 0 15215 15724" draw:points="0,0 15215,0 15215,15724 0,15724">
          <text:p/>
        </draw:polygon>
        <presentation:notes draw:style-name="dp2">
          <draw:page-thumbnail draw:style-name="gr18" draw:layer="layout" svg:width="19.798cm" svg:height="11.136cm" svg:x="0.6cm" svg:y="2.257cm" draw:page-number="1" presentation:class="page"/>
          <draw:frame presentation:style-name="pr1" draw:text-style-name="P16"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svg:font-family="Arial" style:font-family-generic="swis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gradient draw:name="Plein"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Plein_20_bleu" draw:display-name="Plein ble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Plein_20_jaune" draw:display-name="Plein jaune"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Plein_20_rouge" draw:display-name="Plein rouge"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Plein_20_vert" draw:display-name="Plein vert"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loext:opacity="100%"/>
    </style:style>
    <style:style style:name="Filled_20_Green" style:display-name="Filled Green" style:family="graphic" style:parent-style-name="Filled">
      <style:graphic-properties draw:fill-gradient-name="Plein_20_vert"/>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loext:opacity="100%"/>
    </style:style>
    <style:style style:name="Filled_20_Yellow" style:display-name="Filled Yellow" style:family="graphic" style:parent-style-name="Filled">
      <style:graphic-properties draw:fill-gradient-name="Plein_20_jaune"/>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false" style:shrink-to-fit="true">
        <text:list-style style:name="Standard-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4cm" fo:margin-bottom="0cm"/>
      <style:text-properties fo:font-size="28pt" style:font-size-asian="28pt" style:font-size-complex="28pt"/>
    </style:style>
    <style:style style:name="Standard-outline3" style:family="presentation" style:parent-style-name="Standard-outline2">
      <style:paragraph-properties fo:margin-top="0.3cm" fo:margin-bottom="0cm"/>
      <style:text-properties fo:font-size="24pt" style:font-size-asian="24pt" style:font-size-complex="24pt"/>
    </style:style>
    <style:style style:name="Standard-outline4" style:family="presentation" style:parent-style-name="Standard-outline3">
      <style:paragraph-properties fo:margin-top="0.2cm" fo:margin-bottom="0cm"/>
      <style:text-properties fo:font-size="20pt" style:font-size-asian="20pt" style:font-size-complex="20pt"/>
    </style:style>
    <style:style style:name="Standard-outline5" style:family="presentation" style:parent-style-name="Standard-outline4">
      <style:paragraph-properties fo:margin-top="0.1cm" fo:margin-bottom="0cm"/>
      <style:text-properties fo:font-size="20pt" style:font-size-asian="20pt" style:font-size-complex="20pt"/>
    </style:style>
    <style:style style:name="Standard-outline6" style:family="presentation" style:parent-style-name="Standard-outline5">
      <style:paragraph-properties fo:margin-top="0.1cm" fo:margin-bottom="0cm"/>
      <style:text-properties fo:font-size="20pt" style:font-size-asian="20pt" style:font-size-complex="20pt"/>
    </style:style>
    <style:style style:name="Standard-outline7" style:family="presentation" style:parent-style-name="Standard-outline6">
      <style:paragraph-properties fo:margin-top="0.1cm" fo:margin-bottom="0cm"/>
      <style:text-properties fo:font-size="20pt" style:font-size-asian="20pt" style:font-size-complex="20pt"/>
    </style:style>
    <style:style style:name="Standard-outline8" style:family="presentation" style:parent-style-name="Standard-outline7">
      <style:paragraph-properties fo:margin-top="0.1cm" fo:margin-bottom="0cm"/>
      <style:text-properties fo:font-size="20pt" style:font-size-asian="20pt" style:font-size-complex="20pt"/>
    </style:style>
    <style:style style:name="Standard-outline9" style:family="presentation" style:parent-style-name="Standard-outline8">
      <style:paragraph-properties fo:margin-top="0.1cm" fo:margin-bottom="0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Standard-backgroundobjects">
      <style:graphic-properties draw:stroke="none" draw:fill="none" draw:fill-color="#ffffff" draw:auto-grow-height="false" fo:min-height="1.086cm" loext:decorative="false"/>
      <style:paragraph-properties style:writing-mode="lr-tb"/>
    </style:style>
    <style:style style:name="Mpr2" style:family="presentation" style:parent-style-name="Standard-backgroundobjects">
      <style:graphic-properties draw:stroke="none" draw:fill="none" draw:fill-color="#ffffff" draw:auto-grow-height="false" fo:min-height="1.485cm" loext:decorative="false"/>
      <style:paragraph-properties style:writing-mode="lr-tb"/>
    </style:style>
    <style:style style:name="Mpr3" style:family="presentation" style:parent-style-name="Standard-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Standard"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Standard-title" draw:layer="backgroundobjects" svg:width="25.199cm" svg:height="2.629cm" svg:x="1.4cm" svg:y="0.628cm" presentation:class="title" presentation:placeholder="true">
        <draw:text-box/>
      </draw:frame>
      <draw:frame presentation:style-name="Standard-outline1" draw:layer="backgroundobjects" svg:width="25.199cm" svg:height="9.134cm" svg:x="1.4cm" svg:y="3.685cm" presentation:class="outline" presentation:placeholder="true">
        <draw:text-box/>
      </draw:frame>
      <draw:frame presentation:style-name="Mpr1" draw:text-style-name="MP2" draw:layer="backgroundobjects" svg:width="6.523cm" svg:height="1.085cm" svg:x="1.4cm" svg:y="14.348cm" presentation:class="date-time">
        <draw:text-box>
          <text:p text:style-name="MP1"><text:span text:style-name="MT1"><presentation:date-time/></text:span></text:p>
        </draw:text-box>
      </draw:frame>
      <draw:frame presentation:style-name="Mpr1" draw:text-style-name="MP6" draw:layer="backgroundobjects" svg:width="8.875cm" svg:height="1.085cm" svg:x="9.576cm" svg:y="14.348cm" presentation:class="footer">
        <draw:text-box>
          <text:p text:style-name="MP5"><text:span text:style-name="MT1"><presentation:footer/></text:span></text:p>
        </draw:text-box>
      </draw:frame>
      <draw:frame presentation:style-name="Mpr1" draw:text-style-name="MP4" draw:layer="backgroundobjects" svg:width="6.523cm" svg:height="1.085cm" svg:x="20.076cm" svg:y="14.348cm" presentation:class="page-number">
        <draw:text-box>
          <text:p text:style-name="MP3"><text:span text:style-name="MT1"><text:page-number>&lt;numéro&gt;</text:page-number></text:span></text:p>
        </draw:text-box>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creation-date>2025-01-01T08:55:01.764000000</meta:creation-date>
    <dc:date>2026-07-08T11:44:53.442348300</dc:date>
    <meta:editing-duration>PT5M47S</meta:editing-duration>
    <meta:editing-cycles>6</meta:editing-cycles>
    <meta:generator>LibreOffice/25.8.5.2$Windows_X86_64 LibreOffice_project/9c8b85f387cc00a89945a79c9e6239f32e450ac2</meta:generator>
    <meta:document-statistic meta:object-count="703"/>
  </office:meta>
</office:document-meta>
</file>